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cf524494a8e0d6e1dddad39967c85e.png"/>
  <manifest:file-entry manifest:media-type="image/png" manifest:full-path="Pictures/2bf26e41eba55563848b930ed88adfb4.png"/>
  <manifest:file-entry manifest:media-type="image/png" manifest:full-path="Pictures/cc97da866d92d45dcb14e57d91397c49.png"/>
  <manifest:file-entry manifest:media-type="image/png" manifest:full-path="Pictures/937bc1a4bfe5667e29f45f306ebd73a3.png"/>
  <manifest:file-entry manifest:media-type="image/png" manifest:full-path="Pictures/0573f45f8118a6b7b2e146c527230f13.png"/>
  <manifest:file-entry manifest:media-type="image/png" manifest:full-path="Pictures/98e9f49f4eea3c9fe10b4839ad74c1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ser_le_wiki"/><text:bookmark-start text:name="__RefHeading___utiliser_le_wiki_1"/><text:bookmark-start text:name="utiliser_le_wiki"/>Utiliser le wiki<text:bookmark-end text:name="__RefHeading___utiliser_le_wiki_1"/><text:bookmark-end text:name="utiliser_le_wiki"/></text:h>
      <text:h text:style-name="Heading_20_2" text:outline-level="2"><text:bookmark-start text:name="__RefHeading___aller_a_l_accueil_2"/><text:bookmark-start text:name="aller_a_l_accueil"/>Aller à l’accueil<text:bookmark-end text:name="__RefHeading___aller_a_l_accueil_2"/><text:bookmark-end text:name="aller_a_l_accueil"/></text:h>
      <text:p text:style-name="Text_20_body">* Cliquer sur une des zones bordée de rouge.</text:p>
      <text:p text:style-name="Text_20_body"><draw:frame draw:style-name="media" draw:name="0" text:anchor-type="as-char" draw:z-index="0" svg:width="33.231666666667cm" style:rel-width="100%" svg:height="15.134166666667cm" style:rel-height="scale"><draw:image xlink:href="Pictures/63cf524494a8e0d6e1dddad39967c85e.png" xlink:type="simple" xlink:show="embed" xlink:actuate="onLoad"/></draw:frame></text:p>
      <text:h text:style-name="Heading_20_2" text:outline-level="2"><text:bookmark-start text:name="__RefHeading___choisir_la_langue_3"/><text:bookmark-start text:name="choisir_la_langue"/>Choisir la langue<text:bookmark-end text:name="__RefHeading___choisir_la_langue_3"/><text:bookmark-end text:name="choisir_la_langue"/></text:h>
      <text:list text:style-name="List_20_1" text:continue-numbering="false">
        <text:list-item>
          <text:p text:style-name="FirstListParagraph_List_20_1_Content"> Cliquer sur la liste déroulante Traductions de cette page.</text:p>
        </text:list-item>
        <text:list-item>
          <text:p text:style-name="LastListParagraph_List_20_1_Content"> Choisir la langue désirée.</text:p>
        </text:list-item>
      </text:list>
      <text:p text:style-name="Text_20_body"><draw:frame draw:style-name="media" draw:name="1" text:anchor-type="as-char" draw:z-index="1" svg:width="33.231666666667cm" style:rel-width="100%" svg:height="15.134166666667cm" style:rel-height="scale"><draw:image xlink:href="Pictures/2bf26e41eba55563848b930ed88adfb4.png" xlink:type="simple" xlink:show="embed" xlink:actuate="onLoad"/></draw:frame></text:p>
      <text:h text:style-name="Heading_20_2" text:outline-level="2"><text:bookmark-start text:name="__RefHeading___choisir_la_taille_d_affichage_du_wiki_4"/><text:bookmark-start text:name="choisir_la_taille_d_affichage_du_wiki"/>Choisir la taille d’affichage du wiki<text:bookmark-end text:name="__RefHeading___choisir_la_taille_d_affichage_du_wiki_4"/><text:bookmark-end text:name="choisir_la_taille_d_affichage_du_wiki"/></text:h>
      <text:p text:style-name="Text_20_body">Le wiki peut être affiché en plein écran. </text:p>
      <text:list text:style-name="List_20_1" text:continue-numbering="false">
        <text:list-item>
          <text:p text:style-name="LastListParagraph_FirstListParagraph_List_20_1_Content"> Cliquer sur le symbole du plein écran.</text:p>
        </text:list-item>
      </text:list>
      <text:p text:style-name="Text_20_body"><draw:frame draw:style-name="media" draw:name="2" text:anchor-type="as-char" draw:z-index="2" svg:width="33.231666666667cm" style:rel-width="100%" svg:height="15.134166666667cm" style:rel-height="scale"><draw:image xlink:href="Pictures/cc97da866d92d45dcb14e57d91397c49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de nouveau sur le symbole du plein écran pour revenir à la taille d’origine.</text:p>
        </text:list-item>
      </text:list>
      <text:h text:style-name="Heading_20_2" text:outline-level="2"><text:bookmark-start text:name="__RefHeading___faire_une_recherche_5"/><text:bookmark-start text:name="faire_une_recherche"/>Faire une recherche<text:bookmark-end text:name="__RefHeading___faire_une_recherche_5"/><text:bookmark-end text:name="faire_une_recherche"/></text:h>
      <text:p text:style-name="Text_20_body">Il est possible de faire une recherche textuelle dans le wiki Edge Airport.</text:p>
      <text:list text:style-name="List_20_1" text:continue-numbering="false">
        <text:list-item>
          <text:p text:style-name="LastListParagraph_FirstListParagraph_List_20_1_Content"> Cliquer dans le champ Rechercher.</text:p>
        </text:list-item>
      </text:list>
      <text:p text:style-name="Text_20_body"><draw:frame draw:style-name="media" draw:name="3" text:anchor-type="as-char" draw:z-index="3" svg:width="33.231666666667cm" style:rel-width="100%" svg:height="15.134166666667cm" style:rel-height="scale"><draw:image xlink:href="Pictures/937bc1a4bfe5667e29f45f306ebd73a3.png" xlink:type="simple" xlink:show="embed" xlink:actuate="onLoad"/></draw:frame></text:p>
      <text:list text:style-name="List_20_1" text:continue-numbering="false">
        <text:list-item>
          <text:p text:style-name="FirstListParagraph_List_20_1_Content"> Saisir le terme de la recherche.</text:p>
        </text:list-item>
        <text:list-item>
          <text:p text:style-name="List_20_1_Content"> Cliquer sur la loupe à droite du champ ou appuyer sur la touche Entrée du clavier.</text:p>
        </text:list-item>
        <text:list-item>
          <text:p text:style-name="List_20_1_Content"> La page de recherche s’affiche, précisant dans quels documents l’expression a été trouvée.</text:p>
        </text:list-item>
        <text:list-item>
          <text:p text:style-name="LastListParagraph_List_20_1_Content"> Cliquer sur le document concerné.</text:p>
        </text:list-item>
      </text:list>
      <text:h text:style-name="Heading_20_2" text:outline-level="2"><text:bookmark-start text:name="__RefHeading___voir_les_dernieres_revisions_des_pages_6"/><text:bookmark-start text:name="voir_les_dernieres_revisions_des_pages"/>Voir les dernières révisions des pages<text:bookmark-end text:name="__RefHeading___voir_les_dernieres_revisions_des_pages_6"/><text:bookmark-end text:name="voir_les_dernieres_revisions_des_pages"/></text:h>
      <text:p text:style-name="Text_20_body"><draw:frame draw:style-name="media" draw:name="4" text:anchor-type="as-char" draw:z-index="4" svg:width="1.0054166666667cm" svg:height="0.92604166666667cm"><draw:image xlink:href="Pictures/0573f45f8118a6b7b2e146c527230f13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le symbole de l’horloge </text:p>
        </text:list-item>
        <text:list-item>
          <text:p text:style-name="LastListParagraph_List_20_1_Content"> Les dernières révisions de la page en cours s’affichent.</text:p>
        </text:list-item>
      </text:list>
      <text:p text:style-name="Text_20_body"><draw:frame draw:style-name="media" draw:name="5" text:anchor-type="as-char" draw:z-index="5" svg:width="33.231666666667cm" style:rel-width="100%" svg:height="15.134166666667cm" style:rel-height="scale"><draw:image xlink:href="Pictures/98e9f49f4eea3c9fe10b4839ad74c10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tiliser_le_wiki</dc:title>
  </office:meta>
</office:document-meta>
</file>