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d843d38dbf3b8bbe411edc59fc45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rmsmenu"/><text:bookmark-start text:name="__RefHeading___rmsgestion_et_planification_des_ressources_aeroportuaires_1"/><text:bookmark-start text:name="rmsgestion_et_planification_des_ressources_aeroportuaires"/>RMS : gestion et planification des ressources aéroportuaires<text:bookmark-end text:name="__RefHeading___rmsgestion_et_planification_des_ressources_aeroportuaires_1"/><text:bookmark-end text:name="rmsgestion_et_planification_des_ressources_aeroportuaire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2d843d38dbf3b8bbe411edc59fc45b3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rms" text:style-name="Internet_20_link" text:visited-style-name="Visited_20_Internet_20_Link">RMS - Gestion et planification des ressources aéroportuaire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rms" text:style-name="Internet_20_link" text:visited-style-name="Visited_20_Internet_20_Link">Guide d'installation RM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rms" text:style-name="Internet_20_link" text:visited-style-name="Visited_20_Internet_20_Link">Guide d'utilisation RM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rmsmenu</dc:title>
  </office:meta>
</office:document-meta>
</file>