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4115fe546544b9739e4422e06ae38f.png"/>
  <manifest:file-entry manifest:media-type="image/png" manifest:full-path="Pictures/2d46b4ad27ec48420d29252c610764f0.png"/>
  <manifest:file-entry manifest:media-type="image/png" manifest:full-path="Pictures/d0612b8b96f2bc6059edc8eed541c3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rms"/><text:bookmark-start text:name="__RefHeading___rms_1"/><text:bookmark-start text:name="rms"/>RMS<text:bookmark-end text:name="__RefHeading___rms_1"/><text:bookmark-end text:name="rms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solutions/rms_image_0.png" xlink:type="simple" xlink:show="embed" xlink:actuate="onLoad"/></draw:frame></text:p>
      <text:h text:style-name="Heading_20_2" text:outline-level="2"><text:bookmark-start text:name="__RefHeading___ressource_management_system_2"/><text:bookmark-start text:name="ressource_management_system"/>Ressource Management System<text:bookmark-end text:name="__RefHeading___ressource_management_system_2"/><text:bookmark-end text:name="ressource_management_system"/></text:h>
      <text:p text:style-name="Text_20_body"><text:span text:style-name="Strong_20_Emphasis">RMS</text:span> est un programme de gestion des ressources aéroportuaires :</text:p>
      <text:list text:style-name="List_20_1" text:continue-numbering="false">
        <text:list-item>
          <text:p text:style-name="FirstListParagraph_List_20_1_Content"> parkings avions ;</text:p>
        </text:list-item>
        <text:list-item>
          <text:p text:style-name="List_20_1_Content"> passerelles ;</text:p>
        </text:list-item>
        <text:list-item>
          <text:p text:style-name="List_20_1_Content"> tapis bagages ;</text:p>
        </text:list-item>
        <text:list-item>
          <text:p text:style-name="List_20_1_Content"> banques d’enregistrement ;</text:p>
        </text:list-item>
        <text:list-item>
          <text:p text:style-name="LastListParagraph_List_20_1_Content"> comptoirs d’embarquement. </text:p>
        </text:list-item>
      </text:list>
      <text:p text:style-name="Text_20_body"><draw:frame draw:style-name="media" draw:name="1" text:anchor-type="as-char" draw:z-index="1" svg:width="22.965833333333cm" style:rel-width="100%" svg:height="13.387916666667cm" style:rel-height="scale"><draw:image xlink:href="Pictures/c14115fe546544b9739e4422e06ae38f.png" xlink:type="simple" xlink:show="embed" xlink:actuate="onLoad"/></draw:frame></text:p>
      <text:p text:style-name="Text_20_body"><draw:frame draw:style-name="media" draw:name="2" text:anchor-type="as-char" draw:z-index="2" svg:width="23.521458333333cm" style:rel-width="100%" svg:height="13.731875cm" style:rel-height="scale"><draw:image xlink:href="Pictures/2d46b4ad27ec48420d29252c610764f0.png" xlink:type="simple" xlink:show="embed" xlink:actuate="onLoad"/></draw:frame>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Pour utiliser l’application RMS, les éléments suivants sont nécessaires : </text:p>
      <text:list text:style-name="List_20_1" text:continue-numbering="false">
        <text:list-item>
          <text:p text:style-name="FirstListParagraph_List_20_1_Content"> serveur <text:span text:style-name="Strong_20_Emphasis">EdgeServer</text:span> version 214 ou supérieure<text:span text:style-name="sup">(1)</text:span> ; </text:p>
        </text:list-item>
        <text:list-item>
          <text:p text:style-name="List_20_1_Content"> Airport Manager FIMS (Flight Information Management System)<text:span text:style-name="sup"> </text:span><text:span text:style-name="sup">(2)</text:span> ; </text:p>
        </text:list-item>
        <text:list-item>
          <text:p text:style-name="List_20_1_Content"> Airport Manager RMS Server ;</text:p>
        </text:list-item>
        <text:list-item>
          <text:p text:style-name="LastListParagraph_List_20_1_Content"> 1 ou plusieurs Licences Airport Manager RMS Station(s)<text:span text:style-name="sup"> </text:span><text:span text:style-name="sup">(3)</text:span>. </text:p>
        </text:list-item>
      </text:list>
      <text:p text:style-name="Text_20_body"><text:span text:style-name="sup">(1)</text:span> Le serveur  peut être remplacé par un serveur fourni par le client dans la mesure où il répond aux caractéristiques minimales suivantes : </text:p>
      <text:list text:style-name="List_20_1" text:continue-numbering="false">
        <text:list-item>
          <text:p text:style-name="FirstListParagraph_List_20_1_Content"> fonctionnalités de virtualisation ;</text:p>
        </text:list-item>
        <text:list-item>
          <text:p text:style-name="List_20_1_Content"> fonctionnalités NTP (Serveur de temps) ;</text:p>
        </text:list-item>
        <text:list-item>
          <text:p text:style-name="List_20_1_Content"> Operating System sous Linux ;</text:p>
        </text:list-item>
        <text:list-item>
          <text:p text:style-name="List_20_1_Content"> base de données MySQL version 4.1.22 ou supérieure ;</text:p>
        </text:list-item>
        <text:list-item>
          <text:p text:style-name="LastListParagraph_List_20_1_Content"> serveur Apache opérationnel.</text:p>
        </text:list-item>
      </text:list>
      <text:p text:style-name="Text_20_body"><text:span text:style-name="sup">(2</text:span><text:span text:style-name="sup">)</text:span> FIMS est déjà inclus dans les logiciels suivants : Airport Manager BIL, FIDS et LDCS. Si le client ne dispose pas de l’un de ces logiciels, il doit acquérir séparément le logiciel Airport Manager FIMS.</text:p>
      <text:p text:style-name="Text_20_body"><text:span text:style-name="sup">(</text:span><text:span text:style-name="sup">3</text:span><text:span text:style-name="sup">)</text:span> Il faut une licence RMS station par poste de travail.</text:p>
      <text:h text:style-name="Heading_20_3" text:outline-level="3"><text:bookmark-start text:name="__RefHeading___stations_de_travail_4"/><text:bookmark-start text:name="stations_de_travail"/>Stations de travail<text:bookmark-end text:name="__RefHeading___stations_de_travail_4"/><text:bookmark-end text:name="stations_de_travail"/></text:h>
      <text:p text:style-name="Text_20_body">Les stations de travail peuvent être des micro-ordinateurs sous Windows 7 PRO, des tablettes ou encore des smartphones sous Android.</text:p>
      <text:p text:style-name="Text_20_body">Une licence <text:span text:style-name="Emphasis"><text:span text:style-name="Strong_20_Emphasis">Airport Manager RMS Station</text:span></text:span> doit être présente sur chaque station de travail.</text:p>
      <text:h text:style-name="Heading_20_2" text:outline-level="2"><text:bookmark-start text:name="__RefHeading___fonctionnalites_5"/><text:bookmark-start text:name="fonctionnalites"/>Fonctionnalités<text:bookmark-end text:name="__RefHeading___fonctionnalites_5"/><text:bookmark-end text:name="fonctionnalites"/></text:h>
      <text:h text:style-name="Heading_20_3" text:outline-level="3"><text:bookmark-start text:name="__RefHeading___fonctionnalites_d_administration_6"/><text:bookmark-start text:name="fonctionnalites_d_administration"/>Fonctionnalités d’administration<text:bookmark-end text:name="__RefHeading___fonctionnalites_d_administration_6"/><text:bookmark-end text:name="fonctionnalites_d_administration"/></text:h>
      <text:list text:style-name="List_20_1" text:continue-numbering="false">
        <text:list-item>
          <text:p text:style-name="FirstListParagraph_List_20_1_Content"> Gestion des paramètres fonctionnels</text:p>
        </text:list-item>
        <text:list-item>
          <text:p text:style-name="List_20_1_Content"> Gestion des paramètres spécifiques à l’aéroport</text:p>
        </text:list-item>
        <text:list-item>
          <text:p text:style-name="LastListParagraph_List_20_1_Content"> Ajout, modification voire suppression de ressources (parkings, banques, portes, bus, etc.)</text:p>
        </text:list-item>
      </text:list>
      <text:p text:style-name="Text_20_body"><draw:frame draw:style-name="media" draw:name="3" text:anchor-type="as-char" draw:z-index="3" svg:width="20.716875cm" style:rel-width="100%" svg:height="7.1172916666667cm" style:rel-height="scale"><draw:image xlink:href="Pictures/d0612b8b96f2bc6059edc8eed541c3da.png" xlink:type="simple" xlink:show="embed" xlink:actuate="onLoad"/></draw:frame></text:p>
      <text:h text:style-name="Heading_20_3" text:outline-level="3"><text:bookmark-start text:name="__RefHeading___fonctionnalites_d_exploitation_7"/><text:bookmark-start text:name="fonctionnalites_d_exploitation"/>Fonctionnalités d’exploitation<text:bookmark-end text:name="__RefHeading___fonctionnalites_d_exploitation_7"/><text:bookmark-end text:name="fonctionnalites_d_exploitation"/></text:h>
      <text:list text:style-name="Numbering_20_1" text:continue-numbering="false">
        <text:list-item>
          <text:p text:style-name="FirstListParagraph_Numbering_20_1_Content"> Gestion des paramètres par compagnie aérienne</text:p>
        </text:list-item>
        <text:list-item>
          <text:p text:style-name="Numbering_20_1_Content"> Gestion des prévisions de vol :</text:p>
        </text:list-item>
        <text:list-item>
          <text:p text:style-name="Numbering_20_1_Content"> affichage graphique du planning des vols ;</text:p>
        </text:list-item>
        <text:list-item>
          <text:p text:style-name="Numbering_20_1_Content"> calcul automatique des temps d’escales à partir des heures locales prévues et des paramètres de chaque compagnie aérienne ;</text:p>
        </text:list-item>
        <text:list-item>
          <text:p text:style-name="Numbering_20_1_Content"> gestion des heures prévues des vols  (Administrateurs et Superviseurs) ;</text:p>
        </text:list-item>
        <text:list-item>
          <text:p text:style-name="Numbering_20_1_Content"> permutation de vols (Administrateurs et Superviseurs).</text:p>
        </text:list-item>
        <text:list-item>
          <text:p text:style-name="Numbering_20_1_Content"> Affectation des ressources :</text:p>
        </text:list-item>
        <text:list-item>
          <text:p text:style-name="Numbering_20_1_Content"> visualisation graphique du planning d’occupation des ressources ;</text:p>
        </text:list-item>
        <text:list-item>
          <text:p text:style-name="Numbering_20_1_Content"> affectation à l’aide d’un simple « glisser / déplacer » d’un vol vers une ressource ;</text:p>
        </text:list-item>
        <text:list-item>
          <text:p text:style-name="Numbering_20_1_Content"> déplacement d’une ressource (décalage de l’heure de début d’utilisation) ;</text:p>
        </text:list-item>
        <text:list-item>
          <text:p text:style-name="LastListParagraph_Numbering_20_1_Content"> étirement d’une ressource (augmentation du temps d’utilisation d’une ressource).</text:p>
        </text:list-item>
      </text:list>
      <text:p text:style-name="Text_20_body"><draw:frame draw:style-name="media" draw:name="4" text:anchor-type="as-char" draw:z-index="4" svg:width="23.521458333333cm" style:rel-width="100%" svg:height="13.731875cm" style:rel-height="scale"><draw:image xlink:href="Pictures/2d46b4ad27ec48420d29252c610764f0.png" xlink:type="simple" xlink:show="embed" xlink:actuate="onLoad"/></draw:frame></text:p>
      <text:h text:style-name="Heading_20_1" text:outline-level="1"><text:bookmark-start text:name="__RefHeading___les_guides_8"/><text:bookmark-start text:name="les_guides"/>Les guides<text:bookmark-end text:name="__RefHeading___les_guides_8"/><text:bookmark-end text:name="les_guides"/></text:h>
      <text:h text:style-name="Heading_20_3" text:outline-level="3"><text:bookmark-start text:name="__RefHeading___guide_d_installation_9"/><text:bookmark-start text:name="guide_d_installation"/>Guide d'installation<text:bookmark-end text:name="__RefHeading___guide_d_installation_9"/><text:bookmark-end text:name="guide_d_installation"/></text:h>
      <text:p text:style-name="Text_20_body"><text:a xlink:type="simple" xlink:href="https://edgeairport.alwaysdata.net/wiki/doku.php?id=manuel:installation:rms" text:style-name="Internet_20_link" text:visited-style-name="Visited_20_Internet_20_Link">RMS : Guide d'installation</text:a></text:p>
      <text:h text:style-name="Heading_20_3" text:outline-level="3"><text:bookmark-start text:name="__RefHeading___guide_d_utilisation_10"/><text:bookmark-start text:name="guide_d_utilisation"/>Guide d'utilisation<text:bookmark-end text:name="__RefHeading___guide_d_utilisation_10"/><text:bookmark-end text:name="guide_d_utilisation"/></text:h>
      <text:p text:style-name="Text_20_body"><text:a xlink:type="simple" xlink:href="https://edgeairport.alwaysdata.net/wiki/doku.php?id=manuel:utilisation:rms" text:style-name="Internet_20_link" text:visited-style-name="Visited_20_Internet_20_Link">RMS :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rms</dc:title>
  </office:meta>
</office:document-meta>
</file>