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52a27c4e88cf670767c33629b1369f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lutions:paxtracermenu:doc:start"/><text:bookmark-start text:name="__RefHeading___paxtracer_-_localistation_et_information_aux_passagers_1"/><text:bookmark-start text:name="paxtracer_-_localistation_et_information_aux_passagers"/>PAXTracer - Localistation et information aux passagers<text:bookmark-end text:name="__RefHeading___paxtracer_-_localistation_et_information_aux_passagers_1"/><text:bookmark-end text:name="paxtracer_-_localistation_et_information_aux_passagers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e52a27c4e88cf670767c33629b1369f6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Présentation</text:span> </text:p>
          </table:table-cell>
          <table:table-cell office:value-type="string" table:style-name="tablecell">
            <text:p text:style-name="tablealignleft"><text:a xlink:type="simple" xlink:href="https://edgeairport.alwaysdata.net/wiki/lib/exe/fetch.php?media=solutions:paxtracermenu:doc:eaf-pub-paxtracer-201802-002_plaq.pdf" text:style-name="Internet_20_link" text:visited-style-name="Visited_20_Internet_20_Link">Documentation du PaxTracer</text:a> <text:line-break/><text:a xlink:type="simple" xlink:href="https://edgeairport.alwaysdata.net/wiki/doku.php?id=solutions:paxtracermenu:doc:techpaxtracer" text:style-name="Internet_20_link" text:visited-style-name="Visited_20_Internet_20_Link">Documentation technique du PaxTracer</text:a>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olutions:paxtracermenu:doc:start</dc:title>
  </office:meta>
</office:document-meta>
</file>