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2a27c4e88cf670767c33629b1369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paxtracermenu"/><text:bookmark-start text:name="__RefHeading___paxtracer_-_localisation_et_information_aux_passagers_1"/><text:bookmark-start text:name="paxtracer_-_localisation_et_information_aux_passagers"/>PaxTracer - Localisation et information aux passagers<text:bookmark-end text:name="__RefHeading___paxtracer_-_localisation_et_information_aux_passagers_1"/><text:bookmark-end text:name="paxtracer_-_localisation_et_information_aux_passager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e52a27c4e88cf670767c33629b1369f6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lib/exe/fetch.php?media=solutions:paxtracermenu:doc:fr_eaf-pub-paxtracer-201802-002_plaq.pdf" text:style-name="Internet_20_link" text:visited-style-name="Visited_20_Internet_20_Link">Présentation du PaxTracer</text:a> <text:line-break/><text:a xlink:type="simple" xlink:href="https://edgeairport.alwaysdata.net/wiki/doku.php?id=solutions:paxtracermenu:doc:techpaxtracer" text:style-name="Internet_20_link" text:visited-style-name="Visited_20_Internet_20_Link">Présentation technique du PaxTracer</text:a> 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installation:paxtracer" text:style-name="Internet_20_link" text:visited-style-name="Visited_20_Internet_20_Link">Guide d'installation PaxTracer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paxtracer" text:style-name="Internet_20_link" text:visited-style-name="Visited_20_Internet_20_Link">Guide d'utilisation PaxTracer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paxtracermenu</dc:title>
  </office:meta>
</office:document-meta>
</file>