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ldcsmenu"/><text:bookmark-start text:name="__RefHeading___l-dcssysteme_d_enregistrement_automatique_des_passagers_1"/><text:bookmark-start text:name="l-dcssysteme_d_enregistrement_automatique_des_passagers"/>L-DCS : système d'enregistrement automatique des passagers<text:bookmark-end text:name="__RefHeading___l-dcssysteme_d_enregistrement_automatique_des_passagers_1"/><text:bookmark-end text:name="l-dcssysteme_d_enregistrement_automatique_des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ldcs1" text:style-name="Internet_20_link" text:visited-style-name="Visited_20_Internet_20_Link">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ldcs" text:style-name="Internet_20_link" text:visited-style-name="Visited_20_Internet_20_Link">Guide d'installation 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ldcs" text:style-name="Internet_20_link" text:visited-style-name="Visited_20_Internet_20_Link">Manuel de l'agent d'esca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</text:p>
          </table:table-cell>
          <table:table-cell office:value-type="string" table:style-name="tablecell">
            <text:p text:style-name="tablealignleft"><text:a xlink:type="simple" xlink:href="https://edgeairport.alwaysdata.net/wiki/doku.php?id=formation:ldcs" text:style-name="Internet_20_link" text:visited-style-name="Visited_20_Internet_20_Link">Programme de formation des Administrateurs et des Utilisateur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ldcsmenu</dc:title>
  </office:meta>
</office:document-meta>
</file>