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500dfbc4c24146b96be3e584b82da1.png"/>
  <manifest:file-entry manifest:media-type="image/jpeg" manifest:full-path="Pictures/b8130fedc5dfa6aaa0e035717e8d6b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iatatext"/><text:bookmark-start text:name="__RefHeading___iatatext_1"/><text:bookmark-start text:name="iatatext"/>IATATEXT<text:bookmark-end text:name="__RefHeading___iatatext_1"/><text:bookmark-end text:name="iatatext"/></text:h>
      <text:h text:style-name="Heading_20_2" text:outline-level="2"><text:bookmark-start text:name="__RefHeading___description_technique_2"/><text:bookmark-start text:name="description_technique"/>Description technique<text:bookmark-end text:name="__RefHeading___description_technique_2"/><text:bookmark-end text:name="description_techniqu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doc/iatatext/logoiatatext.jpg" xlink:type="simple" xlink:show="embed" xlink:actuate="onLoad"/></draw:frame></text:p>
      <text:p text:style-name="Text_20_body">Le logiciel « IATATEXT » permet d’envoyer et de recevoir des messages opérationnels de type-B. Il est indispensable au fonctionnement du <text:a xlink:type="simple" xlink:href="https://edgeairport.alwaysdata.net/wiki/doku.php?id=doc:ldcs" text:style-name="Internet_20_link" text:visited-style-name="Visited_20_Internet_20_Link">L-DCS</text:a> afin de recevoir sur une adresse du type <text:span text:style-name="Strong_20_Emphasis"><text:span text:style-name="Emphasis">    </text:span></text:span>les messages PNL et ADL.</text:p>
      <text:p text:style-name="Text_20_body">A la clôture d’un vol par le <text:a xlink:type="simple" xlink:href="https://edgeairport.alwaysdata.net/wiki/doku.php?id=doc:ldcs" text:style-name="Internet_20_link" text:visited-style-name="Visited_20_Internet_20_Link">L-DCS</text:a>, c’est IATATEXT qui se charge d’envoyer les messages PFS, LDM, PRL, PTM, ETL, etc.</text:p>
      <text:p text:style-name="Text_20_body">L’interface IATATEXT permet aussi d’envoyer manuellement tous les autres messages opérationnels.</text:p>
      <text:p text:style-name="Text_20_body"><text:span text:style-name="Strong_20_Emphasis"><text:span text:style-name="underline">Point fort</text:span></text:span> : IATATEXT gère parfaitement la double-signature afin que les messages émis pour le compte des compagnies aériennes ne soient pas facturés à l’aéroport mais aux compagnies.</text:p>
      <text:p text:style-name="Text_20_body"><draw:frame draw:style-name="media" draw:name="1" text:anchor-type="as-char" draw:z-index="1" svg:width="28.786666666667cm" style:rel-width="100%" svg:height="15.610416666667cm" style:rel-height="scale"><draw:image xlink:href="Pictures/41500dfbc4c24146b96be3e584b82da1.png" xlink:type="simple" xlink:show="embed" xlink:actuate="onLoad"/></draw:frame><draw:frame draw:style-name="media" draw:name="2" text:anchor-type="as-char" draw:z-index="2" svg:width="10.345208333333cm" svg:height="13.17625cm"><draw:image xlink:href="Pictures/b8130fedc5dfa6aaa0e035717e8d6b68.jpg" xlink:type="simple" xlink:show="embed" xlink:actuate="onLoad"/></draw:frame></text:p>
      <text:h text:style-name="Heading_20_1" text:outline-level="1"><text:bookmark-start text:name="__RefHeading___produits_rattaches_3"/><text:bookmark-start text:name="produits_rattaches"/>Produits rattachés<text:bookmark-end text:name="__RefHeading___produits_rattaches_3"/><text:bookmark-end text:name="produits_rattaches"/></text:h>
      <text:h text:style-name="Heading_20_3" text:outline-level="3"><text:bookmark-start text:name="__RefHeading___manuels_4"/><text:bookmark-start text:name="manuels"/>Manuels<text:bookmark-end text:name="__RefHeading___manuels_4"/><text:bookmark-end text:name="manuels"/></text:h>
      <text:p text:style-name="Text_20_body"><draw:frame draw:style-name="media" draw:name="3" text:anchor-type="as-char" draw:z-index="3" svg:width="2.6458333333333cm" svg:height="" svg:rel-height="100%"><draw:image xlink:href="/home/edgeairport/www/wiki/data/media/manuel/logo3.png" xlink:type="simple" xlink:show="embed" xlink:actuate="onLoad"/></draw:frame></text:p>
      <text:p text:style-name="Text_20_body"><text:a xlink:type="simple" xlink:href="https://edgeairport.alwaysdata.net/wiki/doku.php?id=manuel:utilisation:iatatext2" text:style-name="Internet_20_link" text:visited-style-name="Visited_20_Internet_20_Link">Manuel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iatatext</dc:title>
  </office:meta>
</office:document-meta>
</file>