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76f85e5ac99c7ad00c144b287d354e.png"/>
  <manifest:file-entry manifest:media-type="image/png" manifest:full-path="Pictures/92e711f689d1815587acde184be03143.png"/>
  <manifest:file-entry manifest:media-type="image/jpeg" manifest:full-path="Pictures/fbf7b5d035edaae00a2fdf458955502d.jpeg"/>
  <manifest:file-entry manifest:media-type="image/jpeg" manifest:full-path="Pictures/45f8bc1a43624f34dfedf940404ebc66.jpeg"/>
  <manifest:file-entry manifest:media-type="image/png" manifest:full-path="Pictures/f0b474f6bb9980ad66c4d1994a9a57e6.png"/>
  <manifest:file-entry manifest:media-type="image/png" manifest:full-path="Pictures/602271fabe89aa90486698bb4c25582d.png"/>
  <manifest:file-entry manifest:media-type="image/png" manifest:full-path="Pictures/99b6a6449aa2a21e9e8d8028c093a656.png"/>
  <manifest:file-entry manifest:media-type="image/png" manifest:full-path="Pictures/7c9ba2ee13a6a0f058823ceaa6f8f0e6.png"/>
  <manifest:file-entry manifest:media-type="image/png" manifest:full-path="Pictures/773e3c33721939240734884715c7bdd4.png"/>
  <manifest:file-entry manifest:media-type="image/png" manifest:full-path="Pictures/19da2e9b2d4ce1d3c7070233a8fa00af.png"/>
  <manifest:file-entry manifest:media-type="image/png" manifest:full-path="Pictures/992eaf0da072d4a50e83e41f346ac650.png"/>
  <manifest:file-entry manifest:media-type="image/png" manifest:full-path="Pictures/f34afc21d6e2c61f06b6fe4c4f013b53.png"/>
  <manifest:file-entry manifest:media-type="image/png" manifest:full-path="Pictures/4f23b4f4028d4f3ae4cf5b52ca89bd9b.png"/>
  <manifest:file-entry manifest:media-type="image/png" manifest:full-path="Pictures/dc1e8fe95588278b62de281a04236ccb.png"/>
  <manifest:file-entry manifest:media-type="image/png" manifest:full-path="Pictures/aff736fe91a22a7cd0f858a2e9d75aaf.png"/>
  <manifest:file-entry manifest:media-type="image/png" manifest:full-path="Pictures/c92752e2e812fbe1026341a29fdcf260.png"/>
  <manifest:file-entry manifest:media-type="image/png" manifest:full-path="Pictures/c6e1c9b6cbcf5cf561af93d8878da8f5.png"/>
  <manifest:file-entry manifest:media-type="image/png" manifest:full-path="Pictures/679f5a0eb5bcf9b5c2cde05b597df440.png"/>
  <manifest:file-entry manifest:media-type="image/png" manifest:full-path="Pictures/febf4237901e722ab94dd1655dc44698.png"/>
  <manifest:file-entry manifest:media-type="image/png" manifest:full-path="Pictures/969a65fd345d3130ce01ce76b3c852bf.png"/>
  <manifest:file-entry manifest:media-type="image/png" manifest:full-path="Pictures/32718f2b6338ffc7d00dccda28ebcbcd.png"/>
  <manifest:file-entry manifest:media-type="image/png" manifest:full-path="Pictures/00645b56c874ceeb6f936c698d2bfc2d.png"/>
  <manifest:file-entry manifest:media-type="image/png" manifest:full-path="Pictures/cac443166c1a348db25ef10000a13b67.png"/>
  <manifest:file-entry manifest:media-type="image/png" manifest:full-path="Pictures/0acb90c6f211bff29a3c7605fec808a6.png"/>
  <manifest:file-entry manifest:media-type="image/png" manifest:full-path="Pictures/5d761c76a0859b78b446e530cee22b8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lutions:fidsmenu:fids"/><text:bookmark-start text:name="__RefHeading___fids_solution_de_teleaffichage_1"/><text:bookmark-start text:name="fids_solution_de_teleaffichage"/>FiDS – Solution de téléaffichage<text:bookmark-end text:name="__RefHeading___fids_solution_de_teleaffichage_1"/><text:bookmark-end text:name="fids_solution_de_teleaffichage"/></text:h>
      <text:p text:style-name="Text_20_body"><draw:frame draw:style-name="media" draw:name="0" text:anchor-type="as-char" draw:z-index="0" svg:width="2.6458333333333cm" svg:height="" svg:rel-height="100%"><draw:image xlink:href="/home/edgeairport/www/wiki/data/media/solutions/fidsmenu/fids_image_0.png" xlink:type="simple" xlink:show="embed" xlink:actuate="onLoad"/></draw:frame></text:p>
      <text:p text:style-name="Text_20_body">Le système de téléaffichage <text:span text:style-name="Strong_20_Emphasis">Fi</text:span><text:span text:style-name="Strong_20_Emphasis">DS</text:span> utilise les technologies internet (HTML5, XML et CSS). Il permet d’afficher les informations de vols, mais aussi de diffuser des publicités, des vidéos, des séquences d’images, etc.</text:p>
      <text:p text:style-name="Text_20_body"><draw:frame draw:style-name="media" draw:name="1" text:anchor-type="as-char" draw:z-index="1" svg:width="11.985625cm" svg:height="6.746875cm"><draw:image xlink:href="Pictures/fb76f85e5ac99c7ad00c144b287d354e.png" xlink:type="simple" xlink:show="embed" xlink:actuate="onLoad"/></draw:frame><draw:frame draw:style-name="media" draw:name="2" text:anchor-type="as-char" draw:z-index="2" svg:width="10.795cm" svg:height="6.4822916666667cm"><draw:image xlink:href="Pictures/92e711f689d1815587acde184be03143.png" xlink:type="simple" xlink:show="embed" xlink:actuate="onLoad"/></draw:frame></text:p>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Avec cette technologie, vous bénéficiez d’une <text:span text:style-name="underline">grande </text:span><text:span text:style-name="underline">liberté de création</text:span>, vous permettant de réaliser vos propres pages web à diffuser sur le parc d’écrans géré par le FiDS.</text:p>
      <text:h text:style-name="Heading_20_4" text:outline-level="4"><text:bookmark-start text:name="__RefHeading___solution_universelle_3"/><text:bookmark-start text:name="solution_universelle"/>Solution universelle<text:bookmark-end text:name="__RefHeading___solution_universelle_3"/><text:bookmark-end text:name="solution_universelle"/></text:h>
      <text:p text:style-name="Text_20_body">Edge Airport FiDS est multilingue et affiche en temps réel les informations de vol, leurs statuts à l’arrivée et/ou au départ. Chaque écran ou groupe d’écrans peut bénéficier d’un affichage personnalisé en fonction de sa localisation et/ou de son utilité.</text:p>
      <text:h text:style-name="Heading_20_4" text:outline-level="4"><text:bookmark-start text:name="__RefHeading___flexible_et_facile_a_mettre_en_place_4"/><text:bookmark-start text:name="flexible_et_facile_a_mettre_en_place"/>Flexible et facile à mettre en place<text:bookmark-end text:name="__RefHeading___flexible_et_facile_a_mettre_en_place_4"/><text:bookmark-end text:name="flexible_et_facile_a_mettre_en_place"/></text:h>
      <text:p text:style-name="Text_20_body">Grâce à une interface utilisateur simple et ergonomique, l’affichage de chaque écran peut être piloté individuellement ou mutualisé en s’intégrant dans un groupe du parc d’écrans.</text:p>
      <text:p text:style-name="Text_20_body">Ainsi, vous choisissez où, quand et comment les informations doivent être diffusées pour une meilleure expérience passager.</text:p>
      <text:h text:style-name="Heading_20_4" text:outline-level="4"><text:bookmark-start text:name="__RefHeading___mise_a_jour_automatique_des_informations_de_vol_5"/><text:bookmark-start text:name="mise_a_jour_automatique_des_informations_de_vol"/>Mise à jour automatique des informations de vol<text:bookmark-end text:name="__RefHeading___mise_a_jour_automatique_des_informations_de_vol_5"/><text:bookmark-end text:name="mise_a_jour_automatique_des_informations_de_vol"/></text:h>
      <text:p text:style-name="Text_20_body">Les données récoltées par Edge Airport FiDS proviennent de <text:span text:style-name="underline">l’AODB</text:span> (Airport Operational DataBase) et sont mises à jour automatiquement en temps réel.</text:p>
      <text:h text:style-name="Heading_20_4" text:outline-level="4"><text:bookmark-start text:name="__RefHeading___export_au_format_html_et_xml_6"/><text:bookmark-start text:name="export_au_format_html_et_xml"/>Export au format HTML et XML<text:bookmark-end text:name="__RefHeading___export_au_format_html_et_xml_6"/><text:bookmark-end text:name="export_au_format_html_et_xml"/></text:h>
      <text:p text:style-name="Text_20_body">Les informations de vol sont exportées nativement au format XML et HTML vers le(s) site(s) internet de l’aéroport, <text:span text:style-name="Strong_20_Emphasis">sans surcoût d’un quelconque système supplémentaire</text:span>.</text:p>
      <text:h text:style-name="Heading_20_4" text:outline-level="4"><text:bookmark-start text:name="__RefHeading___reduction_des_couts_7"/><text:bookmark-start text:name="reduction_des_couts"/>Réduction des coûts<text:bookmark-end text:name="__RefHeading___reduction_des_couts_7"/><text:bookmark-end text:name="reduction_des_couts"/></text:h>
      <text:p text:style-name="Text_20_body">Edge Airport FiDS propose la programmation automatique d’allumage et d’extinction des écrans, générant ainsi de substantielles économies.</text:p>
      <text:h text:style-name="Heading_20_4" text:outline-level="4"><text:bookmark-start text:name="__RefHeading___generer_des_revenus_supplementaires_8"/><text:bookmark-start text:name="generer_des_revenus_supplementaires"/>Générer des revenus supplémentaires<text:bookmark-end text:name="__RefHeading___generer_des_revenus_supplementaires_8"/><text:bookmark-end text:name="generer_des_revenus_supplementaires"/></text:h>
      <text:p text:style-name="Text_20_body">Les écrans peuvent aussi servir à la diffusion de vidéos promotionnelles ou d’informations touristiques, permettant ainsi de générer des revenus supplémentaires pour l’aéroport.</text:p>
      <text:h text:style-name="Heading_20_2" text:outline-level="2"><text:bookmark-start text:name="__RefHeading___les_ecrans_soc_samsung_9"/><text:bookmark-start text:name="les_ecrans_soc_samsung"/>Les écrans SoC Samsung<text:bookmark-end text:name="__RefHeading___les_ecrans_soc_samsung_9"/><text:bookmark-end text:name="les_ecrans_soc_samsung"/></text:h>
      <text:p text:style-name="Text_20_body">Edge Airport, en partenariat avec Samsung, a développé une application FiDS directement intégrée sur le <text:span text:style-name="Strong_20_Emphasis">SoC</text:span> des écrans Samsung, évitant ainsi l’achat et la gestion de players externes supplémentaires.</text:p>
      <text:p text:style-name="Text_20_body"><draw:frame draw:style-name="media" draw:name="3" text:anchor-type="as-char" draw:z-index="3" svg:width="4.3920833333333cm" svg:height="4.1275cm"><draw:image xlink:href="Pictures/fbf7b5d035edaae00a2fdf458955502d.jpeg" xlink:type="simple" xlink:show="embed" xlink:actuate="onLoad"/></draw:frame></text:p>
      <text:p text:style-name="Text_20_body">Une solution <text:span text:style-name="Strong_20_Emphasis"><text:span text:style-name="underline">tout-en-un</text:span></text:span> pour offrir une nouvelle expérience d'affichage.</text:p>
      <text:p text:style-name="Text_20_body">La plate-forme SSSP est une solution tout-en-un intégrant un lecteur multimédia et un ordinateur doté d'un logiciel de gestion de l'affichage. Elle est plus évoluée que jamais grâce à ses solides fonctionnalités et à son puissant système intégré sur puce (<text:span text:style-name="underline">System-on-Chip ou SoC</text:span>) quadri-cœur.</text:p>
      <text:p text:style-name="Text_20_body">Cette nouveauté <text:span text:style-name="underline">élimine le besoin d'un PC externe</text:span> tout en réduisant les contraintes d'installation et de maintenance. En utilisant notre FiDS, vous pouvez créer, planifier, et déployer vos contenus sans effort.</text:p>
      <text:p text:style-name="Text_20_body">De multiples types de contenus peuvent être affichés en simultané et en continu grâce au processeur quatre coeur, et aux 8Go à 16 Go de stockage.</text:p>
      <text:p text:style-name="Text_20_body"><draw:frame draw:style-name="media" draw:name="4" text:anchor-type="as-char" draw:z-index="4" svg:width="15.478125cm" svg:height="8.2020833333333cm"><draw:image xlink:href="Pictures/45f8bc1a43624f34dfedf940404ebc66.jpeg" xlink:type="simple" xlink:show="embed" xlink:actuate="onLoad"/></draw:frame></text:p>
      <text:p text:style-name="Text_20_body"><text:span text:style-name="Strong_20_Emphasis">Une installation facilitée avec une solution prête à l’emploi</text:span></text:p>
      <text:p text:style-name="Text_20_body">En incluant le lecteur média dans nos solutions, la technologie SSSP permet une intégration simple des produits et élimine les coûts liés à une installation lourde. Enfin vous n'avez plus besoin d'un PC externe ou d'un logiciel d'affichage, ce qui représente une économie réelle sur vos frais de gestion et à l'achat du moniteur.</text:p>
      <text:p text:style-name="Text_20_body">Avec SSSP il vous faut seulement <text:span text:style-name="Strong_20_Emphasis">deux câbles</text:span> pour faire fonctionner un moniteur Samsung : <text:span text:style-name="Strong_20_Emphasis">un câble d'alimentation et un câble RJ-45</text:span><text:span text:style-name="Strong_20_Emphasis">.</text:span></text:p>
      <text:p text:style-name="Text_20_body"><text:span text:style-name="Strong_20_Emphasis">Réalisez des économies avec une solution tout-en-un Edge Airport FiDS.</text:span></text:p>
      <text:p text:style-name="Text_20_body"><draw:frame draw:style-name="media" draw:name="5" text:anchor-type="as-char" draw:z-index="5" svg:width="9.128125cm" svg:height="5.2122916666667cm"><draw:image xlink:href="Pictures/f0b474f6bb9980ad66c4d1994a9a57e6.png" xlink:type="simple" xlink:show="embed" xlink:actuate="onLoad"/></draw:frame></text:p>
      <text:p text:style-name="Text_20_body">En incluant l'ensemble des éléments nécessaires pour réaliser un affichage dynamique professionnel, la <text:span text:style-name="Strong_20_Emphasis">solution Edge SSSP</text:span> permet de réduire sensiblement vos coûts en éliminant le besoin d'avoir un PC externe, un Système d’exploitation, un Antivirus et un logiciel d'affichage.</text:p>
      <text:p text:style-name="Text_20_body">Les aéroports peuvent également réduire leurs dépenses avec nos solutions simples d'accès nécessitant moins de personnes pour administrer leur affichage.</text:p>
      <text:p text:style-name="Text_20_body">Connecteur HDMI sur les écrans COTEP existant.</text:p>
      <text:h text:style-name="Heading_20_2" text:outline-level="2"><text:bookmark-start text:name="__RefHeading___fonctionnalites_10"/><text:bookmark-start text:name="fonctionnalites"/>Fonctionnalités<text:bookmark-end text:name="__RefHeading___fonctionnalites_10"/><text:bookmark-end text:name="fonctionnalites"/></text:h>
      <text:p text:style-name="Text_20_body"><draw:frame draw:style-name="media" draw:name="6" text:anchor-type="as-char" draw:z-index="6" svg:width="31.141458333333cm" style:rel-width="100%" svg:height="14.9225cm" style:rel-height="scale"><draw:image xlink:href="Pictures/602271fabe89aa90486698bb4c25582d.png" xlink:type="simple" xlink:show="embed" xlink:actuate="onLoad"/></draw:frame></text:p>
      <text:p text:style-name="Text_20_body">L’écran d’accueil du programme FiDS génère un aperçu de tous les écrans et de toutes les zones de votre aérogare.</text:p>
      <text:p text:style-name="Text_20_body">Il est découpé en 6 grandes zones dont les fonctionnalités sont :</text:p>
      <text:p text:style-name="Text_20_body">Zone 1 :</text:p>
      <text:list text:style-name="List_20_1" text:continue-numbering="false">
        <text:list-item>
          <text:p text:style-name="FirstListParagraph_List_20_1_Content"> Display List (liste des écrans) : pour gérer le contenu des écrans.</text:p>
        </text:list-item>
        <text:list-item>
          <text:p text:style-name="LastListParagraph_List_20_1_Content"> Flight List (liste des vols) : pour afficher les informations de vol.</text:p>
        </text:list-item>
      </text:list>
      <text:p text:style-name="Text_20_body">Zone 2 :</text:p>
      <text:p text:style-name="Text_20_body">Cette zone est constituée de 3 onglets vous permettant d’afficher :</text:p>
      <text:list text:style-name="List_20_1" text:continue-numbering="false">
        <text:list-item>
          <text:p text:style-name="FirstListParagraph_List_20_1_Content"> La liste des écrans ;</text:p>
        </text:list-item>
        <text:list-item>
          <text:p text:style-name="List_20_1_Content"> La liste des vols ;</text:p>
        </text:list-item>
        <text:list-item>
          <text:p text:style-name="LastListParagraph_List_20_1_Content"> Les traces (historique des principaux évènements gérés par le programme).</text:p>
        </text:list-item>
      </text:list>
      <text:p text:style-name="Text_20_body">Zone 3 :</text:p>
      <text:p text:style-name="Text_20_body">Il s’agit d’une zone d’outils (Copier, Aperçu, Imprimer, paramètres d’impression, Design Report).</text:p>
      <text:p text:style-name="Text_20_body">Zone 4 :</text:p>
      <text:p text:style-name="Text_20_body">Liste des zones où sont situés les écrans : Check-In, Boarding, Lounge, bagage belt, …</text:p>
      <text:p text:style-name="Text_20_body">Le nombre de zones et leur dénomination est libre.</text:p>
      <text:p text:style-name="Text_20_body">Zone 5 :</text:p>
      <text:p text:style-name="Text_20_body">Liste des écrans dans la zone choisie.</text:p>
      <text:p text:style-name="Text_20_body">Zone 6 :</text:p>
      <text:p text:style-name="Text_20_body">Bouton d’aide vous permettant d’accéder directement à notre aide en ligne.</text:p>
      <text:h text:style-name="Heading_20_3" text:outline-level="3"><text:bookmark-start text:name="__RefHeading___liste_des_vols_11"/><text:bookmark-start text:name="liste_des_vols"/>Liste des vols<text:bookmark-end text:name="__RefHeading___liste_des_vols_11"/><text:bookmark-end text:name="liste_des_vols"/></text:h>
      <text:p text:style-name="Text_20_body">La prévision des vols est intégrée automatiquement dans le système de téléaffichage. Ce dernier permet également de saisir les différentes informations de vol en temps réel.</text:p>
      <text:h text:style-name="Heading_20_3" text:outline-level="3"><text:bookmark-start text:name="__RefHeading___informations_sur_le_vol_12"/><text:bookmark-start text:name="informations_sur_le_vol"/>Informations sur le vol<text:bookmark-end text:name="__RefHeading___informations_sur_le_vol_12"/><text:bookmark-end text:name="informations_sur_le_vol"/></text:h>
      <text:p text:style-name="Text_20_body"><draw:frame draw:style-name="media" draw:name="7" text:anchor-type="as-char" draw:z-index="7" svg:width="23.574375cm" style:rel-width="100%" svg:height="7.4083333333333cm" style:rel-height="scale"><draw:image xlink:href="Pictures/99b6a6449aa2a21e9e8d8028c093a656.png" xlink:type="simple" xlink:show="embed" xlink:actuate="onLoad"/></draw:frame></text:p>
      <text:p text:style-name="Text_20_body">A partir de la liste des vols, plusieurs actions peuvent être effectuées.</text:p>
      <text:p text:style-name="Text_20_body"><draw:frame draw:style-name="media" draw:name="8" text:anchor-type="as-char" draw:z-index="8" svg:width="15.5575cm" svg:height="8.6783333333333cm"><draw:image xlink:href="Pictures/7c9ba2ee13a6a0f058823ceaa6f8f0e6.png" xlink:type="simple" xlink:show="embed" xlink:actuate="onLoad"/></draw:frame></text:p>
      <text:p text:style-name="Text_20_body">Pour chaque vol, l’opérateur peut :</text:p>
      <text:list text:style-name="List_20_1" text:continue-numbering="false">
        <text:list-item>
          <text:p text:style-name="FirstListParagraph_List_20_1_Content"> afficher son statut ;</text:p>
        </text:list-item>
        <text:list-item>
          <text:p text:style-name="List_20_1_Content"> modifier son statut ;</text:p>
        </text:list-item>
        <text:list-item>
          <text:p text:style-name="LastListParagraph_List_20_1_Content"> lui affecter une ressource.</text:p>
        </text:list-item>
      </text:list>
      <text:p text:style-name="Text_20_body"><draw:frame draw:style-name="media" draw:name="9" text:anchor-type="as-char" draw:z-index="9" svg:width="6.6939583333333cm" svg:height="11.58875cm"><draw:image xlink:href="Pictures/773e3c33721939240734884715c7bdd4.png" xlink:type="simple" xlink:show="embed" xlink:actuate="onLoad"/></draw:frame></text:p>
      <text:h text:style-name="Heading_20_3" text:outline-level="3"><text:bookmark-start text:name="__RefHeading___personnalisation_de_l_affichage_13"/><text:bookmark-start text:name="personnalisation_de_l_affichage"/>Personnalisation de l’affichage<text:bookmark-end text:name="__RefHeading___personnalisation_de_l_affichage_13"/><text:bookmark-end text:name="personnalisation_de_l_affichage"/></text:h>
      <text:p text:style-name="Text_20_body"><draw:frame draw:style-name="media" draw:name="10" text:anchor-type="as-char" draw:z-index="10" svg:width="28.231041666667cm" style:rel-width="100%" svg:height="15.875cm" style:rel-height="scale"><draw:image xlink:href="Pictures/19da2e9b2d4ce1d3c7070233a8fa00af.png" xlink:type="simple" xlink:show="embed" xlink:actuate="onLoad"/></draw:frame></text:p>
      <text:p text:style-name="Text_20_body">Pour chaque écran, vous pouvez définir le contenu à afficher.</text:p>
      <text:h text:style-name="Heading_20_5" text:outline-level="5"><text:bookmark-start text:name="__RefHeading___zone_1_14"/><text:bookmark-start text:name="zone_1"/>Zone 1 :<text:bookmark-end text:name="__RefHeading___zone_1_14"/><text:bookmark-end text:name="zone_1"/></text:h>
      <text:p text:style-name="Text_20_body">Définition du mode d’affichage de l’écran.</text:p>
      <text:h text:style-name="Heading_20_5" text:outline-level="5"><text:bookmark-start text:name="__RefHeading___zone_2_15"/><text:bookmark-start text:name="zone_2"/>Zone 2 :<text:bookmark-end text:name="__RefHeading___zone_2_15"/><text:bookmark-end text:name="zone_2"/></text:h>
      <text:p text:style-name="Text_20_body">Sélection du modèle à utiliser pour l’affichage.</text:p>
      <text:h text:style-name="Heading_20_5" text:outline-level="5"><text:bookmark-start text:name="__RefHeading___zone_3_16"/><text:bookmark-start text:name="zone_3"/>Zone 3 :<text:bookmark-end text:name="__RefHeading___zone_3_16"/><text:bookmark-end text:name="zone_3"/></text:h>
      <text:p text:style-name="Text_20_body">Liste des vols.</text:p>
      <text:h text:style-name="Heading_20_5" text:outline-level="5"><text:bookmark-start text:name="__RefHeading___zone_4_17"/><text:bookmark-start text:name="zone_4"/>Zone 4 :<text:bookmark-end text:name="__RefHeading___zone_4_17"/><text:bookmark-end text:name="zone_4"/></text:h>
      <text:p text:style-name="Text_20_body">Vols sur lesquels l’affichage sera effectif.</text:p>
      <text:h text:style-name="Heading_20_5" text:outline-level="5"><text:bookmark-start text:name="__RefHeading___zone_5_18"/><text:bookmark-start text:name="zone_5"/>Zone 5 :<text:bookmark-end text:name="__RefHeading___zone_5_18"/><text:bookmark-end text:name="zone_5"/></text:h>
      <text:p text:style-name="Text_20_body">Panneau de gestion des compléments d’affichage. A partir de ce panneau, vous pouvez afficher :</text:p>
      <text:list text:style-name="List_20_1" text:continue-numbering="false">
        <text:list-item>
          <text:p text:style-name="FirstListParagraph_List_20_1_Content"> des images ;</text:p>
        </text:list-item>
        <text:list-item>
          <text:p text:style-name="List_20_1_Content"> des vidéos ;</text:p>
        </text:list-item>
        <text:list-item>
          <text:p text:style-name="List_20_1_Content"> des diaporamas ;</text:p>
        </text:list-item>
        <text:list-item>
          <text:p text:style-name="LastListParagraph_List_20_1_Content"> des messages libres.</text:p>
        </text:list-item>
      </text:list>
      <text:h text:style-name="Heading_20_5" text:outline-level="5"><text:bookmark-start text:name="__RefHeading___zone_6_19"/><text:bookmark-start text:name="zone_6"/>Zone 6 :<text:bookmark-end text:name="__RefHeading___zone_6_19"/><text:bookmark-end text:name="zone_6"/></text:h>
      <text:p text:style-name="Text_20_body">Répertoire des images d’arrière-plan disponibles. L’opérateur intègre dans ce répertoire les contenus à afficher : séquences publicitaires, images, diaporamas, …</text:p>
      <text:h text:style-name="Heading_20_3" text:outline-level="3"><text:bookmark-start text:name="__RefHeading___gestion_de_l_affichage_des_ecrans_20"/><text:bookmark-start text:name="gestion_de_l_affichage_des_ecrans"/>Gestion de l’affichage des écrans<text:bookmark-end text:name="__RefHeading___gestion_de_l_affichage_des_ecrans_20"/><text:bookmark-end text:name="gestion_de_l_affichage_des_ecrans"/></text:h>
      <text:p text:style-name="Text_20_body"><draw:frame draw:style-name="media" draw:name="11" text:anchor-type="as-char" draw:z-index="11" svg:width="6.82625cm" svg:height="6.35cm"><draw:image xlink:href="Pictures/992eaf0da072d4a50e83e41f346ac650.png" xlink:type="simple" xlink:show="embed" xlink:actuate="onLoad"/></draw:frame></text:p>
      <text:p text:style-name="Text_20_body">Pour chaque écran, groupe d’écrans ou zone vous pouvez :</text:p>
      <text:list text:style-name="List_20_1" text:continue-numbering="false">
        <text:list-item>
          <text:p text:style-name="FirstListParagraph_List_20_1_Content"> Allumer ou éteindre un seul écran ;</text:p>
        </text:list-item>
        <text:list-item>
          <text:p text:style-name="List_20_1_Content"> Allumer ou éteindre tous les écrans d’un groupe ou d’une zone ;</text:p>
        </text:list-item>
        <text:list-item>
          <text:p text:style-name="List_20_1_Content"> Redémarrer un seul écran ;</text:p>
        </text:list-item>
        <text:list-item>
          <text:p text:style-name="LastListParagraph_List_20_1_Content"> Redémarrer tous les écrans d’un groupe ou d’une zone.</text:p>
        </text:list-item>
      </text:list>
      <text:h text:style-name="Heading_20_3" text:outline-level="3"><text:bookmark-start text:name="__RefHeading___gestion_des_messages_d_alerte_21"/><text:bookmark-start text:name="gestion_des_messages_d_alerte"/>Gestion des messages d’alerte<text:bookmark-end text:name="__RefHeading___gestion_des_messages_d_alerte_21"/><text:bookmark-end text:name="gestion_des_messages_d_alerte"/></text:h>
      <text:p text:style-name="Text_20_body"><draw:frame draw:style-name="media" draw:name="12" text:anchor-type="as-char" draw:z-index="12" svg:width="22.410208333333cm" style:rel-width="100%" svg:height="13.17625cm" style:rel-height="scale"><draw:image xlink:href="Pictures/f34afc21d6e2c61f06b6fe4c4f013b53.png" xlink:type="simple" xlink:show="embed" xlink:actuate="onLoad"/></draw:frame></text:p>
      <text:p text:style-name="Text_20_body">Le module d’alerte permet:</text:p>
      <text:list text:style-name="List_20_1" text:continue-numbering="false">
        <text:list-item>
          <text:p text:style-name="FirstListParagraph_List_20_1_Content"> d’afficher simultanément sur tous les écrans :</text:p>
        </text:list-item>
        <text:list-item>
          <text:p text:style-name="List_20_1_Content"> soit un message d’alerte sous forme de bandeau défilant,</text:p>
        </text:list-item>
        <text:list-item>
          <text:p text:style-name="LastListParagraph_List_20_1_Content"> soit une image d’information générale à la place de l’affichage.</text:p>
        </text:list-item>
      </text:list>
      <text:p text:style-name="Text_20_body"><text:span text:style-name="Emphasis"><text:span text:style-name="underline">Option :</text:span> </text:span></text:p>
      <text:p text:style-name="Text_20_body">Un module complémentaire « FIDS-PAF » permet de déléguer à une administration le pilotage des écrans de téléaffichage de sa zone. Le module a été déployé pour la police aux frontières de Tahiti.</text:p>
      <text:p text:style-name="Text_20_body"><draw:frame draw:style-name="media" draw:name="13" text:anchor-type="as-char" draw:z-index="13" svg:width="39.290625cm" style:rel-width="100%" svg:height="22.172083333333cm" style:rel-height="scale"><draw:image xlink:href="Pictures/4f23b4f4028d4f3ae4cf5b52ca89bd9b.png" xlink:type="simple" xlink:show="embed" xlink:actuate="onLoad"/></draw:frame></text:p>
      <text:h text:style-name="Heading_20_3" text:outline-level="3"><text:bookmark-start text:name="__RefHeading___exemples_de_presentation_22"/><text:bookmark-start text:name="exemples_de_presentation"/>Exemples de présentation<text:bookmark-end text:name="__RefHeading___exemples_de_presentation_22"/><text:bookmark-end text:name="exemples_de_presentation"/></text:h>
      <text:h text:style-name="Heading_20_4" text:outline-level="4"><text:bookmark-start text:name="__RefHeading___information_de_vol_a_l_arrivee_23"/><text:bookmark-start text:name="information_de_vol_a_l_arrivee"/>Information de vol à l’arrivée<text:bookmark-end text:name="__RefHeading___information_de_vol_a_l_arrivee_23"/><text:bookmark-end text:name="information_de_vol_a_l_arrivee"/></text:h>
      <text:p text:style-name="Text_20_body">Voici un exemple d’affichage des vols qui est utilisé à Abidjan. On y voit les vols prévus dans la soirée ainsi que les premiers vols de la journée suivante.</text:p>
      <text:p text:style-name="Text_20_body"><draw:frame draw:style-name="media" draw:name="14" text:anchor-type="as-char" draw:z-index="14" svg:width="14.896041666667cm" svg:height="8.3872916666667cm"><draw:image xlink:href="Pictures/dc1e8fe95588278b62de281a04236ccb.png" xlink:type="simple" xlink:show="embed" xlink:actuate="onLoad"/></draw:frame></text:p>
      <text:h text:style-name="Heading_20_4" text:outline-level="4"><text:bookmark-start text:name="__RefHeading___information_de_guidage_des_passagers_24"/><text:bookmark-start text:name="information_de_guidage_des_passagers"/>Information de guidage des passagers<text:bookmark-end text:name="__RefHeading___information_de_guidage_des_passagers_24"/><text:bookmark-end text:name="information_de_guidage_des_passagers"/></text:h>
      <text:p text:style-name="Text_20_body">Dans cet exemple qui est utilisé à Pointe Noire, les passagers sont invités à suivre l’un des 3 couloirs qui mènent à l’embarquement.</text:p>
      <text:p text:style-name="Text_20_body"><draw:frame draw:style-name="media" draw:name="15" text:anchor-type="as-char" draw:z-index="15" svg:width="14.896041666667cm" svg:height="8.3872916666667cm"><draw:image xlink:href="Pictures/aff736fe91a22a7cd0f858a2e9d75aaf.png" xlink:type="simple" xlink:show="embed" xlink:actuate="onLoad"/></draw:frame></text:p>
      <text:h text:style-name="Heading_20_4" text:outline-level="4"><text:bookmark-start text:name="__RefHeading___ecran_check-in_pour_south_african_25"/><text:bookmark-start text:name="ecran_check-in_pour_south_african"/>Ecran check-In pour South African<text:bookmark-end text:name="__RefHeading___ecran_check-in_pour_south_african_25"/><text:bookmark-end text:name="ecran_check-in_pour_south_african"/></text:h>
      <text:p text:style-name="Text_20_body">Le FIDS permet de personnaliser complètement les écrans par compagnie. Il est possible d’insérer des images d’arrière plan, une vidéo, des textes déroulants sur lesquels viennent se superposer les informations de vol.</text:p>
      <text:p text:style-name="Text_20_body"><draw:frame draw:style-name="media" draw:name="16" text:anchor-type="as-char" draw:z-index="16" svg:width="14.896041666667cm" svg:height="8.3872916666667cm"><draw:image xlink:href="Pictures/c92752e2e812fbe1026341a29fdcf260.png" xlink:type="simple" xlink:show="embed" xlink:actuate="onLoad"/></draw:frame></text:p>
      <text:h text:style-name="Heading_20_4" text:outline-level="4"><text:bookmark-start text:name="__RefHeading___ecran_check-in_modele_par_defaut_26"/><text:bookmark-start text:name="ecran_check-in_modele_par_defaut"/>Ecran Check-In modèle par défaut<text:bookmark-end text:name="__RefHeading___ecran_check-in_modele_par_defaut_26"/><text:bookmark-end text:name="ecran_check-in_modele_par_defaut"/></text:h>
      <text:p text:style-name="Text_20_body">Lorsque la compagnie ne fournit pas d’images ou de consignes particulières, voici ce que donne l’affichage d’un vol au check-in.</text:p>
      <text:p text:style-name="Text_20_body"><draw:frame draw:style-name="media" draw:name="17" text:anchor-type="as-char" draw:z-index="17" svg:width="14.896041666667cm" svg:height="8.3872916666667cm"><draw:image xlink:href="Pictures/c6e1c9b6cbcf5cf561af93d8878da8f5.png" xlink:type="simple" xlink:show="embed" xlink:actuate="onLoad"/></draw:frame></text:p>
      <text:h text:style-name="Heading_20_4" text:outline-level="4"><text:bookmark-start text:name="__RefHeading___aeroport_de_beziers_27"/><text:bookmark-start text:name="aeroport_de_beziers"/>Aéroport de Béziers<text:bookmark-end text:name="__RefHeading___aeroport_de_beziers_27"/><text:bookmark-end text:name="aeroport_de_beziers"/></text:h>
      <text:p text:style-name="Text_20_body"><draw:frame draw:style-name="media" draw:name="18" text:anchor-type="as-char" draw:z-index="18" svg:width="7.62cm" svg:height="4.5508333333333cm"><draw:image xlink:href="Pictures/679f5a0eb5bcf9b5c2cde05b597df440.png" xlink:type="simple" xlink:show="embed" xlink:actuate="onLoad"/></draw:frame><draw:frame draw:style-name="media" draw:name="19" text:anchor-type="as-char" draw:z-index="19" svg:width="7.4877083333333cm" svg:height="4.8154166666667cm"><draw:image xlink:href="Pictures/febf4237901e722ab94dd1655dc44698.png" xlink:type="simple" xlink:show="embed" xlink:actuate="onLoad"/></draw:frame></text:p>
      <text:h text:style-name="Heading_20_1" text:outline-level="1"><text:bookmark-start text:name="__RefHeading___supervision_module_complementaire_28"/><text:bookmark-start text:name="supervision_module_complementaire"/>SuperVision (Module complémentaire)<text:bookmark-end text:name="__RefHeading___supervision_module_complementaire_28"/><text:bookmark-end text:name="supervision_module_complementaire"/></text:h>
      <text:p text:style-name="Text_20_body"><draw:frame draw:style-name="media" draw:name="20" text:anchor-type="as-char" draw:z-index="20" svg:width="" svg:rel-width="100%" svg:height="" svg:rel-height="100%"><draw:image xlink:href="/home/edgeairport/www/wiki/data/media/solutions/fidsmenu/fids_image_20.png" xlink:type="simple" xlink:show="embed" xlink:actuate="onLoad"/></draw:frame></text:p>
      <text:p text:style-name="Text_20_body">La<text:span text:style-name="Strong_20_Emphasis"> SuperVision</text:span>  est un complément idéal pour le FiDS. Il permet de visualiser en <text:span text:style-name="underline">temps réel</text:span>  ce qui est diffusé, aussi bien sur les écrans que sur les PCs monitorés par l’outil. Cette application, unique en son genre, permet un contrôle total des écrans SoC Samsung (plateforme SSSP) avec intégration de la télécommande virtuelle.</text:p>
      <text:h text:style-name="Heading_20_2" text:outline-level="2"><text:bookmark-start text:name="__RefHeading___presentation_de_la_supervision_29"/><text:bookmark-start text:name="presentation_de_la_supervision"/>Présentation de la Supervision<text:bookmark-end text:name="__RefHeading___presentation_de_la_supervision_29"/><text:bookmark-end text:name="presentation_de_la_supervision"/></text:h>
      <text:h text:style-name="Heading_20_5" text:outline-level="5"><text:bookmark-start text:name="__RefHeading___visualiser_et_parametrer_30"/><text:bookmark-start text:name="visualiser_et_parametrer"/>Visualiser et paramétrer<text:bookmark-end text:name="__RefHeading___visualiser_et_parametrer_30"/><text:bookmark-end text:name="visualiser_et_parametrer"/></text:h>
      <text:p text:style-name="Text_20_body">La SuperVision permet de visualiser en direct tous les écrans et PCs connectés, et de paramétrer la mosaïque d’affichage pour regrouper les stations par fonction, lieu, types…</text:p>
      <text:h text:style-name="Heading_20_5" text:outline-level="5"><text:bookmark-start text:name="__RefHeading___controler_chaque_station_31"/><text:bookmark-start text:name="controler_chaque_station"/>Contrôler chaque station<text:bookmark-end text:name="__RefHeading___controler_chaque_station_31"/><text:bookmark-end text:name="controler_chaque_station"/></text:h>
      <text:p text:style-name="Text_20_body">L’outil permet de prendre le contrôle de chaque écran et de réaliser les opérations suivantes : arrêt/marche programmé, redémarrage, indication en ligne, utilisation du CPU et de la RAM, visualisation en temps réel, fonction de télécommande « virtuelle » des écrans.</text:p>
      <text:h text:style-name="Heading_20_5" text:outline-level="5"><text:bookmark-start text:name="__RefHeading___prendre_la_main_individuellement_32"/><text:bookmark-start text:name="prendre_la_main_individuellement"/>Prendre la main individuellement<text:bookmark-end text:name="__RefHeading___prendre_la_main_individuellement_32"/><text:bookmark-end text:name="prendre_la_main_individuellement"/></text:h>
      <text:p text:style-name="Text_20_body">La SuperVision permet de prendre la main à distance sur un écran ou un PC connecté, indépendamment des autres, afin de réaliser une action manuelle si nécessaire.</text:p>
      <text:h text:style-name="Heading_20_5" text:outline-level="5"><text:bookmark-start text:name="__RefHeading___une_solution_multiplateforme_33"/><text:bookmark-start text:name="une_solution_multiplateforme"/>Une solution multiplateforme<text:bookmark-end text:name="__RefHeading___une_solution_multiplateforme_33"/><text:bookmark-end text:name="une_solution_multiplateforme"/></text:h>
      <text:p text:style-name="Text_20_body">La SuperVision permet l’administration de plusieurs plateformes. Elle est déclinée nativement en 2 versions pour les solutions Edge Airport : une pour les solutions de téléaffichage <text:span text:style-name="Strong_20_Emphasis">FiDS</text:span>  et une autre pour la supervision de la solution Cupp-T (plateforme IATA CUPPS).</text:p>
      <text:h text:style-name="Heading_20_5" text:outline-level="5"><text:bookmark-start text:name="__RefHeading___ecrans_soc_samsung_34"/><text:bookmark-start text:name="ecrans_soc_samsung"/>Ecrans SOC Samsung<text:bookmark-end text:name="__RefHeading___ecrans_soc_samsung_34"/><text:bookmark-end text:name="ecrans_soc_samsung"/></text:h>
      <text:p text:style-name="Text_20_body">Le module « SoC Samsung Communication Service » permet la communication entre les écrans Samsung et la SuperVision.</text:p>
      <text:h text:style-name="Heading_20_2" text:outline-level="2"><text:bookmark-start text:name="__RefHeading___administration_centralisee_et_supervision_a_distance_35"/><text:bookmark-start text:name="administration_centralisee_et_supervision_a_distance"/>Administration centralisée et supervision à distance<text:bookmark-end text:name="__RefHeading___administration_centralisee_et_supervision_a_distance_35"/><text:bookmark-end text:name="administration_centralisee_et_supervision_a_distance"/></text:h>
      <text:p text:style-name="Text_20_body">Avec notre outil de SuperVision, vous avez une vision globale du contenu de tous les écrans et stations de travail raccordés au système.</text:p>
      <table:table table:style-name="Table">
        <table:table-column table:style-name="odt_auto_style_table_column_1_1"/>
        <table:table-column table:style-name="odt_auto_style_table_column_1_2"/>
        <table:table-row>
          <table:table-cell office:value-type="string" table:style-name="tablecell">
            <text:p text:style-name="tablealignleft">Fonctionnalités</text:p>
          </table:table-cell>
          <table:table-cell office:value-type="string" table:style-name="tablecell">
            <text:p text:style-name="tablealignleft">Mosaïque d’écrans</text:p>
          </table:table-cell>
        </table:table-row>
        <table:table-row>
          <table:table-cell office:value-type="string" table:style-name="tablecell">
            <text:p text:style-name="tablealignleft"><draw:frame draw:style-name="media" draw:name="21" text:anchor-type="as-char" draw:z-index="21" svg:width="18.89125cm" style:rel-width="100%" svg:height="17.330208333333cm" style:rel-height="scale"><draw:image xlink:href="Pictures/969a65fd345d3130ce01ce76b3c852bf.png" xlink:type="simple" xlink:show="embed" xlink:actuate="onLoad"/></draw:frame></text:p>
          </table:table-cell>
          <table:table-cell office:value-type="string" table:style-name="tablecell">
            <text:p text:style-name="tablealignleft"><draw:frame draw:style-name="media" draw:name="22" text:anchor-type="as-char" draw:z-index="22" svg:width="13.546666666667cm" svg:height="10.107083333333cm"><draw:image xlink:href="Pictures/32718f2b6338ffc7d00dccda28ebcbcd.png" xlink:type="simple" xlink:show="embed" xlink:actuate="onLoad"/></draw:frame></text:p>
          </table:table-cell>
        </table:table-row>
      </table:table>
      <text:h text:style-name="Heading_20_2" text:outline-level="2"><text:bookmark-start text:name="__RefHeading___planification_d_affichage_36"/><text:bookmark-start text:name="planification_d_affichage"/>Planification d’affichage<text:bookmark-end text:name="__RefHeading___planification_d_affichage_36"/><text:bookmark-end text:name="planification_d_affichage"/></text:h>
      <text:p text:style-name="Text_20_body">L’affichage des écrans peut être programmé de manière simple</text:p>
      <text:p text:style-name="Text_20_body"><draw:frame draw:style-name="media" draw:name="23" text:anchor-type="as-char" draw:z-index="23" svg:width="12.488333333333cm" svg:height="9.5779166666667cm"><draw:image xlink:href="Pictures/00645b56c874ceeb6f936c698d2bfc2d.png" xlink:type="simple" xlink:show="embed" xlink:actuate="onLoad"/></draw:frame></text:p>
      <text:h text:style-name="Heading_20_2" text:outline-level="2"><text:bookmark-start text:name="__RefHeading___exemples_d_ecran_de_supervision_37"/><text:bookmark-start text:name="exemples_d_ecran_de_supervision"/>Exemples d’écran de Supervision<text:bookmark-end text:name="__RefHeading___exemples_d_ecran_de_supervision_37"/><text:bookmark-end text:name="exemples_d_ecran_de_supervision"/></text:h>
      <text:p text:style-name="Text_20_body"><draw:frame draw:style-name="media" draw:name="24" text:anchor-type="as-char" draw:z-index="24" svg:width="14.896041666667cm" svg:height="8.73125cm"><draw:image xlink:href="Pictures/cac443166c1a348db25ef10000a13b67.png" xlink:type="simple" xlink:show="embed" xlink:actuate="onLoad"/></draw:frame></text:p>
      <text:p text:style-name="Text_20_body"><draw:frame draw:style-name="media" draw:name="25" text:anchor-type="as-char" draw:z-index="25" svg:width="14.9225cm" svg:height="8.0697916666667cm"><draw:image xlink:href="Pictures/0acb90c6f211bff29a3c7605fec808a6.png" xlink:type="simple" xlink:show="embed" xlink:actuate="onLoad"/></draw:frame></text:p>
      <text:p text:style-name="Text_20_body"><draw:frame draw:style-name="media" draw:name="26" text:anchor-type="as-char" draw:z-index="26" svg:width="13.546666666667cm" svg:height="8.1227083333333cm"><draw:image xlink:href="Pictures/5d761c76a0859b78b446e530cee22b8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olutions:fidsmenu:fids</dc:title>
  </office:meta>
</office:document-meta>
</file>