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c99dd592d8ea971dfab222b0dc6c8b.png"/>
  <manifest:file-entry manifest:media-type="image/jpeg" manifest:full-path="Pictures/530f35057b749696bd3523476474a7c9.jpeg"/>
  <manifest:file-entry manifest:media-type="image/png" manifest:full-path="Pictures/314aab0f1cf9db726e2abe9e4fb18f64.png"/>
  <manifest:file-entry manifest:media-type="image/png" manifest:full-path="Pictures/d1c839fedf71afbe7a9f3ab2cac50db2.png"/>
  <manifest:file-entry manifest:media-type="image/png" manifest:full-path="Pictures/e9978fc6e0b36503d388d6147e1446f7.png"/>
  <manifest:file-entry manifest:media-type="image/png" manifest:full-path="Pictures/73e12ab49d47cd73c4d566e1328c1559.png"/>
  <manifest:file-entry manifest:media-type="image/jpeg" manifest:full-path="Pictures/03c1db3fcdbb87e8a6372e51c64390b4.jpeg"/>
  <manifest:file-entry manifest:media-type="image/jpeg" manifest:full-path="Pictures/98ed7c02a97ae3c873b358a0e3caf842.jpeg"/>
  <manifest:file-entry manifest:media-type="image/png" manifest:full-path="Pictures/acc061413cc5f1249d8d371ec8562c07.png"/>
  <manifest:file-entry manifest:media-type="image/jpeg" manifest:full-path="Pictures/f17bbf24e1a6e8a0790e9e8dcbcd2ab0.jpeg"/>
  <manifest:file-entry manifest:media-type="image/png" manifest:full-path="Pictures/5c39864eb21bab400351e538364a33a3.png"/>
  <manifest:file-entry manifest:media-type="image/png" manifest:full-path="Pictures/23214f9bff23490f1812243f3f3a2204.png"/>
  <manifest:file-entry manifest:media-type="image/jpeg" manifest:full-path="Pictures/4bdbbb8e9dd5eefb1e875c6b42396ce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fids1"/><text:bookmark-start text:name="__RefHeading___fids_-_solution_de_teleaffichage_1"/><text:bookmark-start text:name="fids_-_solution_de_teleaffichage"/>FiDS - Solution de téléaffichage<text:bookmark-end text:name="__RefHeading___fids_-_solution_de_teleaffichage_1"/><text:bookmark-end text:name="fids_-_solution_de_teleaffichage"/></text:h>
      <text:p text:style-name="Text_20_body"><draw:frame draw:style-name="media" draw:name="0" text:anchor-type="as-char" draw:z-index="0" svg:width="20.902083333333cm" style:rel-width="100%" svg:height="20.902083333333cm" style:rel-height="scale"><draw:image xlink:href="Pictures/5bc99dd592d8ea971dfab222b0dc6c8b.png" xlink:type="simple" xlink:show="embed" xlink:actuate="onLoad"/></draw:frame></text:p>
      <text:h text:style-name="Heading_20_2" text:outline-level="2"><text:bookmark-start text:name="__RefHeading___flight_information_display_system_2"/><text:bookmark-start text:name="flight_information_display_system"/>Flight Information Display System<text:bookmark-end text:name="__RefHeading___flight_information_display_system_2"/><text:bookmark-end text:name="flight_information_display_system"/></text:h>
      <text:list text:style-name="List_20_1" text:continue-numbering="false">
        <text:list-item>
          <text:p text:style-name="FirstListParagraph_List_20_1_Content"> Programmes de vols réguliers :</text:p>
          <text:list text:style-name="List_20_1">
            <text:list-item>
              <text:p text:style-name="List_20_1_Content"> programmes été / hiver ;</text:p>
            </text:list-item>
            <text:list-item>
              <text:p text:style-name="List_20_1_Content"> prévisions de vol.</text:p>
            </text:list-item>
          </text:list>
        </text:list-item>
        <text:list-item>
          <text:p text:style-name="List_20_1_Content"> Télé-affichage : </text:p>
          <text:list text:style-name="List_20_1">
            <text:list-item>
              <text:p text:style-name="List_20_1_Content"> listes de vols domestiques et internationaux ;</text:p>
            </text:list-item>
            <text:list-item>
              <text:p text:style-name="List_20_1_Content"> répartition des vols par zone d’information dans l’aéroport ;</text:p>
            </text:list-item>
            <text:list-item>
              <text:p text:style-name="List_20_1_Content"> affichage personnalisé pour les compagnies aériennes ;</text:p>
            </text:list-item>
            <text:list-item>
              <text:p text:style-name="List_20_1_Content"> animations multimedia ;</text:p>
            </text:list-item>
            <text:list-item>
              <text:p text:style-name="List_20_1_Content"> exportation des informations de vol vers le site internet de l’aéroport (format XML et HTML).</text:p>
            </text:list-item>
          </text:list>
        </text:list-item>
        <text:list-item>
          <text:p text:style-name="List_20_1_Content"> Administration du système :</text:p>
          <text:list text:style-name="List_20_1">
            <text:list-item>
              <text:p text:style-name="List_20_1_Content"> création de zones et répartition des écrans ; </text:p>
            </text:list-item>
            <text:list-item>
              <text:p text:style-name="LastListParagraph_List_20_1_Content"> FiDS supervision : surveillez l’intégralité des écrans de téléaffichage à l’aide de la console de supervision.</text:p>
            </text:list-item>
          </text:list>
        </text:list-item>
      </text:list>
      <text:h text:style-name="Heading_20_2" text:outline-level="2"><text:bookmark-start text:name="__RefHeading___presentation_3"/><text:bookmark-start text:name="presentation"/>Présentation<text:bookmark-end text:name="__RefHeading___presentation_3"/><text:bookmark-end text:name="presentation"/></text:h>
      <text:p text:style-name="Text_20_body"><text:span text:style-name="Strong_20_Emphasis">Airport Manager FIDS</text:span> est un système de téléaffichage basé sur la technologie internet <text:span text:style-name="Strong_20_Emphasis">HTML</text:span><text:span text:style-name="Strong_20_Emphasis"> </text:span><text:span text:style-name="Strong_20_Emphasis">5</text:span>. Il peut être facilement intégré aux autres logiciels de la suite “Airport Manager”  comme le local-DCS, la plateforme Cupp-T et la facturation aéronautique.</text:p>
      <text:p text:style-name="Text_20_body"><draw:frame draw:style-name="media" draw:name="1" text:anchor-type="as-char" draw:z-index="1" svg:width="31.247291666667cm" style:rel-width="100%" svg:height="23.415625cm" style:rel-height="scale"><draw:image xlink:href="Pictures/530f35057b749696bd3523476474a7c9.jpeg" xlink:type="simple" xlink:show="embed" xlink:actuate="onLoad"/></draw:frame></text:p>
      <text:h text:style-name="Heading_20_3" text:outline-level="3"><text:bookmark-start text:name="__RefHeading___avantages_4"/><text:bookmark-start text:name="avantages"/>Avantages<text:bookmark-end text:name="__RefHeading___avantages_4"/><text:bookmark-end text:name="avantages"/></text:h>
      <text:p text:style-name="Text_20_body">Améliore la qualité de service aux passagers en fournissant des informations de vol en temps réel :</text:p>
      <text:list text:style-name="List_20_1" text:continue-numbering="false">
        <text:list-item>
          <text:p text:style-name="FirstListParagraph_List_20_1_Content"> affichage multi-langue y compris les caractères chinois, arabes, cyrilliques, etc. ;</text:p>
        </text:list-item>
        <text:list-item>
          <text:p text:style-name="List_20_1_Content"> exporte les informations de vol vers le site internet de l’aéroport ;</text:p>
        </text:list-item>
        <text:list-item>
          <text:p text:style-name="List_20_1_Content"> facilite la maintenance du système grâce à la supervision ;</text:p>
        </text:list-item>
        <text:list-item>
          <text:p text:style-name="LastListParagraph_List_20_1_Content"> réduit les coûts d’utilisation en utilisant la programmation automatique d’allumage et d’extinction des  écrans.</text:p>
        </text:list-item>
      </text:list>
      <text:h text:style-name="Heading_20_3" text:outline-level="3"><text:bookmark-start text:name="__RefHeading___panneau_de_controle_des_vols_5"/><text:bookmark-start text:name="panneau_de_controle_des_vols"/>Panneau de contrôle des vols<text:bookmark-end text:name="__RefHeading___panneau_de_controle_des_vols_5"/><text:bookmark-end text:name="panneau_de_controle_des_vols"/></text:h>
      <text:list text:style-name="List_20_1" text:continue-numbering="false">
        <text:list-item>
          <text:p text:style-name="FirstListParagraph_List_20_1_Content"> Informations de vol  (retardé, annulé, etc.)</text:p>
        </text:list-item>
        <text:list-item>
          <text:p text:style-name="List_20_1_Content"> Informations à l’arrivée (hall, tapis bagages)</text:p>
        </text:list-item>
        <text:list-item>
          <text:p text:style-name="LastListParagraph_List_20_1_Content"> Informations au départ (check-in, porte, etc.)</text:p>
        </text:list-item>
      </text:list>
      <text:h text:style-name="Heading_20_3" text:outline-level="3"><text:bookmark-start text:name="__RefHeading___controle_individuel_de_chaque_ecran_6"/><text:bookmark-start text:name="controle_individuel_de_chaque_ecran"/>Contrôle individuel de chaque écran<text:bookmark-end text:name="__RefHeading___controle_individuel_de_chaque_ecran_6"/><text:bookmark-end text:name="controle_individuel_de_chaque_ecran"/></text:h>
      <text:list text:style-name="List_20_1" text:continue-numbering="false">
        <text:list-item>
          <text:p text:style-name="FirstListParagraph_List_20_1_Content"> Mode veille</text:p>
        </text:list-item>
        <text:list-item>
          <text:p text:style-name="List_20_1_Content"> Tapis Bagage,  Enregistrement, Embarquement </text:p>
        </text:list-item>
        <text:list-item>
          <text:p text:style-name="List_20_1_Content"> Listes de vols à l’arrivée et au départ</text:p>
        </text:list-item>
        <text:list-item>
          <text:p text:style-name="List_20_1_Content"> Mode Séquence permettant de sélectionner les pages à afficher en boucle</text:p>
        </text:list-item>
        <text:list-item>
          <text:p text:style-name="LastListParagraph_List_20_1_Content"> Mode multi-média (diffusion de vidéos ou d’animations au format internet)</text:p>
        </text:list-item>
      </text:list>
      <text:h text:style-name="Heading_20_2" text:outline-level="2"><text:bookmark-start text:name="__RefHeading___exemples_de_presentation_7"/><text:bookmark-start text:name="exemples_de_presentation"/>Exemples de présentation<text:bookmark-end text:name="__RefHeading___exemples_de_presentation_7"/><text:bookmark-end text:name="exemples_de_presentation"/></text:h>
      <text:h text:style-name="Heading_20_4" text:outline-level="4"><text:bookmark-start text:name="__RefHeading___informations_de_vol_a_l_arrivee_8"/><text:bookmark-start text:name="informations_de_vol_a_l_arrivee"/>Informations de vol à l’arrivée<text:bookmark-end text:name="__RefHeading___informations_de_vol_a_l_arrivee_8"/><text:bookmark-end text:name="informations_de_vol_a_l_arrivee"/></text:h>
      <text:p text:style-name="Text_20_body">Voici un exemple d’affichage des vols qui est utilisé à Abidjan. On y voit les vols prévus dans la soirée ainsi que les premiers vols de la journée suivante.</text:p>
      <text:p text:style-name="Text_20_body"><draw:frame draw:style-name="media" draw:name="2" text:anchor-type="as-char" draw:z-index="2" svg:width="24.421041666667cm" style:rel-width="100%" svg:height="13.731875cm" style:rel-height="scale"><draw:image xlink:href="Pictures/314aab0f1cf9db726e2abe9e4fb18f64.png" xlink:type="simple" xlink:show="embed" xlink:actuate="onLoad"/></draw:frame></text:p>
      <text:h text:style-name="Heading_20_4" text:outline-level="4"><text:bookmark-start text:name="__RefHeading___information_de_guidage_des_passagers_9"/><text:bookmark-start text:name="information_de_guidage_des_passagers"/>Information de guidage des passagers<text:bookmark-end text:name="__RefHeading___information_de_guidage_des_passagers_9"/><text:bookmark-end text:name="information_de_guidage_des_passagers"/></text:h>
      <text:p text:style-name="Text_20_body">Dans cet exemple qui est utilisé à Pointe Noire, les passagers sont  invités à suivre l’un des 3 couloirs qui mènent à l’embarquement.</text:p>
      <text:p text:style-name="Text_20_body"><draw:frame draw:style-name="media" draw:name="3" text:anchor-type="as-char" draw:z-index="3" svg:width="24.421041666667cm" style:rel-width="100%" svg:height="13.731875cm" style:rel-height="scale"><draw:image xlink:href="Pictures/d1c839fedf71afbe7a9f3ab2cac50db2.png" xlink:type="simple" xlink:show="embed" xlink:actuate="onLoad"/></draw:frame></text:p>
      <text:h text:style-name="Heading_20_4" text:outline-level="4"><text:bookmark-start text:name="__RefHeading___ecran_de_check-in_pour_south_african_sa_10"/><text:bookmark-start text:name="ecran_de_check-in_pour_south_african_sa"/>Ecran de Check-In pour South African (SA)<text:bookmark-end text:name="__RefHeading___ecran_de_check-in_pour_south_african_sa_10"/><text:bookmark-end text:name="ecran_de_check-in_pour_south_african_sa"/></text:h>
      <text:p text:style-name="Text_20_body">Le FIDS permet de personnaliser complètement les écrans par compagnie. Il est possible d’insérer des images d’arrière plan, une vidéo, des textes déroulants sur lesquels viennent se superposer les informations de vol.</text:p>
      <text:p text:style-name="Text_20_body"><draw:frame draw:style-name="media" draw:name="4" text:anchor-type="as-char" draw:z-index="4" svg:width="24.421041666667cm" style:rel-width="100%" svg:height="13.731875cm" style:rel-height="scale"><draw:image xlink:href="Pictures/e9978fc6e0b36503d388d6147e1446f7.png" xlink:type="simple" xlink:show="embed" xlink:actuate="onLoad"/></draw:frame></text:p>
      <text:h text:style-name="Heading_20_4" text:outline-level="4"><text:bookmark-start text:name="__RefHeading___ecran_check-in_modele_par_defaut_11"/><text:bookmark-start text:name="ecran_check-in_modele_par_defaut"/>Ecran Check-In modèle par défaut<text:bookmark-end text:name="__RefHeading___ecran_check-in_modele_par_defaut_11"/><text:bookmark-end text:name="ecran_check-in_modele_par_defaut"/></text:h>
      <text:p text:style-name="Text_20_body">Lorsque la compagnie ne fournit pas d’images ou de consignes particulières, voici ce que donne l’affichage d’un vol au check-in.</text:p>
      <text:p text:style-name="Text_20_body"><draw:frame draw:style-name="media" draw:name="5" text:anchor-type="as-char" draw:z-index="5" svg:width="33.866666666667cm" style:rel-width="100%" svg:height="19.05cm" style:rel-height="scale"><draw:image xlink:href="Pictures/73e12ab49d47cd73c4d566e1328c1559.png" xlink:type="simple" xlink:show="embed" xlink:actuate="onLoad"/></draw:frame></text:p>
      <text:h text:style-name="Heading_20_2" text:outline-level="2"><text:bookmark-start text:name="__RefHeading___integration_airport_manager_fids_a_la_plateforme_sssp_samsung_12"/><text:bookmark-start text:name="integration_airport_manager_fids_a_la_plateforme_sssp_samsung"/>Intégration Airport Manager FiDS à la plateforme SSSP Samsung<text:bookmark-end text:name="__RefHeading___integration_airport_manager_fids_a_la_plateforme_sssp_samsung_12"/><text:bookmark-end text:name="integration_airport_manager_fids_a_la_plateforme_sssp_samsung"/></text:h>
      <text:h text:style-name="Heading_20_3" text:outline-level="3"><text:bookmark-start text:name="__RefHeading___samsung_smart_signage_platform_13"/><text:bookmark-start text:name="samsung_smart_signage_platform"/>Samsung Smart Signage Platform <text:bookmark-end text:name="__RefHeading___samsung_smart_signage_platform_13"/><text:bookmark-end text:name="samsung_smart_signage_platform"/></text:h>
      <text:p text:style-name="Text_20_body">La plate-forme SSSP offre tous ces avantages, et bien d'autres, dans une solution tout-en-un intégrant un lecteur multimédia et un ordinateur doté d'un logiciel de gestion de l'affichage. Elle est d'ailleurs plus évoluée que jamais grâce à ses solides fonctionnalités et à son puissant système intégré sur puce (System-on-Chip ou SoC) quadricœur.</text:p>
      <text:p text:style-name="Text_20_body"><draw:frame draw:style-name="media" draw:name="6" text:anchor-type="as-char" draw:z-index="6" svg:width="24.500416666667cm" style:rel-width="100%" svg:height="8.2285416666667cm" style:rel-height="scale"><draw:image xlink:href="Pictures/03c1db3fcdbb87e8a6372e51c64390b4.jpeg" xlink:type="simple" xlink:show="embed" xlink:actuate="onLoad"/></draw:frame><draw:frame draw:style-name="media" draw:name="7" text:anchor-type="as-char" draw:z-index="7" svg:width="6.4558333333333cm" svg:height="6.0589583333333cm"><draw:image xlink:href="Pictures/98ed7c02a97ae3c873b358a0e3caf842.jpeg" xlink:type="simple" xlink:show="embed" xlink:actuate="onLoad"/></draw:frame></text:p>
      <text:p text:style-name="Text_20_body">Une solution <text:span text:style-name="Strong_20_Emphasis"><text:span text:style-name="underline">tout-en-un</text:span></text:span> pour offrir une nouvelle expérience d'affichage.</text:p>
      <text:p text:style-name="Text_20_body">La solution d'affichage “Samsung Smart Signage Platform” (SSSP) est intégrée dans les moniteurs Samsung, offrant la puissance d'un processeur quatre coeurs afin d'utiliser nos différentes solutions d'affichage. <text:line-break/></text:p>
      <text:p text:style-name="Text_20_body">Cette nouveauté <text:span text:style-name="Emphasis"><text:span text:style-name="Strong_20_Emphasis">élimine le besoin d'un PC externe</text:span></text:span> tout en réduisant les contraintes d'installation et de maintenance. En utilisant notre FIDS, vous pouvez créer, planifier, et déployer vos contenus sans effort.</text:p>
      <text:p text:style-name="Text_20_body">De multiples types de contenus peuvent être affichés en simultané et en continu grâce au processeur quatre coeur, et aux 8Go à 16 Go de stockage. Enfin, faites des économies en payant moins pour une solution tout-en-un avec un lecteur média et des logiciels d'affichage intégrés.</text:p>
      <text:p text:style-name="Text_20_body"><draw:frame draw:style-name="media" draw:name="8" text:anchor-type="as-char" draw:z-index="8" svg:width="11.244791666667cm" svg:height="7.1172916666667cm"><draw:image xlink:href="Pictures/acc061413cc5f1249d8d371ec8562c07.png" xlink:type="simple" xlink:show="embed" xlink:actuate="onLoad"/></draw:frame></text:p>
      <text:h text:style-name="Heading_20_3" text:outline-level="3"><text:bookmark-start text:name="__RefHeading___une_installation_facilite_avec_une_solution_prete_a_l_emploi_14"/><text:bookmark-start text:name="une_installation_facilite_avec_une_solution_prete_a_l_emploi"/>Une installation facilité avec une solution prête à l'emploi<text:bookmark-end text:name="__RefHeading___une_installation_facilite_avec_une_solution_prete_a_l_emploi_14"/><text:bookmark-end text:name="une_installation_facilite_avec_une_solution_prete_a_l_emploi"/></text:h>
      <text:p text:style-name="Text_20_body">En intégrant le lecteur média dans nos solutions, la technologie SSSP permet une intégration simple des produits et élimine les coûts liés à une installation lourde. Enfin vous n'avez plus besoin d'un PC externe ou d'un logiciel d'affichage, ce qui représente une économie réelle sur vos frais de gestion et à l'achat du moniteur. </text:p>
      <text:p text:style-name="Text_20_body"><draw:frame draw:style-name="media" draw:name="9" text:anchor-type="as-char" draw:z-index="9" svg:width="15.478125cm" svg:height="8.2020833333333cm"><draw:image xlink:href="Pictures/f17bbf24e1a6e8a0790e9e8dcbcd2ab0.jpeg" xlink:type="simple" xlink:show="embed" xlink:actuate="onLoad"/></draw:frame></text:p>
      <text:p text:style-name="Text_20_body">Avec SSSP il vous faut seulement <text:span text:style-name="Strong_20_Emphasis">deux câbles</text:span> pour faire fonctionner un moniteur Samsung : <text:span text:style-name="Strong_20_Emphasis">un câble d'alimentation et un câble RJ-45</text:span><text:span text:style-name="Strong_20_Emphasis">.</text:span></text:p>
      <text:p text:style-name="Text_20_body"><text:span text:style-name="Strong_20_Emphasis">Réalisez des économies avec une solution tout-en-un </text:span><text:span text:style-name="Strong_20_Emphasis">Edge-airport FiDS.</text:span></text:p>
      <text:p text:style-name="Text_20_body">En incluant l'ensemble des éléments nécessaires pour réaliser un affichage dynamique professionnel, la solution Edge SSSP permet de réduire sensiblement vos coûts en éliminant le besoin d'avoir un PC externe et un logiciel d'affichage.</text:p>
      <text:p text:style-name="Text_20_body"><draw:frame draw:style-name="media" draw:name="10" text:anchor-type="as-char" draw:z-index="10" svg:width="9.128125cm" svg:height="5.2122916666667cm"><draw:image xlink:href="Pictures/5c39864eb21bab400351e538364a33a3.png" xlink:type="simple" xlink:show="embed" xlink:actuate="onLoad"/></draw:frame></text:p>
      <text:p text:style-name="Text_20_body">Les aéroports peuvent également réduire leurs dépenses avec nos solutions simples d'accès nécessitant moins de personnes pour administrer votre affichage. </text:p>
      <text:p text:style-name="Text_20_body">Enfin en optant pour <text:span text:style-name="Strong_20_Emphasis">une solution tout-en-un</text:span><text:span text:style-name="Strong_20_Emphasis">,</text:span><text:span text:style-name="Strong_20_Emphasis"> vous réduisez votre consommation d'énergie</text:span><text:span text:style-name="Strong_20_Emphasis">.</text:span></text:p>
      <text:h text:style-name="Heading_20_1" text:outline-level="1"><text:bookmark-start text:name="__RefHeading___supervision_fids_15"/><text:bookmark-start text:name="supervision_fids"/>SuperVision FiDS<text:bookmark-end text:name="__RefHeading___supervision_fids_15"/><text:bookmark-end text:name="supervision_fids"/></text:h>
      <text:p text:style-name="Text_20_body"><draw:frame draw:style-name="media" draw:name="11" text:anchor-type="as-char" draw:z-index="11" svg:width="20.902083333333cm" style:rel-width="100%" svg:height="20.902083333333cm" style:rel-height="scale"><draw:image xlink:href="Pictures/23214f9bff23490f1812243f3f3a2204.png" xlink:type="simple" xlink:show="embed" xlink:actuate="onLoad"/></draw:frame></text:p>
      <text:p text:style-name="Text_20_body">L’application <text:span text:style-name="Strong_20_Emphasis">SuperVision</text:span> permet de visualiser en temps réel ce qui est diffusé, aussi bien sur les écrans que les PC monitorés par l’outil. Cette application, unique en son genre, permet un contrôle total des écrans SOC SAMSUNG (compatible plateforme SSSP). </text:p>
      <text:p text:style-name="Text_20_body">L’outil permet non seulement de prendre le contrôle de chaque station mais de réaliser <text:span text:style-name="Strong_20_Emphasis">les opérations suivantes</text:span> :</text:p>
      <text:list text:style-name="List_20_1" text:continue-numbering="false">
        <text:list-item>
          <text:p text:style-name="FirstListParagraph_List_20_1_Content"> arrêt / marche ;</text:p>
        </text:list-item>
        <text:list-item>
          <text:p text:style-name="List_20_1_Content"> redémarrage ;</text:p>
        </text:list-item>
        <text:list-item>
          <text:p text:style-name="List_20_1_Content"> indication en ligne ou non ;</text:p>
        </text:list-item>
        <text:list-item>
          <text:p text:style-name="List_20_1_Content"> visualisation temps réel ;</text:p>
        </text:list-item>
        <text:list-item>
          <text:p text:style-name="List_20_1_Content"> indication d’utilisation du CPU et de la RAM ;</text:p>
        </text:list-item>
        <text:list-item>
          <text:p text:style-name="List_20_1_Content"> programmation Arrêt / Marche* ;</text:p>
        </text:list-item>
        <text:list-item>
          <text:p text:style-name="List_20_1_Content"> fonction télécommande écran* ;</text:p>
        </text:list-item>
        <text:list-item>
          <text:p text:style-name="LastListParagraph_List_20_1_Content"> ligne de commande<text:span text:style-name="Strong_20_Emphasis">.
*Uniquement sur technologie SOC Samsung.

</text:span> Uniquement sur Player Windows.</text:p>
        </text:list-item>
      </text:list>
      <text:h text:style-name="Heading_20_3" text:outline-level="3"><text:bookmark-start text:name="__RefHeading___exemple_d_ecran_de_supervision_des_stations_16"/><text:bookmark-start text:name="exemple_d_ecran_de_supervision_des_stations"/>Exemple d’écran de supervision des stations<text:bookmark-end text:name="__RefHeading___exemple_d_ecran_de_supervision_des_stations_16"/><text:bookmark-end text:name="exemple_d_ecran_de_supervision_des_stations"/></text:h>
      <text:p text:style-name="Text_20_body"><draw:frame draw:style-name="media" draw:name="12" text:anchor-type="as-char" draw:z-index="12" svg:width="23.098125cm" style:rel-width="100%" svg:height="16.853958333333cm" style:rel-height="scale"><draw:image xlink:href="Pictures/4bdbbb8e9dd5eefb1e875c6b42396ce7.jpeg" xlink:type="simple" xlink:show="embed" xlink:actuate="onLoad"/></draw:frame></text:p>
      <text:p text:style-name="Text_20_body">SuperVision permet l’administration de plusieurs plateformes. Elle est déclinée nativement en 2 versions pour les solutions Edge Airport : </text:p>
      <text:list text:style-name="List_20_1" text:continue-numbering="false">
        <text:list-item>
          <text:p text:style-name="FirstListParagraph_List_20_1_Content"> une supervision de la solution Cupp-T (plateforme IATA CUPPS) ;</text:p>
        </text:list-item>
        <text:list-item>
          <text:p text:style-name="LastListParagraph_List_20_1_Content"> une supervision pour les solutions de téléaffichage Fi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fids1</dc:title>
  </office:meta>
</office:document-meta>
</file>