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092effd6c5e357344705cbf64f3bdf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solutions:ddv"/><text:bookmark-start text:name="__RefHeading___hms_handling_management_systemsysteme_de_gestion_des_dossiers_de_vol_1"/><text:bookmark-start text:name="hms_handling_management_systemsysteme_de_gestion_des_dossiers_de_vol"/>HMS (Handling Management System) : système de gestion des dossiers de vol<text:bookmark-end text:name="__RefHeading___hms_handling_management_systemsysteme_de_gestion_des_dossiers_de_vol_1"/><text:bookmark-end text:name="hms_handling_management_systemsysteme_de_gestion_des_dossiers_de_vol"/></text:h>
      <text:p text:style-name="Text_20_body"><draw:frame draw:style-name="media" draw:name="0" text:anchor-type="as-char" draw:z-index="0" svg:width="20.902083333333cm" style:rel-width="100%" svg:height="20.902083333333cm" style:rel-height="scale"><draw:image xlink:href="Pictures/9092effd6c5e357344705cbf64f3bdf3.pn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span text:style-name="Strong_20_Emphasis">Présentation</text:span> </text:p>
          </table:table-cell>
          <table:table-cell office:value-type="string" table:style-name="tablecell">
            <text:p text:style-name="tablealignleft"><text:a xlink:type="simple" xlink:href="https://edgeairport.alwaysdata.net/wiki/doku.php?id=solutions:hms" text:style-name="Internet_20_link" text:visited-style-name="Visited_20_Internet_20_Link">Dossier de vol</text:a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Utilisation</text:span> </text:p>
          </table:table-cell>
          <table:table-cell office:value-type="string" table:style-name="tablecell">
            <text:p text:style-name="tablealignleft"><text:a xlink:type="simple" xlink:href="https://edgeairport.alwaysdata.net/wiki/doku.php?id=guides:utilisation:hms" text:style-name="Internet_20_link" text:visited-style-name="Visited_20_Internet_20_Link">Dossier de vol</text:a></text:p>
          </table:table-cell>
        </table:table-row>
      </table:table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olutions:ddv</dc:title>
  </office:meta>
</office:document-meta>
</file>