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85d1f2fa4ba1ce6288a240d38529aa.png"/>
  <manifest:file-entry manifest:media-type="image/png" manifest:full-path="Pictures/c7a397f02394b844af3e78963897adc4.png"/>
  <manifest:file-entry manifest:media-type="image/png" manifest:full-path="Pictures/5df26f2281e61139bf141dd6f0b63e48.png"/>
  <manifest:file-entry manifest:media-type="image/png" manifest:full-path="Pictures/066a4fa3f5d2cd29c27c535ba25deff3.png"/>
  <manifest:file-entry manifest:media-type="image/png" manifest:full-path="Pictures/ad9a93762baacf34305ec30983fa6581.png"/>
  <manifest:file-entry manifest:media-type="image/png" manifest:full-path="Pictures/f227dfbcfa24907f090ece81431f0c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cupptv2"/><text:bookmark-start text:name="__RefHeading___cupp-t_1"/><text:bookmark-start text:name="cupp-t"/>Cupp-T<text:bookmark-end text:name="__RefHeading___cupp-t_1"/><text:bookmark-end text:name="cupp-t"/></text:h>
      <text:p text:style-name="Text_20_body"><draw:frame draw:style-name="media" draw:name="0" text:anchor-type="as-char" draw:z-index="0" svg:width="2.6458333333333cm" svg:height="" svg:rel-height="100%"><draw:image xlink:href="/home/edgeairport/www/wiki/data/media/doc/cupps/eaf_log_cuppt_201607-001_logobleu.png" xlink:type="simple" xlink:show="embed" xlink:actuate="onLoad"/></draw:frame></text:p>
      <text:h text:style-name="Heading_20_2" text:outline-level="2"><text:bookmark-start text:name="__RefHeading___common_use_passenger_processing_technology_2"/><text:bookmark-start text:name="common_use_passenger_processing_technology"/>Common Use Passenger Processing Technology<text:bookmark-end text:name="__RefHeading___common_use_passenger_processing_technology_2"/><text:bookmark-end text:name="common_use_passenger_processing_technology"/></text:h>
      <text:p text:style-name="Text_20_body">IATA recommended practice 1797 </text:p>
      <text:list text:style-name="List_20_1" text:continue-numbering="false">
        <text:list-item>
          <text:p text:style-name="FirstListParagraph_List_20_1_Content"> Sécurité :</text:p>
        </text:list-item>
        <text:list-item>
          <text:p text:style-name="List_20_1_Content"> authentification cryptée des utilisateurs ;</text:p>
        </text:list-item>
        <text:list-item>
          <text:p text:style-name="List_20_1_Content"> seules les applications authentifiées par la plate-forme peuvent être lancées ;</text:p>
        </text:list-item>
        <text:list-item>
          <text:p text:style-name="List_20_1_Content"> accès sécurisé aux imprimantes, lecteurs de cartes d’embarquement et autres périphériques ;</text:p>
        </text:list-item>
        <text:list-item>
          <text:p text:style-name="List_20_1_Content"> Interopérabilité &amp; compatibilité :</text:p>
        </text:list-item>
        <text:list-item>
          <text:p text:style-name="List_20_1_Content"> applications portables Load and Play ;</text:p>
        </text:list-item>
        <text:list-item>
          <text:p text:style-name="List_20_1_Content"> applications hébergées ;</text:p>
        </text:list-item>
        <text:list-item>
          <text:p text:style-name="List_20_1_Content"> permet l’utilisation de périphériques sans firmware propriétaire ;</text:p>
        </text:list-item>
        <text:list-item>
          <text:p text:style-name="LastListParagraph_List_20_1_Content"> certifiée IATA / CUPPS </text:p>
        </text:list-item>
      </text:list>
      <text:h text:style-name="Heading_20_2" text:outline-level="2"><text:bookmark-start text:name="__RefHeading___generalites_3"/><text:bookmark-start text:name="generalites"/>Généralités<text:bookmark-end text:name="__RefHeading___generalites_3"/><text:bookmark-end text:name="generalites"/></text:h>
      <text:p text:style-name="Text_20_body"><text:span text:style-name="Strong_20_Emphasis">Cupp-T</text:span> permet  aux applications des compagnies aériennes et des autres opérateurs de partager les mêmes stations de travail et  périphériques. Cupp-T optimise les ressources informatiques de l’aéroport. Il peut être déployé sur toutes les stations de travail connectées au réseau local. <text:span text:style-name="Strong_20_Emphasis">Airport Manager Cupp-T</text:span> fournit une plate-forme performante permettant aux compagnies aériennes et autres opérateurs de lancer leurs propres applications :</text:p>
      <text:list text:style-name="List_20_1" text:continue-numbering="false">
        <text:list-item>
          <text:p text:style-name="FirstListParagraph_List_20_1_Content"> DCS (Departure Control System) des compagnies aériennes ;</text:p>
        </text:list-item>
        <text:list-item>
          <text:p text:style-name="LastListParagraph_List_20_1_Content"> Local-Departure Control System comme <text:span text:style-name="Strong_20_Emphasis">Airport Manager L-DCS</text:span>.</text:p>
        </text:list-item>
      </text:list>
      <text:p text:style-name="Text_20_body"><text:span text:style-name="Strong_20_Emphasis"><text:span text:style-name="underline">Certifiée IATA / CUPPS</text:span></text:span><text:span text:style-name="Strong_20_Emphasis"> </text:span><text:span text:style-name="Strong_20_Emphasis">version 01.03  révision  9</text:span>. </text:p>
      <text:p text:style-name="Text_20_body">Supporte les principaux DCS des compagnies aériennes :</text:p>
      <text:list text:style-name="List_20_1" text:continue-numbering="false">
        <text:list-item>
          <text:p text:style-name="FirstListParagraph_List_20_1_Content"> ALTEA  ©Amadeus ;</text:p>
        </text:list-item>
        <text:list-item>
          <text:p text:style-name="List_20_1_Content"> GAETAN ©Air France ;</text:p>
        </text:list-item>
        <text:list-item>
          <text:p text:style-name="List_20_1_Content"> LHCP ©Lufthansa ;</text:p>
        </text:list-item>
        <text:list-item>
          <text:p text:style-name="List_20_1_Content"> TSCA ©Travsys  utilisé par Emirates ;</text:p>
        </text:list-item>
        <text:list-item>
          <text:p text:style-name="List_20_1_Content"> UNISYS  utilisé par Turkish Airlines et 35 autres compagnies ;</text:p>
        </text:list-item>
        <text:list-item>
          <text:p text:style-name="List_20_1_Content"> Local DCS Airport Manager utilisé par Air Corsica et de nombreuses compagnies low-cost comme Ryanair, flyBE, Transavia, EasyJet, etc ;</text:p>
        </text:list-item>
        <text:list-item>
          <text:p text:style-name="LastListParagraph_List_20_1_Content"> tous les DCS répondant à la norme  IATA / CUPPS.</text:p>
        </text:list-item>
      </text:list>
      <text:h text:style-name="Heading_20_2" text:outline-level="2"><text:bookmark-start text:name="__RefHeading___presentation_4"/><text:bookmark-start text:name="presentation"/>Présentation<text:bookmark-end text:name="__RefHeading___presentation_4"/><text:bookmark-end text:name="presentation"/></text:h>
      <text:p text:style-name="Text_20_body"><text:span text:style-name="Strong_20_Emphasis">Cupp-T</text:span> : une interface moderne et sécurisée. </text:p>
      <text:p text:style-name="Text_20_body"><draw:frame draw:style-name="media" draw:name="1" text:anchor-type="as-char" draw:z-index="1" svg:width="27.46375cm" style:rel-width="100%" svg:height="18.811875cm" style:rel-height="scale"><draw:image xlink:href="Pictures/7685d1f2fa4ba1ce6288a240d38529aa.png" xlink:type="simple" xlink:show="embed" xlink:actuate="onLoad"/></draw:frame></text:p>
      <text:p text:style-name="Text_20_body">En mode sécurisé,  seuls les administrateurs peuvent accéder au bureau « Windows ».  </text:p>
      <text:h text:style-name="Heading_20_2" text:outline-level="2"><text:bookmark-start text:name="__RefHeading___fonctionnalites_5"/><text:bookmark-start text:name="fonctionnalites"/>Fonctionnalités<text:bookmark-end text:name="__RefHeading___fonctionnalites_5"/><text:bookmark-end text:name="fonctionnalites"/></text:h>
      <text:p text:style-name="Text_20_body">En plus d’accueillir les applications DCS des compagnies aériennes, Cupp-T offre des fonctions avancées :</text:p>
      <text:list text:style-name="List_20_1" text:continue-numbering="false">
        <text:list-item>
          <text:p text:style-name="FirstListParagraph_List_20_1_Content"> lancement des applications « Microsoft Office – Word, Excel, powerPoint, etc.» ;</text:p>
        </text:list-item>
        <text:list-item>
          <text:p text:style-name="List_20_1_Content"> accès contrôlé à une liste de sites internet définie par l’administrateur du système ;</text:p>
        </text:list-item>
        <text:list-item>
          <text:p text:style-name="List_20_1_Content"> création dynamique de menus multiples par opérateur et par groupe d’utilisateurs ;</text:p>
        </text:list-item>
        <text:list-item>
          <text:p text:style-name="List_20_1_Content"> accès contrôlé aux web mails ; </text:p>
        </text:list-item>
        <text:list-item>
          <text:p text:style-name="LastListParagraph_List_20_1_Content"> configuration en quelques clics des périphériques.</text:p>
        </text:list-item>
      </text:list>
      <text:h text:style-name="Heading_20_2" text:outline-level="2"><text:bookmark-start text:name="__RefHeading___configuration_des_peripheriques_6"/><text:bookmark-start text:name="configuration_des_peripheriques"/>Configuration des périphériques<text:bookmark-end text:name="__RefHeading___configuration_des_peripheriques_6"/><text:bookmark-end text:name="configuration_des_peripheriques"/></text:h>
      <text:p text:style-name="Text_20_body"><draw:frame draw:style-name="media" draw:name="2" text:anchor-type="as-char" draw:z-index="2" svg:width="27.225625cm" style:rel-width="100%" svg:height="18.679583333333cm" style:rel-height="scale"><draw:image xlink:href="Pictures/c7a397f02394b844af3e78963897adc4.png" xlink:type="simple" xlink:show="embed" xlink:actuate="onLoad"/></draw:frame></text:p>
      <text:p text:style-name="Text_20_body">Cupp-T offre aux administrateurs du système un gestionnaire de périphériques. </text:p>
      <text:h text:style-name="Heading_20_3" text:outline-level="3"><text:bookmark-start text:name="__RefHeading___rappel_de_la_norme_iata_cupps_sur_l_appellation_des_peripheriques_7"/><text:bookmark-start text:name="rappel_de_la_norme_iata_cupps_sur_l_appellation_des_peripheriques"/>Rappel de la norme IATA/CUPPS sur l’appellation des périphériques.<text:bookmark-end text:name="__RefHeading___rappel_de_la_norme_iata_cupps_sur_l_appellation_des_peripheriques_7"/><text:bookmark-end text:name="rappel_de_la_norme_iata_cupps_sur_l_appellation_des_peripheriques"/></text:h>
      <table:table table:style-name="Table">
        <table:table-column table:style-name="odt_auto_style_table_column_1_1"/>
        <table:table-column table:style-name="odt_auto_style_table_column_1_2"/>
        <table:table-column table:style-name="odt_auto_style_table_column_1_3"/>
        <table:table-column table:style-name="odt_auto_style_table_column_1_4"/>
        <table:table-row>
          <table:table-cell office:value-type="string" table:style-name="tablecell">
            <text:p text:style-name="tablealignleft">BP</text:p>
          </table:table-cell>
          <table:table-cell office:value-type="string" table:style-name="tablecell">
            <text:p text:style-name="tablealignleft">Boarding Pass Printer</text:p>
          </table:table-cell>
          <table:table-cell office:value-type="string" table:style-name="tablecell">
            <text:p text:style-name="tablealignleft">MS</text:p>
          </table:table-cell>
          <table:table-cell office:value-type="string" table:style-name="tablecell">
            <text:p text:style-name="tablealignleft">Magnetic Swipe reader</text:p>
          </table:table-cell>
        </table:table-row>
        <table:table-row>
          <table:table-cell office:value-type="string" table:style-name="tablecell">
            <text:p text:style-name="tablealignleft">BT</text:p>
          </table:table-cell>
          <table:table-cell office:value-type="string" table:style-name="tablecell">
            <text:p text:style-name="tablealignleft">Bag Tag Printer</text:p>
          </table:table-cell>
          <table:table-cell office:value-type="string" table:style-name="tablecell">
            <text:p text:style-name="tablealignleft">OC</text:p>
          </table:table-cell>
          <table:table-cell office:value-type="string" table:style-name="tablecell">
            <text:p text:style-name="tablealignleft">Optical Character reader</text:p>
          </table:table-cell>
        </table:table-row>
        <table:table-row>
          <table:table-cell office:value-type="string" table:style-name="tablecell">
            <text:p text:style-name="tablealignleft">BG</text:p>
          </table:table-cell>
          <table:table-cell office:value-type="string" table:style-name="tablecell">
            <text:p text:style-name="tablealignleft">Boarding Gate reader</text:p>
          </table:table-cell>
          <table:table-cell office:value-type="string" table:style-name="tablecell">
            <text:p text:style-name="tablealignleft">PR</text:p>
          </table:table-cell>
          <table:table-cell office:value-type="string" table:style-name="tablecell">
            <text:p text:style-name="tablealignleft">Document Printer</text:p>
          </table:table-cell>
        </table:table-row>
        <table:table-row>
          <table:table-cell office:value-type="string" table:style-name="tablecell">
            <text:p text:style-name="tablealignleft">BC</text:p>
          </table:table-cell>
          <table:table-cell office:value-type="string" table:style-name="tablecell">
            <text:p text:style-name="tablealignleft">Bar Code Reader</text:p>
          </table:table-cell>
          <table:table-cell office:value-type="string" table:style-name="tablecell"/>
          <table:table-cell office:value-type="string" table:style-name="tablecell"/>
        </table:table-row>
        <table:table-row>
          <table:table-cell office:value-type="string" table:style-name="tablecell">
            <text:p text:style-name="tablealignleft">DD</text:p>
          </table:table-cell>
          <table:table-cell office:value-type="string" table:style-name="tablecell">
            <text:p text:style-name="tablealignleft">Display Device</text:p>
          </table:table-cell>
          <table:table-cell office:value-type="string" table:style-name="tablecell"/>
          <table:table-cell office:value-type="string" table:style-name="tablecell"/>
        </table:table-row>
      </table:table>
      <text:h text:style-name="Heading_20_3" text:outline-level="3"><text:bookmark-start text:name="__RefHeading___configuration_d_un_peripherique_8"/><text:bookmark-start text:name="configuration_d_un_peripherique"/>Configuration d’un périphérique<text:bookmark-end text:name="__RefHeading___configuration_d_un_peripherique_8"/><text:bookmark-end text:name="configuration_d_un_peripherique"/></text:h>
      <text:p text:style-name="Text_20_body">La configuration d’un périphérique s’effectue en quelques clics à l’aide de la fenêtre ci-après :</text:p>
      <text:p text:style-name="Text_20_body"><draw:frame draw:style-name="media" draw:name="3" text:anchor-type="as-char" draw:z-index="3" svg:width="8.0433333333333cm" svg:height="11.879791666667cm"><draw:image xlink:href="Pictures/5df26f2281e61139bf141dd6f0b63e48.png" xlink:type="simple" xlink:show="embed" xlink:actuate="onLoad"/></draw:frame></text:p>
      <text:p text:style-name="Text_20_body"><draw:frame draw:style-name="media" draw:name="4" text:anchor-type="as-char" draw:z-index="4" svg:width="5.476875cm" svg:height="4.7889583333333cm"><draw:image xlink:href="Pictures/066a4fa3f5d2cd29c27c535ba25deff3.png" xlink:type="simple" xlink:show="embed" xlink:actuate="onLoad"/></draw:frame></text:p>
      <text:p text:style-name="Text_20_body">Il suffit de sélectionner un vendeur et un modèle parmi la liste des matériels certifiés CUPPS pour ajouter ou remplacer un périphérique (imprimante CAB ou TAG, Lecteur de passeport, de carte magnétique, de CAB, etc.).</text:p>
      <text:h text:style-name="Heading_20_2" text:outline-level="2"><text:bookmark-start text:name="__RefHeading___ouverture_concurrentielle_9"/><text:bookmark-start text:name="ouverture_concurrentielle"/>Ouverture concurrentielle<text:bookmark-end text:name="__RefHeading___ouverture_concurrentielle_9"/><text:bookmark-end text:name="ouverture_concurrentielle"/></text:h>
      <text:p text:style-name="Text_20_body">Cupp-T n’utilise <text:span text:style-name="Strong_20_Emphasis"><text:span text:style-name="underline">pas de firmwares propriétaires</text:span></text:span> dans les périphériques. Ainsi, lorsque les matériels doivent être remplacés, le gestionnaire de l’aéroport a la liberté de choisir son fournisseur ainsi que les marques et les modèles de matériels qu’il souhaite acheter. </text:p>
      <text:h text:style-name="Heading_20_2" text:outline-level="2"><text:bookmark-start text:name="__RefHeading___exemple_avec_altea_10"/><text:bookmark-start text:name="exemple_avec_altea"/>Exemple avec ALTEA<text:bookmark-end text:name="__RefHeading___exemple_avec_altea_10"/><text:bookmark-end text:name="exemple_avec_altea"/></text:h>
      <text:p text:style-name="Text_20_body">Dans l’exemple ci-dessous, c’est le DCS « ALTEA DC » qui est lancé par Cupp-T.</text:p>
      <text:p text:style-name="Text_20_body"><draw:frame draw:style-name="media" draw:name="5" text:anchor-type="as-char" draw:z-index="5" svg:width="27.093333333333cm" style:rel-width="100%" svg:height="18.494375cm" style:rel-height="scale"><draw:image xlink:href="Pictures/ad9a93762baacf34305ec30983fa6581.png" xlink:type="simple" xlink:show="embed" xlink:actuate="onLoad"/></draw:frame></text:p>
      <text:h text:style-name="Heading_20_2" text:outline-level="2"><text:bookmark-start text:name="__RefHeading___station_de_supervision_11"/><text:bookmark-start text:name="station_de_supervision"/>Station de supervision<text:bookmark-end text:name="__RefHeading___station_de_supervision_11"/><text:bookmark-end text:name="station_de_supervision"/></text:h>
      <text:p text:style-name="Text_20_body"><draw:frame draw:style-name="media" draw:name="6" text:anchor-type="as-char" draw:z-index="6" svg:width="" svg:rel-width="100%" svg:height="" svg:rel-height="100%"><draw:image xlink:href="/home/edgeairport/www/wiki/data/media/solutions/cupptv2_image_6.png" xlink:type="simple" xlink:show="embed" xlink:actuate="onLoad"/></draw:frame></text:p>
      <text:p text:style-name="Text_20_body">En Back Office, une station de supervision des stations permet au service informatique de visualiser en temps réel le bon fonctionnement et les applications exécutées sur chaque station de la plateforme CUPPT.</text:p>
      <text:p text:style-name="Text_20_body">L’outil permet de prendre le contrôle de chaque station et de réaliser les opérations suivantes :</text:p>
      <text:list text:style-name="Numbering_20_1" text:continue-numbering="false">
        <text:list-item>
          <text:p text:style-name="FirstListParagraph_Numbering_20_1_Content"> arrêt ;</text:p>
        </text:list-item>
        <text:list-item>
          <text:p text:style-name="Numbering_20_1_Content"> redémarrage ;</text:p>
        </text:list-item>
        <text:list-item>
          <text:p text:style-name="Numbering_20_1_Content"> prise de contrôle à distance pour des opérations de formation ou d’assistance technique ;</text:p>
        </text:list-item>
        <text:list-item>
          <text:p text:style-name="LastListParagraph_Numbering_20_1_Content"> surveillances des process et ressources mémoires.</text:p>
        </text:list-item>
      </text:list>
      <text:p text:style-name="Text_20_body"><draw:frame draw:style-name="media" draw:name="7" text:anchor-type="as-char" draw:z-index="7" svg:width="24.315208333333cm" style:rel-width="100%" svg:height="18.282708333333cm" style:rel-height="scale"><draw:image xlink:href="Pictures/f227dfbcfa24907f090ece81431f0cbc.png" xlink:type="simple" xlink:show="embed" xlink:actuate="onLoad"/></draw:frame><text:span text:style-name="Strong_20_Emphasis">Exemple d’écran de supervision</text:span><text:span text:style-name="Strong_20_Emphasis"> :</text:span></text:p>
      <text:p text:style-name="Text_20_body">Edge Vision permet l’administration de plusieurs plateformes. Elle est déclinée nativement en 2 versions pour les solutions Edge Airport : </text:p>
      <text:list text:style-name="Numbering_20_1" text:continue-numbering="false">
        <text:list-item>
          <text:p text:style-name="FirstListParagraph_Numbering_20_1_Content"> une supervision de la solution Cupp-T (plateforme IATA CUPPS) ;</text:p>
        </text:list-item>
        <text:list-item>
          <text:p text:style-name="LastListParagraph_Numbering_20_1_Content"> une supervision pour les solutions de téléaffichage FiD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cupptv2</dc:title>
  </office:meta>
</office:document-meta>
</file>