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cupptmenu"/><text:bookmark-start text:name="__RefHeading___cupp-t_-_plateforme_iata_cupps_1"/><text:bookmark-start text:name="cupp-t_-_plateforme_iata_cupps"/>Cupp-T - Plateforme IATA CUPPS<text:bookmark-end text:name="__RefHeading___cupp-t_-_plateforme_iata_cupps_1"/><text:bookmark-end text:name="cupp-t_-_plateforme_iata_cup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cuppt:eaf-pub-cuppt-201712-001_plaq.pdf" text:style-name="Internet_20_link" text:visited-style-name="Visited_20_Internet_20_Link">Présentation de Cupp-T</text:a>  <text:line-break/> <text:a xlink:type="simple" xlink:href="https://edgeairport.alwaysdata.net/wiki/doku.php?id=solutions:cupptmenu:techcuppt" text:style-name="Internet_20_link" text:visited-style-name="Visited_20_Internet_20_Link">Présentation technique de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 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cuppt:fiche" text:style-name="Internet_20_link" text:visited-style-name="Visited_20_Internet_20_Link">Fiche pratique</text:a> <text:line-break/> <text:a xlink:type="simple" xlink:href="https://edgeairport.alwaysdata.net/wiki/doku.php?id=guides:utilisation:cuppt:majaltea" text:style-name="Internet_20_link" text:visited-style-name="Visited_20_Internet_20_Link">Phase 1 : Mise à jour d'Altea</text:a>  <text:line-break/> <text:a xlink:type="simple" xlink:href="https://edgeairport.alwaysdata.net/wiki/doku.php?id=guides:utilisation:cuppt:majvega1" text:style-name="Internet_20_link" text:visited-style-name="Visited_20_Internet_20_Link"> Phase 2 : Mise à jour VEGA 4.4 partie 1 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aq:cupttt:authentification" text:style-name="Internet_20_link" text:visited-style-name="Visited_20_Internet_20_Link">Cupp-T : problème d'authentific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 </text:p>
          </table:table-cell>
          <table:table-cell office:value-type="string" table:style-name="tablecell">
            <text:p text:style-name="tablealignleft"><text:a xlink:type="simple" xlink:href="https://edgeairport.alwaysdata.net/wiki/doku.php?id=formation:cuppt" text:style-name="Internet_20_link" text:visited-style-name="Visited_20_Internet_20_Link">Programme de formation des Administrateurs et des Utilisateurs</text:a>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cupptmenu</dc:title>
  </office:meta>
</office:document-meta>
</file>