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408630ee1461c0dae6cba7cc8a0d35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lutions:comptabilitemenu"/><text:bookmark-start text:name="__RefHeading___edge_compta_1"/><text:bookmark-start text:name="edge_compta"/>Edge Compta<text:bookmark-end text:name="__RefHeading___edge_compta_1"/><text:bookmark-end text:name="edge_compta"/></text:h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a408630ee1461c0dae6cba7cc8a0d357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Presentation</text:span> </text:p>
          </table:table-cell>
          <table:table-cell office:value-type="string" table:style-name="tablecell">
            <text:p text:style-name="tablealignleft">Présentation d'Edge Compta </text:p>
          </table:table-cell>
        </table:table-row>
      </table:table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olutions:comptabilitemenu</dc:title>
  </office:meta>
</office:document-meta>
</file>