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d4c72348a3ea1ef79e27b5bf726d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aminvoicingmenu"/><text:bookmark-start text:name="__RefHeading___aminvoicing_-_facturation_statistiques_et_comptabilite_1"/><text:bookmark-start text:name="aminvoicing_-_facturation_statistiques_et_comptabilite"/>AMInvoicing - Facturation, Statistiques et Comptabilité<text:bookmark-end text:name="__RefHeading___aminvoicing_-_facturation_statistiques_et_comptabilite_1"/><text:bookmark-end text:name="aminvoicing_-_facturation_statistiques_et_comptabilit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c1d4c72348a3ea1ef79e27b5bf726d7f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lib/exe/fetch.php?media=solutions:aminvoicing:doc:fr_eaf-pub-aminvoicing-201807_001_plaq.pdf" text:style-name="Internet_20_link" text:visited-style-name="Visited_20_Internet_20_Link">Présentation d'AMInvoicing</text:a>  <text:line-break/> <text:a xlink:type="simple" xlink:href="https://edgeairport.alwaysdata.net/wiki/doku.php?id=solutions:aminvoicing" text:style-name="Internet_20_link" text:visited-style-name="Visited_20_Internet_20_Link">Présentation technique d'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aminvoicing" text:style-name="Internet_20_link" text:visited-style-name="Visited_20_Internet_20_Link">Guide d'installation AMInvoicing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aminvoicing:factaero" text:style-name="Internet_20_link" text:visited-style-name="Visited_20_Internet_20_Link">Facturation aéronautique</text:a> <text:line-break/> <text:a xlink:type="simple" xlink:href="https://edgeairport.alwaysdata.net/wiki/doku.php?id=guides:utilisation:aminvoicing:facturationcomptan" text:style-name="Internet_20_link" text:visited-style-name="Visited_20_Internet_20_Link">Facturation comptant</text:a> <text:line-break/> <text:a xlink:type="simple" xlink:href="https://edgeairport.alwaysdata.net/wiki/doku.php?id=guides:utilisation:aminvoicing:factdom" text:style-name="Internet_20_link" text:visited-style-name="Visited_20_Internet_20_Link">Facturation domaniale</text:a> <text:line-break/> <text:a xlink:type="simple" xlink:href="https://edgeairport.alwaysdata.net/wiki/doku.php?id=guides:utilisation:aminvoicing:factextraaero" text:style-name="Internet_20_link" text:visited-style-name="Visited_20_Internet_20_Link">Facturation extra-aéronautique</text:a> <text:line-break/> <text:a xlink:type="simple" xlink:href="https://edgeairport.alwaysdata.net/wiki/doku.php?id=guides:utilisation:aminvoicing:clients" text:style-name="Internet_20_link" text:visited-style-name="Visited_20_Internet_20_Link">Fiche client</text:a> <text:line-break/> <text:a xlink:type="simple" xlink:href="https://edgeairport.alwaysdata.net/wiki/doku.php?id=guides:utilisation:aminvoicing:gestiondestarifs" text:style-name="Internet_20_link" text:visited-style-name="Visited_20_Internet_20_Link">Gestion des tarifs</text:a> <text:line-break/> <text:a xlink:type="simple" xlink:href="https://edgeairport.alwaysdata.net/wiki/doku.php?id=guides:utilisation:aminvoicing:miseenplacecompta" text:style-name="Internet_20_link" text:visited-style-name="Visited_20_Internet_20_Link">Mise en place de la comptabilité</text:a> <text:line-break/> <text:a xlink:type="simple" xlink:href="https://edgeairport.alwaysdata.net/wiki/doku.php?id=guides:utilisation:aminvoicing:regle" text:style-name="Internet_20_link" text:visited-style-name="Visited_20_Internet_20_Link">Règles d'ouverture</text:a> <text:line-break/> <text:a xlink:type="simple" xlink:href="https://edgeairport.alwaysdata.net/wiki/doku.php?id=guides:utilisation:aminvoicing:statistiques" text:style-name="Internet_20_link" text:visited-style-name="Visited_20_Internet_20_Link">Statistiques de l'aviation civile</text:a> <text:line-break/> <text:a xlink:type="simple" xlink:href="https://edgeairport.alwaysdata.net/wiki/doku.php?id=guides:utilisation:aminvoicing:tarifs" text:style-name="Internet_20_link" text:visited-style-name="Visited_20_Internet_20_Link">Tarif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 / Procédures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faq:aminvoicing:codification" text:style-name="Internet_20_link" text:visited-style-name="Visited_20_Internet_20_Link">Règles de codification des données</text:a> <text:line-break/> <text:a xlink:type="simple" xlink:href="https://edgeairport.alwaysdata.net/wiki/doku.php?id=faq:aminvoicing:finannee" text:style-name="Internet_20_link" text:visited-style-name="Visited_20_Internet_20_Link">Procédure de fin d'année et d'ouverture d'un nouvel exercice comptable</text:a> <text:line-break/> <text:a xlink:type="simple" xlink:href="https://edgeairport.alwaysdata.net/wiki/doku.php?id=faq:aminvoicing:maj" text:style-name="Internet_20_link" text:visited-style-name="Visited_20_Internet_20_Link">Mise à jour des Tarifs Domaniaux</text:a> <text:line-break/> <text:a xlink:type="simple" xlink:href="https://edgeairport.alwaysdata.net/wiki/doku.php?id=faq:aminvoicing:proforma" text:style-name="Internet_20_link" text:visited-style-name="Visited_20_Internet_20_Link">Faire une facture proforma</text:a> <text:line-break/> <text:a xlink:type="simple" xlink:href="https://edgeairport.alwaysdata.net/wiki/doku.php?id=faq:aminvoicing:sql" text:style-name="Internet_20_link" text:visited-style-name="Visited_20_Internet_20_Link">Erreur SQL</text:a> <text:line-break/> <text:a xlink:type="simple" xlink:href="https://edgeairport.alwaysdata.net/wiki/doku.php?id=faq:aminvoicing:majcompteurs" text:style-name="Internet_20_link" text:visited-style-name="Visited_20_Internet_20_Link">Mise à jour des compteurs</text:a> <text:line-break/> <text:a xlink:type="simple" xlink:href="https://edgeairport.alwaysdata.net/wiki/doku.php?id=faq:aminvoicing:expcomptventes" text:style-name="Internet_20_link" text:visited-style-name="Visited_20_Internet_20_Link">Export comptable des ventes</text:a> <text:line-break/> <text:a xlink:type="simple" xlink:href="https://edgeairport.alwaysdata.net/wiki/doku.php?id=faq:aminvoicing:logcomptatibles" text:style-name="Internet_20_link" text:visited-style-name="Visited_20_Internet_20_Link">Logiciels compatible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rm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formation:aminvoicing" text:style-name="Internet_20_link" text:visited-style-name="Visited_20_Internet_20_Link">Programme de formation sur la solution AMInvoicing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aminvoicingmenu</dc:title>
  </office:meta>
</office:document-meta>
</file>