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52a27c4e88cf670767c33629b1369f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20.902083333333cm" style:rel-width="100%" svg:height="20.902083333333cm" style:rel-height="scale"><draw:image xlink:href="Pictures/e52a27c4e88cf670767c33629b1369f6.png" xlink:type="simple" xlink:show="embed" xlink:actuate="onLoad"/></draw:frame></text:p>
      <text:h text:style-name="Heading_20_3" text:outline-level="3"><text:bookmark text:name="sidebar1:paxtracer"/><text:bookmark-start text:name="__RefHeading___paxtracerlocalistation_et_information_aux_passagers_1"/><text:bookmark-start text:name="paxtracerlocalistation_et_information_aux_passagers"/>PaxTracer : Localistation et information aux passagers<text:bookmark-end text:name="__RefHeading___paxtracerlocalistation_et_information_aux_passagers_1"/><text:bookmark-end text:name="paxtracerlocalistation_et_information_aux_passagers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text:span text:style-name="Strong_20_Emphasis">Présentation</text:span> </text:p>
          </table:table-cell>
          <table:table-cell office:value-type="string" table:style-name="tablecell">
            <text:p text:style-name="tablealignleft"><text:a xlink:type="simple" xlink:href="https://edgeairport.alwaysdata.net/wiki/doku.php?id=solutions:paxtracercomm" text:style-name="Internet_20_link" text:visited-style-name="Visited_20_Internet_20_Link">PaxTracer</text:a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Installation</text:span> </text:p>
          </table:table-cell>
          <table:table-cell office:value-type="string" table:style-name="tablecell">
            <text:p text:style-name="tablealignleft"><text:a xlink:type="simple" xlink:href="https://edgeairport.alwaysdata.net/wiki/doku.php?id=guides:installation:paxtracer" text:style-name="Internet_20_link" text:visited-style-name="Visited_20_Internet_20_Link">Guide d'installation PaxTracer</text:a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Utilisation</text:span> </text:p>
          </table:table-cell>
          <table:table-cell office:value-type="string" table:style-name="tablecell">
            <text:p text:style-name="tablealignleft"><text:a xlink:type="simple" xlink:href="https://edgeairport.alwaysdata.net/wiki/doku.php?id=guides:utilisation:paxtracer" text:style-name="Internet_20_link" text:visited-style-name="Visited_20_Internet_20_Link">Guide d'utilisation PaxTracer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idebar1:paxtracer</dc:title>
  </office:meta>
</office:document-meta>
</file>