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ext:h text:style-name="Heading_20_3" text:outline-level="3"><text:bookmark text:name="sidebar1:ldcs"/><text:bookmark-start text:name="__RefHeading___local-dcssysteme_d_enregistrement_automatique_des_passagers_1"/><text:bookmark-start text:name="local-dcssysteme_d_enregistrement_automatique_des_passagers"/>Local-DCS : système d'enregistrement automatique des passagers<text:bookmark-end text:name="__RefHeading___local-dcssysteme_d_enregistrement_automatique_des_passagers_1"/><text:bookmark-end text:name="local-dcssysteme_d_enregistrement_automatique_des_passager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ldcs" text:style-name="Internet_20_link" text:visited-style-name="Visited_20_Internet_20_Link">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ldcs" text:style-name="Internet_20_link" text:visited-style-name="Visited_20_Internet_20_Link">Guide d'installation 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ldcs" text:style-name="Internet_20_link" text:visited-style-name="Visited_20_Internet_20_Link">Manuel de l'agent d'escal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ldcs</dc:title>
  </office:meta>
</office:document-meta>
</file>