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2e9b27cd995413d2d399395e8e40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d22e9b27cd995413d2d399395e8e4041.png" xlink:type="simple" xlink:show="embed" xlink:actuate="onLoad"/></draw:frame></text:p>
      <text:h text:style-name="Heading_20_3" text:outline-level="3"><text:bookmark text:name="sidebar1:iatatext"/><text:bookmark-start text:name="__RefHeading___iatatextmessagerie_aeronautique_de_type-b_1"/><text:bookmark-start text:name="iatatextmessagerie_aeronautique_de_type-b"/>IATAText : messagerie aéronautique de type-B<text:bookmark-end text:name="__RefHeading___iatatextmessagerie_aeronautique_de_type-b_1"/><text:bookmark-end text:name="iatatextmessagerie_aeronautique_de_type-b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iatatext" text:style-name="Internet_20_link" text:visited-style-name="Visited_20_Internet_20_Link">IATAText</text:a>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iatatext" text:style-name="Internet_20_link" text:visited-style-name="Visited_20_Internet_20_Link">Guide d'utilisation de IATAText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iatatext</dc:title>
  </office:meta>
</office:document-meta>
</file>