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846c3fac429e3cf0d709dc29f210c8.png"/>
  <manifest:file-entry manifest:media-type="image/png" manifest:full-path="Pictures/524342a5e6fbd145b23304e371bbff5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ices:sytemereseaumenu:securitereseau:pfsense"/><text:bookmark-start text:name="__RefHeading___pfsense_1"/><text:bookmark-start text:name="pfsense"/>pFsense<text:bookmark-end text:name="__RefHeading___pfsense_1"/><text:bookmark-end text:name="pfsense"/></text:h>
      <text:h text:style-name="Heading_20_2" text:outline-level="2"><text:bookmark-start text:name="__RefHeading___generalites_2"/><text:bookmark-start text:name="generalites"/>Généralites<text:bookmark-end text:name="__RefHeading___generalites_2"/><text:bookmark-end text:name="generalites"/></text:h>
      <text:p text:style-name="Text_20_body"><text:span text:style-name="Strong_20_Emphasis"><draw:frame draw:style-name="media" draw:name="0" text:anchor-type="as-char" draw:z-index="0" svg:width="10.265833333333cm" svg:height="6.111875cm"><draw:image xlink:href="Pictures/2c846c3fac429e3cf0d709dc29f210c8.png" xlink:type="simple" xlink:show="embed" xlink:actuate="onLoad"/></draw:frame></text:span><text:span text:style-name="Strong_20_Emphasis"><draw:frame draw:style-name="media" draw:name="1" text:anchor-type="as-char" draw:z-index="1" svg:width="13.758333333333cm" svg:height="7.1172916666667cm"><draw:image xlink:href="Pictures/524342a5e6fbd145b23304e371bbff52.png" xlink:type="simple" xlink:show="embed" xlink:actuate="onLoad"/></draw:frame></text:span></text:p>
      <text:p text:style-name="Text_20_body"><text:span text:style-name="Strong_20_Emphasis">En boitier Physique</text:span> ou en solution <text:span text:style-name="Strong_20_Emphasis">Cloud</text:span><text:span text:style-name="Strong_20_Emphasis">, </text:span>pfSense offre une solution haute performance à l'architecture sécurisé à haut débit. </text:p>
      <text:p text:style-name="Text_20_body">PfSense offre une sécurité pour votre entreprise en environnement informatique virtualisé, avec les mêmes caractéristiques et fonctionnalités que vous êtes en droit de recevoir. </text:p>
      <text:p text:style-name="Text_20_body">Déployez rapidement et de manière rentable tout en réduisant les frais d'exploitation et d’investissement.</text:p>
      <text:h text:style-name="Heading_20_2" text:outline-level="2"><text:bookmark-start text:name="__RefHeading___fonctionnalites_3"/><text:bookmark-start text:name="fonctionnalites"/>Fonctionnalités <text:bookmark-end text:name="__RefHeading___fonctionnalites_3"/><text:bookmark-end text:name="fonctionnalites"/></text:h>
      <text:p text:style-name="Text_20_body"><text:a xlink:type="simple" xlink:href="https://www.pfsense.org/about-pfsense/features.html" text:style-name="Internet_20_link" text:visited-style-name="Visited_20_Internet_20_Link">https://www.pfsense.org/about-pfsense/features.html</text:a></text:p>
      <text:h text:style-name="Heading_20_3" text:outline-level="3"><text:bookmark-start text:name="__RefHeading___la_haute_disponibilite_4"/><text:bookmark-start text:name="la_haute_disponibilite"/>La haute disponibilité<text:bookmark-end text:name="__RefHeading___la_haute_disponibilite_4"/><text:bookmark-end text:name="la_haute_disponibilite"/></text:h>
      <text:p text:style-name="Text_20_body">Deux ou plusieurs pare-feu peuvent être configurés en tant que groupe de basculement. Si une interface échoue sur le primaire ou primaire est déconnecté entièrement, le secondaire devient actif.<text:a xlink:type="simple" xlink:href="https://www.pfsense.org/about-pfsense/features.html" text:style-name="Internet_20_link" text:visited-style-name="Visited_20_Internet_20_Link">https://www.pfsense.org/about-pfsense/features.html</text:a></text:p>
      <text:h text:style-name="Heading_20_3" text:outline-level="3"><text:bookmark-start text:name="__RefHeading___multi-wan_5"/><text:bookmark-start text:name="multi-wan"/>Multi-WAN<text:bookmark-end text:name="__RefHeading___multi-wan_5"/><text:bookmark-end text:name="multi-wan"/></text:h>
      <text:p text:style-name="Text_20_body">Permet l'utilisation de plusieurs connexions Internet, avec l'équilibrage de charge et / ou basculement, pour améliorer la disponibilité de l'Internet et la distribution de l'utilisation de la bande passante.<text:a xlink:type="simple" xlink:href="https://www.pfsense.org/about-pfsense/features.html" text:style-name="Internet_20_link" text:visited-style-name="Visited_20_Internet_20_Link">https://www.pfsense.org/about-pfsense/features.html</text:a></text:p>
      <text:h text:style-name="Heading_20_3" text:outline-level="3"><text:bookmark-start text:name="__RefHeading___l_equilibrage_de_charge_du_serveur_6"/><text:bookmark-start text:name="l_equilibrage_de_charge_du_serveur"/>L'équilibrage de charge du serveur<text:bookmark-end text:name="__RefHeading___l_equilibrage_de_charge_du_serveur_6"/><text:bookmark-end text:name="l_equilibrage_de_charge_du_serveur"/></text:h>
      <text:p text:style-name="Text_20_body">Utilisé pour répartir la charge entre plusieurs serveurs. Ceci est communément utilisé avec les serveurs Web, serveurs de messagerie, et d'autres. Les serveurs qui ne répondent pas aux requêtes ping ou des connexions de port TCP sont retirés du pool.<text:a xlink:type="simple" xlink:href="https://www.pfsense.org/about-pfsense/features.html" text:style-name="Internet_20_link" text:visited-style-name="Visited_20_Internet_20_Link">https://www.pfsense.org/about-pfsense/features.html</text:a></text:p>
      <text:h text:style-name="Heading_20_3" text:outline-level="3"><text:bookmark-start text:name="__RefHeading___dns_dynamique_7"/><text:bookmark-start text:name="dns_dynamique"/>DNS dynamique<text:bookmark-end text:name="__RefHeading___dns_dynamique_7"/><text:bookmark-end text:name="dns_dynamique"/></text:h>
      <text:p text:style-name="Text_20_body">Un client DNS dynamique est inclus pour vous permettre d'enregistrer votre adresse IP publique avec un certain nombre de fournisseurs de services DNS dynamiques<text:a xlink:type="simple" xlink:href="https://www.pfsense.org/about-pfsense/features.html" text:style-name="Internet_20_link" text:visited-style-name="Visited_20_Internet_20_Link">https://www.pfsense.org/about-pfsense/features.html</text:a></text:p>
      <text:h text:style-name="Heading_20_3" text:outline-level="3"><text:bookmark-start text:name="__RefHeading___reseau_prive_virtuel_vpn_8"/><text:bookmark-start text:name="reseau_prive_virtuel_vpn"/>Réseau privé virtuel (VPN)<text:bookmark-end text:name="__RefHeading___reseau_prive_virtuel_vpn_8"/><text:bookmark-end text:name="reseau_prive_virtuel_vpn"/></text:h>
      <text:p text:style-name="Text_20_body">Plusieurs options de connectivité VPN, y compris IPsec, OpenVPN et PPTP.<text:a xlink:type="simple" xlink:href="https://www.pfsense.org/about-pfsense/features.html" text:style-name="Internet_20_link" text:visited-style-name="Visited_20_Internet_20_Link">https://www.pfsense.org/about-pfsense/features.html</text:a></text:p>
      <text:h text:style-name="Heading_20_3" text:outline-level="3"><text:bookmark-start text:name="__RefHeading___pppoe_serveur_9"/><text:bookmark-start text:name="pppoe_serveur"/>PPPoE serveur<text:bookmark-end text:name="__RefHeading___pppoe_serveur_9"/><text:bookmark-end text:name="pppoe_serveur"/></text:h>
      <text:p text:style-name="Text_20_body">Le logiciel pfSense offre un serveur PPPoE. Une base de données d'utilisateur local peut être utilisée pour l'authentification et en option l'authentification RADIUS est également prise en charge.<text:a xlink:type="simple" xlink:href="https://www.pfsense.org/about-pfsense/features.html" text:style-name="Internet_20_link" text:visited-style-name="Visited_20_Internet_20_Link">https://www.pfsense.org/about-pfsense/features.html</text:a></text:p>
      <text:h text:style-name="Heading_20_3" text:outline-level="3"><text:bookmark-start text:name="__RefHeading___rapports_et_suivi_10"/><text:bookmark-start text:name="rapports_et_suivi"/>Rapports et suivi<text:bookmark-end text:name="__RefHeading___rapports_et_suivi_10"/><text:bookmark-end text:name="rapports_et_suivi"/></text:h>
      <text:p text:style-name="Text_20_body">Des graphiques RRD en temps réel qui contiennent des informations sur tout, de l'utilisation du processeur au débit temps réel de chaque interface.<text:a xlink:type="simple" xlink:href="https://www.pfsense.org/about-pfsense/features.html" text:style-name="Internet_20_link" text:visited-style-name="Visited_20_Internet_20_Link">https://www.pfsense.org/about-pfsense/features.html</text:a></text:p>
      <text:h text:style-name="Heading_20_3" text:outline-level="3"><text:bookmark-start text:name="__RefHeading___portail_captif_11"/><text:bookmark-start text:name="portail_captif"/>Portail captif<text:bookmark-end text:name="__RefHeading___portail_captif_11"/><text:bookmark-end text:name="portail_captif"/></text:h>
      <text:p text:style-name="Text_20_body">Le portail captif permet de forcer l'authentification ou la redirection vers une page pour l'accès au réseau. Ceci est généralement utilisé sur les réseaux publics, mais est également largement utilisé dans les réseaux d'entreprise pour une couche de sécurité supplémentai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ervices:sytemereseaumenu:securitereseau:pfsense</dc:title>
  </office:meta>
</office:document-meta>
</file>