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  <manifest:file-entry manifest:media-type="image/png" manifest:full-path="Pictures/c1d4c72348a3ea1ef79e27b5bf726d7f.png"/>
  <manifest:file-entry manifest:media-type="image/png" manifest:full-path="Pictures/bb4fc90fc0e90cf6362d2d71218cb180.png"/>
  <manifest:file-entry manifest:media-type="image/png" manifest:full-path="Pictures/5bc99dd592d8ea971dfab222b0dc6c8b.png"/>
  <manifest:file-entry manifest:media-type="image/png" manifest:full-path="Pictures/d22e9b27cd995413d2d399395e8e4041.png"/>
  <manifest:file-entry manifest:media-type="image/png" manifest:full-path="Pictures/6b9c946cf51487f520aee9b913484c15.png"/>
  <manifest:file-entry manifest:media-type="image/jpeg" manifest:full-path="Pictures/63f420c77e95886313850c061cb997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start"/><text:bookmark-start text:name="__RefHeading___procedures_faq_1"/><text:bookmark-start text:name="procedures_faq"/>Procédures / FAQ<text:bookmark-end text:name="__RefHeading___procedures_faq_1"/><text:bookmark-end text:name="procedures_faq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 table:number-columns-spanned="2">
            <text:p text:style-name="tablealignleft"><text:span text:style-name="Strong_20_Emphasis">Généralité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faq:win10" text:style-name="Internet_20_link" text:visited-style-name="Visited_20_Internet_20_Link">Windows 10 : Problème d'exécution des programmes à partir du serveur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faq:fonctionsbase" text:style-name="Internet_20_link" text:visited-style-name="Visited_20_Internet_20_Link">Fonctions de base</text:a>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Logiciels</text:span>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" draw:name="2" text:anchor-type="as-char" draw:z-index="2" svg:width="20.902083333333cm" style:rel-width="100%" svg:height="20.902083333333cm" style:rel-height="scale"><draw:image xlink:href="Pictures/c1d4c72348a3ea1ef79e27b5bf726d7f.png" xlink:type="simple" xlink:show="embed" xlink:actuate="onLoad"/></draw:frame> 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codification" text:style-name="Internet_20_link" text:visited-style-name="Visited_20_Internet_20_Link">Règles de codification des données</text:a> <text:line-break/> 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proforma" text:style-name="Internet_20_link" text:visited-style-name="Visited_20_Internet_20_Link">Faire une facture proforma</text:a> <text:line-break/> <text:a xlink:type="simple" xlink:href="https://edgeairport.alwaysdata.net/wiki/doku.php?id=faq:aminvoicing:sql" text:style-name="Internet_20_link" text:visited-style-name="Visited_20_Internet_20_Link">Erreur SQL</text:a> <text:line-break/> <text:a xlink:type="simple" xlink:href="https://edgeairport.alwaysdata.net/wiki/doku.php?id=faq:aminvoicing:majcompteurs" text:style-name="Internet_20_link" text:visited-style-name="Visited_20_Internet_20_Link">Mise à jour des compteurs</text:a> <text:line-break/> <text:a xlink:type="simple" xlink:href="https://edgeairport.alwaysdata.net/wiki/doku.php?id=faq:aminvoicing:expcomptventes" text:style-name="Internet_20_link" text:visited-style-name="Visited_20_Internet_20_Link">Export comptable des ventes</text:a> <text:line-break/> <text:a xlink:type="simple" xlink:href="https://edgeairport.alwaysdata.net/wiki/doku.php?id=faq:aminvoicing:logcomptatibles" text:style-name="Internet_20_link" text:visited-style-name="Visited_20_Internet_20_Link">Logiciels compatible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20.902083333333cm" style:rel-width="100%" svg:height="20.902083333333cm" style:rel-height="scale"><draw:image xlink:href="Pictures/bb4fc90fc0e90cf6362d2d71218cb180.png" xlink:type="simple" xlink:show="embed" xlink:actuate="onLoad"/></draw:frame>  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Problèmes d'authentification</text:a> <text:line-break/> <text:a xlink:type="simple" xlink:href="https://edgeairport.alwaysdata.net/wiki/doku.php?id=faq:cupttt:configdouchette" text:style-name="Internet_20_link" text:visited-style-name="Visited_20_Internet_20_Link">Configuration des douchettes Honeywell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0.902083333333cm" style:rel-width="100%" svg:height="20.902083333333cm" style:rel-height="scale"><draw:image xlink:href="Pictures/5bc99dd592d8ea971dfab222b0dc6c8b.png" xlink:type="simple" xlink:show="embed" xlink:actuate="onLoad"/></draw:frame>  </text:p>
          </table:table-cell>
          <table:table-cell office:value-type="string" table:style-name="tablecell">
            <text:p text:style-name="tablealignleft"><text:a xlink:type="simple" xlink:href="https://edgeairport.alwaysdata.net/wiki/doku.php?id=faq:fids:rebootecran" text:style-name="Internet_20_link" text:visited-style-name="Visited_20_Internet_20_Link">Ecran qui redémarre tout le temps </text:a> <text:line-break/> <text:a xlink:type="simple" xlink:href="https://edgeairport.alwaysdata.net/wiki/doku.php?id=faq:fids:es32" text:style-name="Internet_20_link" text:visited-style-name="Visited_20_Internet_20_Link">Erreur "E/S 32" </text:a> <text:line-break/> <text:a xlink:type="simple" xlink:href="https://edgeairport.alwaysdata.net/wiki/doku.php?id=faq:fids:socketwindow" text:style-name="Internet_20_link" text:visited-style-name="Visited_20_Internet_20_Link">Erreur Socket Window </text:a> <text:line-break/> <text:a xlink:type="simple" xlink:href="https://edgeairport.alwaysdata.net/wiki/doku.php?id=faq:fids:pasdemaj" text:style-name="Internet_20_link" text:visited-style-name="Visited_20_Internet_20_Link">Les écrans ne se mettent plus à jour depuis le FiDS Handler ou le FiDS Menu</text:a> <text:line-break/> <text:a xlink:type="simple" xlink:href="https://edgeairport.alwaysdata.net/wiki/doku.php?id=faq:fids:pbselection" text:style-name="Internet_20_link" text:visited-style-name="Visited_20_Internet_20_Link">Le FiDS Handler ne permet plus de sélectionner des vols retardés ou des estimations de vol </text:a> <text:line-break/> <text:a xlink:type="simple" xlink:href="https://edgeairport.alwaysdata.net/wiki/doku.php?id=faq:fids:previvol" text:style-name="Internet_20_link" text:visited-style-name="Visited_20_Internet_20_Link">Un aéronef rajouté manuellement dans la Prévision des vols ne se télé-affiche pas </text:a> <text:line-break/> <text:a xlink:type="simple" xlink:href="https://edgeairport.alwaysdata.net/wiki/doku.php?id=faq:fids:hr" text:style-name="Internet_20_link" text:visited-style-name="Visited_20_Internet_20_Link">Le statut de vol "Estimé à :HR" affiche l'heure prévue et non pas l'heure recalée 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0.902083333333cm" style:rel-width="100%" svg:height="20.902083333333cm" style:rel-height="scale"><draw:image xlink:href="Pictures/d22e9b27cd995413d2d399395e8e4041.png" xlink:type="simple" xlink:show="embed" xlink:actuate="onLoad"/></draw:frame>  </text:p>
          </table:table-cell>
          <table:table-cell office:value-type="string" table:style-name="tablecell">
            <text:p text:style-name="tablealignleft"><text:a xlink:type="simple" xlink:href="https://edgeairport.alwaysdata.net/wiki/doku.php?id=faq:iatatext:connexion" text:style-name="Internet_20_link" text:visited-style-name="Visited_20_Internet_20_Link">Message "La connexion s'est terminée proprement"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0.902083333333cm" style:rel-width="100%" svg:height="20.902083333333cm" style:rel-height="scale"><draw:image xlink:href="Pictures/6b9c946cf51487f520aee9b913484c15.png" xlink:type="simple" xlink:show="embed" xlink:actuate="onLoad"/></draw:frame>  </text:p>
          </table:table-cell>
          <table:table-cell office:value-type="string" table:style-name="tablecell">
            <text:p text:style-name="tablealignleft"><text:a xlink:type="simple" xlink:href="https://edgeairport.alwaysdata.net/wiki/doku.php?id=faq:ldcs:erreur_passager" text:style-name="Internet_20_link" text:visited-style-name="Visited_20_Internet_20_Link">Un message d'erreur empêche l'enregistrement passager d'un vol</text:a>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Matériel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faq:materiel:cluster" text:style-name="Internet_20_link" text:visited-style-name="Visited_20_Internet_20_Link">Procédure de test et remise en service du Cluster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5.3975cm" svg:height="0.97895833333333cm"><draw:image xlink:href="Pictures/63f420c77e95886313850c061cb997d2.jp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guides:materiels:custom:tk302" text:style-name="Internet_20_link" text:visited-style-name="Visited_20_Internet_20_Link">Installer une imprimante Custom TK302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cedure:start</dc:title>
  </office:meta>
</office:document-meta>
</file>