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nu:cuppt"/><text:bookmark-start text:name="__RefHeading___cupp-tplateforme_iata_cupps_1"/><text:bookmark-start text:name="cupp-tplateforme_iata_cupps"/>Cupp-T : Plateforme IATA CUPPS<text:bookmark-end text:name="__RefHeading___cupp-tplateforme_iata_cupps_1"/><text:bookmark-end text:name="cupp-tplateforme_iata_cup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cuppt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vices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materiels:custom:tk302" text:style-name="Internet_20_link" text:visited-style-name="Visited_20_Internet_20_Link">Installer une imprimante Custom TK302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cupttt:authentification" text:style-name="Internet_20_link" text:visited-style-name="Visited_20_Internet_20_Link">Cupp-T : problème d'authentific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</text:p>
          </table:table-cell>
          <table:table-cell office:value-type="string" table:style-name="tablecell">
            <text:p text:style-name="tablealignleft"><text:a xlink:type="simple" xlink:href="https://edgeairport.alwaysdata.net/wiki/doku.php?id=formation:cuppt" text:style-name="Internet_20_link" text:visited-style-name="Visited_20_Internet_20_Link">Formation des Administrateurs et des Utilisateur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nu:cuppt</dc:title>
  </office:meta>
</office:document-meta>
</file>