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e38f6f09336fb7ea8b1fd038aff552a.jpeg"/>
  <manifest:file-entry manifest:media-type="image/jpeg" manifest:full-path="Pictures/4a8f23cb5b972ba74856a7d3a4dcff8a.jpeg"/>
  <manifest:file-entry manifest:media-type="image/jpeg" manifest:full-path="Pictures/6aa27bb9923e1e75ca1df8cca809b86d.jpeg"/>
  <manifest:file-entry manifest:media-type="image/jpeg" manifest:full-path="Pictures/d626c53e086fe96203c4f008a2f5a309.jpeg"/>
  <manifest:file-entry manifest:media-type="image/jpeg" manifest:full-path="Pictures/edc85e6354f685851b8f82349d0d65ce.jpeg"/>
  <manifest:file-entry manifest:media-type="image/jpeg" manifest:full-path="Pictures/e917ed79b6efb4ab32c4cdcb51bec6de.jpeg"/>
  <manifest:file-entry manifest:media-type="image/jpeg" manifest:full-path="Pictures/f30dffee2bfdd272ae7551233cc9ac38.jpeg"/>
  <manifest:file-entry manifest:media-type="image/jpeg" manifest:full-path="Pictures/39805f6afd05e789031d3a6dc66acecb.jpeg"/>
  <manifest:file-entry manifest:media-type="image/png" manifest:full-path="Pictures/3c42964113ab79bde280bb6f2e378dc5.png"/>
  <manifest:file-entry manifest:media-type="image/jpeg" manifest:full-path="Pictures/74b51ddae57c10a15d8ca3c203d5abb3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stations:paxstation"/><text:bookmark-start text:name="__RefHeading___eaf_pub_paxstation_201604-002_plaqtech_1"/><text:bookmark-start text:name="eaf_pub_paxstation_201604-002_plaqtech"/>EAF_PUB_PaxStation_201604-002_PlaqTech<text:bookmark-end text:name="__RefHeading___eaf_pub_paxstation_201604-002_plaqtech_1"/><text:bookmark-end text:name="eaf_pub_paxstation_201604-002_plaqtech"/></text:h>
      <text:p text:style-name="Text_20_body"><text:span text:style-name="sub"><text:a xlink:type="simple" xlink:href="https://edgeairport.alwaysdata.net/wiki/lib/exe/fetch.php?media=materiel:stations:eaf_pub_paxstation_201604-002_plaqtech.odt" text:style-name="Internet_20_link" text:visited-style-name="Visited_20_Internet_20_Link">Version originale</text:a></text:span></text:p>
      <text:h text:style-name="Heading_20_1" text:outline-level="1"><text:bookmark-start text:name="__RefHeading___eaf-_paxstation_2"/><text:bookmark-start text:name="eaf-_paxstation"/>EAF- PaxStation<text:bookmark-end text:name="__RefHeading___eaf-_paxstation_2"/><text:bookmark-end text:name="eaf-_paxstation"/></text:h>
      <text:p text:style-name="Text_20_body"><draw:frame draw:style-name="media" draw:name="0" text:anchor-type="as-char" draw:z-index="0" svg:width="12.197291666667cm" svg:height="8.7577083333333cm"><draw:image xlink:href="Pictures/4e38f6f09336fb7ea8b1fd038aff552a.jpe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column table:style-name="odt_auto_style_table_column_1_5"/>
        <table:table-row>
          <table:table-cell office:value-type="string" table:style-name="tablecell">
            <text:p text:style-name="tablealignleft"> <text:span text:style-name="Strong_20_Emphasis">Intel Atom</text:span><text:line-break/><text:span text:style-name="Strong_20_Emphasis">Dual Core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4 Go DDR3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2 GPIO avec TTL ou courant fort</text:span>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canner </text:span><text:line-break/><text:span text:style-name="Strong_20_Emphasis">1D / 2D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Tactile résistif</text:span>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Ethernet Gigabit</text:span></text:p>
          </table:table-cell>
        </table:table-row>
      </table:table>
      <text:p text:style-name="Text_20_body"><draw:frame draw:style-name="media" draw:name="1" text:anchor-type="as-char" draw:z-index="1" svg:width="12.117916666667cm" svg:height="12.117916666667cm"><draw:image xlink:href="Pictures/4a8f23cb5b972ba74856a7d3a4dcff8a.jpeg" xlink:type="simple" xlink:show="embed" xlink:actuate="onLoad"/></draw:frame></text:p>
      <text:h text:style-name="Heading_20_3" text:outline-level="3"><text:bookmark-start text:name="__RefHeading___NoTitle_3"/><text:bookmark-start text:name="section"/><text:bookmark-end text:name="__RefHeading___NoTitle_3"/><text:bookmark-end text:name="section"/></text:h>
      <text:p text:style-name="Text_20_body"><draw:frame draw:style-name="media" draw:name="2" text:anchor-type="as-char" draw:z-index="2" svg:width="11.90625cm" svg:height="2.8045833333333cm"><draw:image xlink:href="Pictures/6aa27bb9923e1e75ca1df8cca809b86d.jpeg" xlink:type="simple" xlink:show="embed" xlink:actuate="onLoad"/></draw:frame></text:p>
      <text:p text:style-name="Text_20_body"><text:span text:style-name="Emphasis">Connectique variable selon configuration</text:span></text:p>
      <text:list text:style-name="Numbering_20_1" text:continue-numbering="false">
        <text:list-item>
          <text:p text:style-name="FirstListParagraph_Numbering_20_1_Content"> <draw:frame draw:style-name="media" draw:name="3" text:anchor-type="as-char" draw:z-index="3" svg:width="11.879791666667cm" svg:height="8.89cm"><draw:image xlink:href="Pictures/d626c53e086fe96203c4f008a2f5a309.jpeg" xlink:type="simple" xlink:show="embed" xlink:actuate="onLoad"/></draw:frame>Conception Fanless :</text:p>
        </text:list-item>
        <text:list-item>
          <text:p text:style-name="Numbering_20_1_Content"> conçu et développé pour une meilleure durée de vie, </text:p>
        </text:list-item>
        <text:list-item>
          <text:p text:style-name="Numbering_20_1_Content"> dissipation thermique intégralement passive : Niveau sonore 0 dB.</text:p>
        </text:list-item>
        <text:list-item>
          <text:p text:style-name="Numbering_20_1_Content"> Caractéristiques sur mesure :</text:p>
        </text:list-item>
        <text:list-item>
          <text:p text:style-name="LastListParagraph_Numbering_20_1_Content"> écran tactile résistif pour une plus grande compatibilité : gants, stylets, Scanner 1D / 2D et alimentation sécurisée</text:p>
        </text:list-item>
      </text:list>
      <text:list text:style-name="Numbering_20_1" text:continue-numbering="false">
        <text:list-item>
          <text:p text:style-name="FirstListParagraph_Numbering_20_1_Content"> processeur Intel Dual Core Quad Thread, </text:p>
        </text:list-item>
        <text:list-item>
          <text:p text:style-name="Numbering_20_1_Content"> support de stockage ultra rapide pour des applications réactives,</text:p>
        </text:list-item>
        <text:list-item>
          <text:p text:style-name="Numbering_20_1_Content"> <draw:frame draw:style-name="media" draw:name="4" text:anchor-type="as-char" draw:z-index="4" svg:width="11.90625cm" svg:height="8.5195833333333cm"><draw:image xlink:href="Pictures/edc85e6354f685851b8f82349d0d65ce.jpeg" xlink:type="simple" xlink:show="embed" xlink:actuate="onLoad"/></draw:frame>scanner 1D/2D professionnel : fonctionne avec de angles de lecture variables et des conditions lumineuses difficiles,</text:p>
        </text:list-item>
        <text:list-item>
          <text:p text:style-name="Numbering_20_1_Content"> options Haute Luminosité et Hyper Dimming. </text:p>
        </text:list-item>
        <text:list-item>
          <text:p text:style-name="Numbering_20_1_Content"> Connectivité professionnelle évolutive :</text:p>
        </text:list-item>
        <text:list-item>
          <text:p text:style-name="Numbering_20_1_Content"> ports réseau Gigabit et option Wi-Fi pour une connectivité optimale,</text:p>
        </text:list-item>
        <text:list-item>
          <text:p text:style-name="LastListParagraph_Numbering_20_1_Content"> Ports GPIO sécurisés</text:p>
        </text:list-item>
      </text:list>
      <text:p text:style-name="Text_20_body">3 ports série pour périphériques et capteurs industriels,</text:p>
      <text:list text:style-name="Numbering_20_1" text:continue-numbering="false">
        <text:list-item>
          <text:p text:style-name="FirstListParagraph_Numbering_20_1_Content"> 2 à 4 ports GPIO sécurisés (TTL ou courant fort) pour actionner verrous et autres mécanismes,</text:p>
        </text:list-item>
        <text:list-item>
          <text:p text:style-name="Numbering_20_1_Content"> <draw:frame draw:style-name="media" draw:name="5" text:anchor-type="as-char" draw:z-index="5" svg:width="6.50875cm" svg:height="5.6091666666667cm"><draw:image xlink:href="Pictures/e917ed79b6efb4ab32c4cdcb51bec6de.jpeg" xlink:type="simple" xlink:show="embed" xlink:actuate="onLoad"/></draw:frame>en option : lecteur RFID.</text:p>
        </text:list-item>
        <text:list-item>
          <text:p text:style-name="Numbering_20_1_Content"> Conception matérielle et électronique fiable :</text:p>
        </text:list-item>
        <text:list-item>
          <text:p text:style-name="Numbering_20_1_Content"> spectre de température élargie et extensible en option,</text:p>
        </text:list-item>
        <text:list-item>
          <text:p text:style-name="Numbering_20_1_Content"> surveillance opérationnelle : reset système programmable, </text:p>
        </text:list-item>
        <text:list-item>
          <text:p text:style-name="Numbering_20_1_Content"> composants durables de qualité industrielle, </text:p>
        </text:list-item>
        <text:list-item>
          <text:p text:style-name="LastListParagraph_Numbering_20_1_Content"> Module RFID</text:p>
        </text:list-item>
      </text:list>
      <text:p text:style-name="Text_20_body">bloc d’alimentation externe avec connecteur sécuris.</text:p>
      <text:list text:style-name="Numbering_20_1" text:continue-numbering="false">
        <text:list-item>
          <text:p text:style-name="FirstListParagraph_Numbering_20_1_Content"> Intégration facilitée :</text:p>
        </text:list-item>
        <text:list-item>
          <text:p text:style-name="Numbering_20_1_Content"> fixation avec empreinte VESA (pied ou support mural), </text:p>
        </text:list-item>
        <text:list-item>
          <text:p text:style-name="LastListParagraph_Numbering_20_1_Content"> existe en open frame et ou avec lecteur déporté.</text:p>
        </text:list-item>
      </text:list>
      <text:p text:style-name="Text_20_body">| <text:span text:style-name="Strong_20_Emphasis">Edge-PaxStation</text:span>| <text:span text:style-name="Strong_20_Emphasis">Caractéristiques </text:span><text:span text:style-name="Strong_20_Emphasis"> </text:span><text:span text:style-name="Strong_20_Emphasis">générales</text:span>|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 <text:span text:style-name="Strong_20_Emphasis">Processeurs</text:span></text:p>
          </table:table-cell>
          <table:table-cell office:value-type="string" table:style-name="tablecell">
            <text:p text:style-name="tablealignleft">Intel Atom N2800 Dual Core @ 1,86 (Cache : 1 Mo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émoire</text:span></text:p>
          </table:table-cell>
          <table:table-cell office:value-type="string" table:style-name="tablecell">
            <text:p text:style-name="tablealignleft">4 Go DDR3L-1333 MHz CL9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hipset intégré</text:span></text:p>
          </table:table-cell>
          <table:table-cell office:value-type="string" table:style-name="tablecell">
            <text:p text:style-name="tablealignleft">Intel HD Graphics de 640 MHz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ockage</text:span></text:p>
          </table:table-cell>
          <table:table-cell office:value-type="string" table:style-name="tablecell">
            <text:p text:style-name="tablealignleft">1 unité : SSD industrielle 60 Go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éseau</text:span></text:p>
          </table:table-cell>
          <table:table-cell office:value-type="string" table:style-name="tablecell">
            <text:p text:style-name="tablealignleft">1 ports réseau RJ45 Gigabit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/S Externes</text:span></text:p>
          </table:table-cell>
          <table:table-cell office:value-type="string" table:style-name="tablecell">
            <text:p text:style-name="tablealignleft"> 3 ports RS232 (dont un RS232/422/485), 3 ports USB 2.0, 2 à 4 ports GPIO (possibilité de courant fort), 1 port audio, 1 sortie HDMI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atchdog</text:span></text:p>
          </table:table-cell>
          <table:table-cell office:value-type="string" table:style-name="tablecell">
            <text:p text:style-name="tablealignleft"> Programmable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limentation</text:span></text:p>
          </table:table-cell>
          <table:table-cell office:value-type="string" table:style-name="tablecell">
            <text:p text:style-name="tablealignleft">12 VDC avec bloc alimentation 220 V qualité industrielle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sommation</text:span></text:p>
          </table:table-cell>
          <table:table-cell office:value-type="string" table:style-name="tablecell">
            <text:p text:style-name="tablealignleft"> 24 W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imensions</text:span></text:p>
          </table:table-cell>
          <table:table-cell office:value-type="string" table:style-name="tablecell">
            <text:p text:style-name="tablealignleft">300 x 232 x 60 mm (lxhp)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empératures</text:span></text:p>
          </table:table-cell>
          <table:table-cell office:value-type="string" table:style-name="tablecell">
            <text:p text:style-name="tablealignleft"> 0°c ~ 50°c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ystème d’exploitation</text:span></text:p>
          </table:table-cell>
          <table:table-cell office:value-type="string" table:style-name="tablecell">
            <text:p text:style-name="tablealignleft">Windows 7 Pro 32 bits<text:line-break/>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 <text:span text:style-name="Strong_20_Emphasis">Edge-PaxStation</text:span></text:p>
          </table:table-cell>
          <table:table-cell office:value-type="string" table:style-name="tablecell">
            <text:p text:style-name="tablealignleft"> <text:span text:style-name="Strong_20_Emphasis">Affichage</text:span>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iagonale - ratio</text:span></text:p>
          </table:table-cell>
          <table:table-cell office:value-type="string" table:style-name="tablecell">
            <text:p text:style-name="tablealignleft">12,1’ - 4/3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ésolution</text:span></text:p>
          </table:table-cell>
          <table:table-cell office:value-type="string" table:style-name="tablecell">
            <text:p text:style-name="tablealignleft"> 1024 x 768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uminosité</text:span></text:p>
          </table:table-cell>
          <table:table-cell office:value-type="string" table:style-name="tablecell">
            <text:p text:style-name="tablealignleft"> 500 cd/m²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ngles de vue</text:span></text:p>
          </table:table-cell>
          <table:table-cell office:value-type="string" table:style-name="tablecell">
            <text:p text:style-name="tablealignleft"> H : 160°<text:line-break/>V : 160°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traste</text:span></text:p>
          </table:table-cell>
          <table:table-cell office:value-type="string" table:style-name="tablecell">
            <text:p text:style-name="tablealignleft"> 700:1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ESA</text:span></text:p>
          </table:table-cell>
          <table:table-cell office:value-type="string" table:style-name="tablecell">
            <text:p text:style-name="tablealignleft"> 75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yper Dimming</text:span></text:p>
          </table:table-cell>
          <table:table-cell office:value-type="string" table:style-name="tablecell">
            <text:p text:style-name="tablealignleft">Disponible en option, commande OSD ou variateur mécanique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 <text:span text:style-name="Strong_20_Emphasis">Edge-Paxstation</text:span></text:p>
          </table:table-cell>
          <table:table-cell office:value-type="string" table:style-name="tablecell">
            <text:p text:style-name="tablealignleft"> <text:span text:style-name="Strong_20_Emphasis">Scanner</text:span>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Type</text:span>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hamps de vision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Angles de lecture</text:span></text:p>
          </table:table-cell>
          <table:table-cell office:value-type="string" table:style-name="tablecell"/>
        </table:table-row>
      </table:table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1D / 2D</text:p>
          </table:table-cell>
        </table:table-row>
        <table:table-row>
          <table:table-cell office:value-type="string" table:style-name="tablecell">
            <text:p text:style-name="tablealignleft"> 34° V x 46° H</text:p>
          </table:table-cell>
          <table:table-cell office:value-type="string" table:style-name="tablecell"/>
        </table:table-row>
      </table:table>
      <text:p text:style-name="Text_20_body"> 360°, ±65°, ±60°|</text:p>
      <text:h text:style-name="Heading_20_2" text:outline-level="2"><text:bookmark-start text:name="__RefHeading___paxstation_image_6.jpeg_schema_technique_4"/><text:bookmark-start text:name="paxstation_image_6.jpeg_schema_technique"/>{{paxstation_Image_6.jpeg}}Schéma technique<text:bookmark-end text:name="__RefHeading___paxstation_image_6.jpeg_schema_technique_4"/><text:bookmark-end text:name="paxstation_image_6.jpeg_schema_technique"/></text:h>
      <text:p text:style-name="Text_20_body"><draw:frame draw:style-name="media" draw:name="6" text:anchor-type="as-char" draw:z-index="6" svg:width="19.102916666667cm" style:rel-width="100%" svg:height="12.408958333333cm" style:rel-height="scale"><draw:image xlink:href="Pictures/f30dffee2bfdd272ae7551233cc9ac38.jpeg" xlink:type="simple" xlink:show="embed" xlink:actuate="onLoad"/></draw:frame></text:p>
      <text:p text:style-name="Text_20_body"><draw:frame draw:style-name="media" draw:name="7" text:anchor-type="as-char" draw:z-index="7" svg:width="21.510625cm" style:rel-width="100%" svg:height="10.821458333333cm" style:rel-height="scale"><draw:image xlink:href="Pictures/39805f6afd05e789031d3a6dc66acecb.jpeg" xlink:type="simple" xlink:show="embed" xlink:actuate="onLoad"/></draw:frame></text:p>
      <text:p text:style-name="Text_20_body"><draw:frame draw:style-name="media" draw:name="8" text:anchor-type="as-char" draw:z-index="8" svg:width="21.166666666667cm" style:rel-width="100%" svg:height="10.662708333333cm" style:rel-height="scale"><draw:image xlink:href="Pictures/3c42964113ab79bde280bb6f2e378dc5.png" xlink:type="simple" xlink:show="embed" xlink:actuate="onLoad"/></draw:frame><draw:frame draw:style-name="media" draw:name="9" text:anchor-type="as-char" draw:z-index="9" svg:width="26.19375cm" style:rel-width="100%" svg:height="13.229166666667cm" style:rel-height="scale"><draw:image xlink:href="Pictures/74b51ddae57c10a15d8ca3c203d5abb3.jpeg" xlink:type="simple" xlink:show="embed" xlink:actuate="onLoad"/></draw:frame></text:p>
      <text:h text:style-name="Heading_20_1" text:outline-level="1"><text:bookmark-start text:name="__RefHeading___paxstation_image_11.png_5"/><text:bookmark-start text:name="paxstation_image_11.png"/>{{paxstation_Image_11.png}}<text:bookmark-end text:name="__RefHeading___paxstation_image_11.png_5"/><text:bookmark-end text:name="paxstation_image_11.p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stations:paxstation</dc:title>
  </office:meta>
</office:document-meta>
</file>