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edgeairport.alwaysdata.net/wiki/lib/exe/fetch.php?media=manuel:utilisation:fids:eaf_man_fids_201604-affichressourceecran.odt" text:style-name="Internet_20_link" text:visited-style-name="Visited_20_Internet_20_Link">Afficher les ressources sur un écran</text:a></text:p>
      <text:p text:style-name="Text_20_body"><text:a xlink:type="simple" xlink:href="https://edgeairport.alwaysdata.net/wiki/doku.php?id=manuel:utilisation:fids:fidshandler" text:style-name="Internet_20_link" text:visited-style-name="Visited_20_Internet_20_Link">FIDS Handl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utilisation:fids</dc:title>
  </office:meta>
</office:document-meta>
</file>