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9f33942e2b370647e6af4068fba0f44.png"/>
  <manifest:file-entry manifest:media-type="image/png" manifest:full-path="Pictures/e264ee291a202a9553821a5a332f8a3a.png"/>
  <manifest:file-entry manifest:media-type="image/png" manifest:full-path="Pictures/a48d3cc51a35888def16c787129ecc79.png"/>
  <manifest:file-entry manifest:media-type="image/png" manifest:full-path="Pictures/8052788f2177546d7eeac98f74246949.png"/>
  <manifest:file-entry manifest:media-type="image/png" manifest:full-path="Pictures/05b7ecabc4113124dfa6c31d7f3ccd1c.png"/>
  <manifest:file-entry manifest:media-type="image/png" manifest:full-path="Pictures/03791216d7e97b91a85ef2d7775426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el:utilisation:fids:ressourcevol"/><text:bookmark-start text:name="__RefHeading___eaf_man_fids_201604-ressource_vol_1"/><text:bookmark-start text:name="eaf_man_fids_201604-ressource_vol"/>EAF_MAN_FIDS_201604-Ressource_Vol<text:bookmark-end text:name="__RefHeading___eaf_man_fids_201604-ressource_vol_1"/><text:bookmark-end text:name="eaf_man_fids_201604-ressource_vol"/></text:h>
      <text:p text:style-name="Text_20_body"><text:span text:style-name="sub"><text:a xlink:type="simple" xlink:href="https://edgeairport.alwaysdata.net/wiki/lib/exe/fetch.php?media=manuel:utilisation:fids:eaf_man_fids_201604-ressource_vol.odt" text:style-name="Internet_20_link" text:visited-style-name="Visited_20_Internet_20_Link">Version originale</text:a></text:span></text:p>
      <text:p text:style-name="Text_20_body">FIDS</text:p>
      <text:p text:style-name="Text_20_body">Manuel d’utilisation</text:p>
      <text:p text:style-name="Text_20_body">Attribuer une ressource à un vol</text:p>
      <text:p text:style-name="Text_20_body">Table des matières</text:p>
      <text:h text:style-name="Heading_20_1" text:outline-level="1"><text:bookmark-start text:name="__RefHeading___attribuer_une_ressource_2"/><text:bookmark-start text:name="attribuer_une_ressource"/>Attribuer une ressource<text:bookmark-end text:name="__RefHeading___attribuer_une_ressource_2"/><text:bookmark-end text:name="attribuer_une_ressource"/></text:h>
      <text:p text:style-name="Text_20_body">La première étape consiste à attribuer les ressources (banque d'enregistrement, porte d'embarquement, tapis bagage…) à un vol.</text:p>
      <text:list text:style-name="Numbering_20_1" text:continue-numbering="false">
        <text:list-item>
          <text:p text:style-name="FirstListParagraph_Numbering_20_1_Content"> Se connecter à FIDS Handler.</text:p>
        </text:list-item>
        <text:list-item>
          <text:p text:style-name="LastListParagraph_Numbering_20_1_Content"> Cliquer dans l’onglet Flight List.</text:p>
        </text:list-item>
      </text:list>
      <text:p text:style-name="Text_20_body"><draw:frame draw:style-name="media" draw:name="0" text:anchor-type="as-char" draw:z-index="0" svg:width="33.866666666667cm" style:rel-width="100%" svg:height="19.05cm" style:rel-height="scale"><draw:image xlink:href="Pictures/f9f33942e2b370647e6af4068fba0f44.png" xlink:type="simple" xlink:show="embed" xlink:actuate="onLoad"/></draw:frame></text:p>
      <text:list text:style-name="Numbering_20_1" text:continue-numbering="false">
        <text:list-item>
          <text:p text:style-name="FirstListParagraph_Numbering_20_1_Content"> Sélectionner un vol dans le tableau.</text:p>
        </text:list-item>
        <text:list-item>
          <text:p text:style-name="Numbering_20_1_Content">  Faire un clic-droit.</text:p>
        </text:list-item>
        <text:list-item>
          <text:p text:style-name="LastListParagraph_Numbering_20_1_Content"> Cliquer sur <text:span text:style-name="Strong_20_Emphasis"> </text:span>Affecter une ressource dans le sous-menu.</text:p>
        </text:list-item>
      </text:list>
      <text:p text:style-name="Text_20_body"><draw:frame draw:style-name="media" draw:name="1" text:anchor-type="as-char" draw:z-index="1" svg:width="33.866666666667cm" style:rel-width="100%" svg:height="19.05cm" style:rel-height="scale"><draw:image xlink:href="Pictures/e264ee291a202a9553821a5a332f8a3a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 <draw:frame draw:style-name="media" draw:name="2" text:anchor-type="as-char" draw:z-index="2" svg:width="7.381875cm" svg:height="11.1125cm"><draw:image xlink:href="Pictures/a48d3cc51a35888def16c787129ecc79.png" xlink:type="simple" xlink:show="embed" xlink:actuate="onLoad"/></draw:frame>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7.381875cm" svg:height="11.1125cm"><draw:image xlink:href="Pictures/8052788f2177546d7eeac98f74246949.png" xlink:type="simple" xlink:show="embed" xlink:actuate="onLoad"/></draw:frame></text:p>
          </table:table-cell>
        </table:table-row>
        <table:table-row>
          <table:table-cell office:value-type="string" table:style-name="tablecell">
            <text:p text:style-name="tablealignleft">Ressources à l’arrivée</text:p>
          </table:table-cell>
          <table:table-cell office:value-type="string" table:style-name="tablecell">
            <text:p text:style-name="tablealignleft">Ressources au départ</text:p>
          </table:table-cell>
        </table:table-row>
      </table:table>
      <text:list text:style-name="Numbering_20_1" text:continue-numbering="false">
        <text:list-item>
          <text:p text:style-name="FirstListParagraph_Numbering_20_1_Content"> La fenêtre Affectation des ressources s'ouvre et propose de renseigner des champs en fonction du sens de la rotation :</text:p>
        </text:list-item>
        <text:list-item>
          <text:p text:style-name="LastListParagraph_Numbering_20_1_Content"> Cliquer sur le bouton Enregistrer ou sur la touche F8 du clavier pour enregistrer.</text:p>
        </text:list-item>
      </text:list>
      <text:h text:style-name="Heading_20_1" text:outline-level="1"><text:bookmark-start text:name="__RefHeading___afficher_les_attributions_sur_un_ecran_de_teleaffichage_3"/><text:bookmark-start text:name="afficher_les_attributions_sur_un_ecran_de_teleaffichage"/>Afficher les attributions sur un écran de téléaffichage<text:bookmark-end text:name="__RefHeading___afficher_les_attributions_sur_un_ecran_de_teleaffichage_3"/><text:bookmark-end text:name="afficher_les_attributions_sur_un_ecran_de_teleaffichage"/></text:h>
      <text:list text:style-name="Numbering_20_1" text:continue-numbering="false">
        <text:list-item>
          <text:p text:style-name="FirstListParagraph_Numbering_20_1_Content"> Cliquer dans l’onglet Display  List.</text:p>
        </text:list-item>
        <text:list-item>
          <text:p text:style-name="Numbering_20_1_Content"> <draw:frame draw:style-name="media" draw:name="4" text:anchor-type="as-char" draw:z-index="4" svg:width="33.866666666667cm" style:rel-width="100%" svg:height="19.05cm" style:rel-height="scale"><draw:image xlink:href="Pictures/05b7ecabc4113124dfa6c31d7f3ccd1c.png" xlink:type="simple" xlink:show="embed" xlink:actuate="onLoad"/></draw:frame>Sélectionner l'écran qui affichera les ressources.</text:p>
        </text:list-item>
        <text:list-item>
          <text:p text:style-name="Numbering_20_1_Content">  Sélectionner le modèle adéquat :</text:p>
        </text:list-item>
        <text:list-item>
          <text:p text:style-name="Numbering_20_1_Content"> ppt_dep_rss_checkin : affiche les <text:span text:style-name="underline">banques d'enregistrement</text:span> affectées aux vols au départ.</text:p>
        </text:list-item>
        <text:list-item>
          <text:p text:style-name="LastListParagraph_Numbering_20_1_Content"> ppt_dep_rss_boarding : affiche les <text:span text:style-name="underline">portes d'embarquement</text:span> affectées aux vols au départ.</text:p>
        </text:list-item>
      </text:list>
      <text:p text:style-name="Text_20_body"><draw:frame draw:style-name="media" draw:name="5" text:anchor-type="as-char" draw:z-index="5" svg:width="30.63875cm" style:rel-width="100%" svg:height="15.795625cm" style:rel-height="scale"><draw:image xlink:href="Pictures/03791216d7e97b91a85ef2d777542699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Cliquer sur le bouton OK ou sur la touche F8 du clavier pour enregistrer.</text:p>
        </text:list-item>
      </text:list>
      <text:h text:style-name="Heading_20_1" text:outline-level="1"><text:bookmark-start text:name="__RefHeading___approbation_4"/><text:bookmark-start text:name="approbation"/>Approbation<text:bookmark-end text:name="__RefHeading___approbation_4"/><text:bookmark-end text:name="approbation"/></text:h>
      <table:table table:style-name="Table">
        <table:table-column table:style-name="odt_auto_style_table_column_2_1"/>
        <table:table-column table:style-name="odt_auto_style_table_column_2_2"/>
        <table:table-column table:style-name="odt_auto_style_table_column_2_3"/>
        <table:table-column table:style-name="odt_auto_style_table_column_2_4"/>
        <table:table-row>
          <table:table-cell office:value-type="string" table:style-name="tablecell">
            <text:p text:style-name="tablealignleft"><text:span text:style-name="Strong_20_Emphasis">Fonction</text:span></text:p>
          </table:table-cell>
          <table:table-cell office:value-type="string" table:style-name="tablecell">
            <text:p text:style-name="tablealignleft"><text:span text:style-name="Strong_20_Emphasis">Rédacteur</text:span></text:p>
          </table:table-cell>
          <table:table-cell office:value-type="string" table:style-name="tablecell">
            <text:p text:style-name="tablealignleft"><text:span text:style-name="Strong_20_Emphasis">Vérificateur</text:span></text:p>
          </table:table-cell>
          <table:table-cell office:value-type="string" table:style-name="tablecell">
            <text:p text:style-name="tablealignleft"><text:span text:style-name="Strong_20_Emphasis">Validateur</text:span></text:p>
          </table:table-cell>
        </table:table-row>
        <table:table-row>
          <table:table-cell office:value-type="string" table:style-name="tablecell">
            <text:p text:style-name="tablealignleft">Prénom - Nom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ignatur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utilisation:fids:ressourcevol</dc:title>
  </office:meta>
</office:document-meta>
</file>