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11d6bc40e18c69933d6141d6243daf.png"/>
  <manifest:file-entry manifest:media-type="image/png" manifest:full-path="Pictures/49a508f27dc7a789032d3f2709cabd5b.png"/>
  <manifest:file-entry manifest:media-type="image/png" manifest:full-path="Pictures/f9fd3fa4eabaed268abe3a34d2728335.png"/>
  <manifest:file-entry manifest:media-type="image/png" manifest:full-path="Pictures/37423de055312e0baf55aaccb0573b14.png"/>
  <manifest:file-entry manifest:media-type="image/png" manifest:full-path="Pictures/d15c2dfb689e32131a9ac1fa32d15b2b.png"/>
  <manifest:file-entry manifest:media-type="image/png" manifest:full-path="Pictures/e6df62ab80c7dd71608b56b8bb9147da.png"/>
  <manifest:file-entry manifest:media-type="image/png" manifest:full-path="Pictures/f5183f8e0d946510f3b1b6e6829aad9d.png"/>
  <manifest:file-entry manifest:media-type="image/png" manifest:full-path="Pictures/5643a67400e313cc6109fabaf3a9e5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el:installation:supervision"/><text:bookmark-start text:name="__RefHeading___eaf_man_supervision_201606-001_installationfr_1"/><text:bookmark-start text:name="eaf_man_supervision_201606-001_installationfr"/>EAF_MAN_Supervision_201606-001_InstallationFR<text:bookmark-end text:name="__RefHeading___eaf_man_supervision_201606-001_installationfr_1"/><text:bookmark-end text:name="eaf_man_supervision_201606-001_installationfr"/></text:h>
      <text:p text:style-name="Text_20_body"><text:span text:style-name="sub"><text:a xlink:type="simple" xlink:href="https://edgeairport.alwaysdata.net/wiki/lib/exe/fetch.php?media=manuel:installation:eaf_man_supervision_201606-001_installationfr.odt" text:style-name="Internet_20_link" text:visited-style-name="Visited_20_Internet_20_Link">Version originale</text:a></text:span></text:p>
      <text:p text:style-name="Text_20_body">SUPERVISION</text:p>
      <text:p text:style-name="Text_20_body"><text:span text:style-name="Strong_20_Emphasis">Guide d’installation de la supervision</text:span></text:p>
      <text:list text:style-name="Numbering_20_1" text:continue-numbering="false">
        <text:list-item>
          <text:p text:style-name="FirstListParagraph_Numbering_20_1_Content"> <text:span text:style-name="Strong_20_Emphasis">Pré-requis</text:span><text:line-break/></text:p>
          <text:list text:style-name="Numbering_20_1">
            <text:list-item>
              <text:p text:style-name="Numbering_20_1_Content"> Fids Display installé sur l’ensemble des écrans </text:p>
            </text:list-item>
            <text:list-item>
              <text:p text:style-name="Numbering_20_1_Content"> Configuration réseau</text:p>
              <text:list text:style-name="Numbering_20_1">
                <text:list-item>
                  <text:p text:style-name="LastListParagraph_Numbering_20_1_Content"> Ports à ouvrir 5900</text:p>
                </text:list-item>
              </text:list>
            </text:list-item>
          </text:list>
        </text:list-item>
      </text:list>
      <text:p text:style-name="Text_20_body"><text:span text:style-name="Emphasis">© 2011-2012 by Edge-airport &amp; Services.</text:span></text:p>
      <text:p text:style-name="Text_20_body"><text:span text:style-name="Emphasis"><text:line-break/>All rights reserved. No part of this document may be reproduced or transmitted in any form or by any</text:span><text:span text:style-name="Emphasis"> means</text:span><text:span text:style-name="Emphasis">, electronic,</text:span><text:span text:style-name="Emphasis"> mechanical</text:span><text:span text:style-name="Emphasis">, photocopying, recording, or otherwise, without prior written permission of </text:span><text:span text:style-name="Emphasis">Edge-airport &amp; Services SAS</text:span><text:span text:style-name="Emphasis">.</text:span></text:p>
      <text:p text:style-name="Text_20_body">Sommaire</text:p>
      <text:h text:style-name="Heading_20_1" text:outline-level="1"><text:bookmark-start text:name="__RefHeading___i_-_but_2"/><text:bookmark-start text:name="i_-_but"/>I - BUT<text:bookmark-end text:name="__RefHeading___i_-_but_2"/><text:bookmark-end text:name="i_-_but"/></text:h>
      <text:p text:style-name="Text_20_body">FIDS Supervision est un système permettant d’afficher une mosaïque en temps réel des écrans de téléaffichage.</text:p>
      <text:p text:style-name="Text_20_body">Cette mosaïque, entièrement paramétrable, facilite la visualisation des  informations diffusées sur les écrans, de manière globale ou par zones. Cette supervision permet également de prendre la main à distance sur chacun de ces écrans si une action manuelle est nécessaire.</text:p>
      <text:p text:style-name="Text_20_body">Elle existe sous 2 versions :</text:p>
      <text:list text:style-name="Numbering_20_1" text:continue-numbering="false">
        <text:list-item>
          <text:p text:style-name="FirstListParagraph_Numbering_20_1_Content"> Une pour la supervision des postes CUPP-T appelée Edge-Supervision</text:p>
        </text:list-item>
        <text:list-item>
          <text:p text:style-name="LastListParagraph_Numbering_20_1_Content"> Une pour la supervision des écrans de télé-affichage</text:p>
        </text:list-item>
      </text:list>
      <text:p text:style-name="Text_20_body">Le but de cette procédure est d’installer le système sur <text:span text:style-name="Strong_20_Emphasis">un poste maître</text:span> qui va <text:span text:style-name="Strong_20_Emphasis">superviser un ensemble d’écrans</text:span>.</text:p>
      <text:p text:style-name="Text_20_body"><text:span text:style-name="Strong_20_Emphasis">Note :</text:span></text:p>
      <text:p text:style-name="Text_20_body"><text:span text:style-name="Emphasis">Les clients sont automatiquement déployés sur les écrans lors de l’installation du FIDS Display.</text:span></text:p>
      <text:h text:style-name="Heading_20_2" text:outline-level="2"><text:bookmark-start text:name="__RefHeading___version_actuelle_3"/><text:bookmark-start text:name="version_actuelle"/>Version actuelle<text:bookmark-end text:name="__RefHeading___version_actuelle_3"/><text:bookmark-end text:name="version_actuelle"/></text:h>
      <text:p text:style-name="Text_20_body">FIDS Supervision 1.13.20111025</text:p>
      <text:h text:style-name="Heading_20_1" text:outline-level="1"><text:bookmark-start text:name="__RefHeading___ii_-_installation_du_poste_maitre_master_fids_4"/><text:bookmark-start text:name="ii_-_installation_du_poste_maitre_master_fids"/>II - Installation du poste maître (//Master FIDS//)<text:bookmark-end text:name="__RefHeading___ii_-_installation_du_poste_maitre_master_fids_4"/><text:bookmark-end text:name="ii_-_installation_du_poste_maitre_master_fids"/></text:h>
      <text:p text:style-name="Text_20_body">Le programme d’installation se situe dans le répertoire serveur \airport\install\AM_FIDS_Supervision_Master.exe</text:p>
      <text:p text:style-name="Text_20_body"><text:span text:style-name="Emphasis">Version du 16/05/2012</text:span></text:p>
      <text:p text:style-name="Text_20_body"> 1 - Lancez le programme d’installation</text:p>
      <text:p text:style-name="Text_20_body"><text:a xlink:type="simple" xlink:href="https://edgeairport.alwaysdata.net/wiki/lib/exe/fetch.php?media=manuel:installation:supervision_image_0.wmf" text:style-name="Internet_20_link" text:visited-style-name="Visited_20_Internet_20_Link">supervision_image_0.wmf</text:a></text:p>
      <text:p text:style-name="Text_20_body">2 - Indiquez le répertoire d’installation souhaité, il est préconisé de la laisser le répertoire par défaut</text:p>
      <text:p text:style-name="Text_20_body"><text:span text:style-name="Emphasis"><draw:frame draw:style-name="media" draw:name="0" text:anchor-type="as-char" draw:z-index="0" svg:width="13.864166666667cm" svg:height="10.265833333333cm"><draw:image xlink:href="Pictures/3111d6bc40e18c69933d6141d6243daf.png" xlink:type="simple" xlink:show="embed" xlink:actuate="onLoad"/></draw:frame></text:span></text:p>
      <text:p text:style-name="Text_20_body"><text:span text:style-name="Emphasis"> </text:span><text:span text:style-name="Emphasis"><text:span text:style-name="Strong_20_Emphasis">C:\airport</text:span></text:span><text:span text:style-name="Emphasis"><text:span text:style-name="Strong_20_Emphasis"> </text:span></text:span></text:p>
      <text:p text:style-name="Text_20_body">3 – Redémarrez le PC (vivement conseillé mais pas obligatoire)</text:p>
      <text:p text:style-name="Text_20_body"><draw:frame draw:style-name="media" draw:name="1" text:anchor-type="as-char" draw:z-index="1" svg:width="13.864166666667cm" svg:height="10.265833333333cm"><draw:image xlink:href="Pictures/49a508f27dc7a789032d3f2709cabd5b.png" xlink:type="simple" xlink:show="embed" xlink:actuate="onLoad"/></draw:frame></text:p>
      <text:h text:style-name="Heading_20_2" text:outline-level="2"><text:bookmark-start text:name="__RefHeading___NoTitle_5"/><text:bookmark-start text:name="section"/><text:bookmark-end text:name="__RefHeading___NoTitle_5"/><text:bookmark-end text:name="section"/></text:h>
      <text:h text:style-name="Heading_20_2" text:outline-level="2"><text:bookmark-start text:name="__RefHeading___NoTitle_6"/><text:bookmark-start text:name="section1"/><text:bookmark-end text:name="__RefHeading___NoTitle_6"/><text:bookmark-end text:name="section1"/></text:h>
      <text:h text:style-name="Heading_20_1" text:outline-level="1"><text:bookmark-start text:name="__RefHeading___iii_-_recuperation_automatique_des_ecrans_et_des_zones_7"/><text:bookmark-start text:name="iii_-_recuperation_automatique_des_ecrans_et_des_zones"/>III - Récupération automatique des écrans et des zones<text:bookmark-end text:name="__RefHeading___iii_-_recuperation_automatique_des_ecrans_et_des_zones_7"/><text:bookmark-end text:name="iii_-_recuperation_automatique_des_ecrans_et_des_zones"/></text:h>
      <text:p text:style-name="Text_20_body"><text:span text:style-name="Strong_20_Emphasis">Pré requis :</text:span></text:p>
      <text:p text:style-name="Text_20_body">Sur le site client, après avoir déployé le serveur, les écrans et avoir configuré Airport Manager FIDS, il est possible de générer automatiquement la configuration de la supervision issue de la Base de données Airport Manager.</text:p>
      <text:p text:style-name="Text_20_body">Utilisez le programme « <text:span text:style-name="Strong_20_Emphasis">Screen List Generator</text:span> » </text:p>
      <text:p text:style-name="Text_20_body"><draw:frame draw:style-name="media" draw:name="2" text:anchor-type="as-char" draw:z-index="2" svg:width="6.6675cm" svg:height="2.4870833333333cm"><draw:image xlink:href="Pictures/f9fd3fa4eabaed268abe3a34d2728335.png" xlink:type="simple" xlink:show="embed" xlink:actuate="onLoad"/></draw:frame></text:p>
      <text:p text:style-name="Text_20_body">Renseignez les champs demandés avec les informations du site</text:p>
      <text:p text:style-name="Text_20_body"><draw:frame draw:style-name="media" draw:name="3" text:anchor-type="as-char" draw:z-index="3" svg:width="7.9904166666667cm" svg:height="4.6566666666667cm"><draw:image xlink:href="Pictures/37423de055312e0baf55aaccb0573b14.png" xlink:type="simple" xlink:show="embed" xlink:actuate="onLoad"/></draw:frame></text:p>
      <text:p text:style-name="Text_20_body"><draw:frame draw:style-name="media" draw:name="4" text:anchor-type="as-char" draw:z-index="4" svg:width="7.9904166666667cm" svg:height="4.6566666666667cm"><draw:image xlink:href="Pictures/d15c2dfb689e32131a9ac1fa32d15b2b.png" xlink:type="simple" xlink:show="embed" xlink:actuate="onLoad"/></draw:frame></text:p>
      <text:p text:style-name="Text_20_body"><text:span text:style-name="Emphasis"> Exemple : de la base PPT sur le serveur EAS </text:span></text:p>
      <text:p text:style-name="Text_20_body">Cliquez ensuite sur le bouton « GENERATE » <draw:frame draw:style-name="media" draw:name="5" text:anchor-type="as-char" draw:z-index="5" svg:width="2.0902083333333cm" svg:height="0.74083333333333cm"><draw:image xlink:href="Pictures/e6df62ab80c7dd71608b56b8bb9147da.png" xlink:type="simple" xlink:show="embed" xlink:actuate="onLoad"/></draw:frame></text:p>
      <text:p text:style-name="Text_20_body">La fenêtre suivante s’ouvre, confirmez ou non l’ouverture du fichier généré.</text:p>
      <text:p text:style-name="Text_20_body"><draw:frame draw:style-name="media" draw:name="6" text:anchor-type="as-char" draw:z-index="6" svg:width="9.9483333333333cm" svg:height="4.0745833333333cm"><draw:image xlink:href="Pictures/f5183f8e0d946510f3b1b6e6829aad9d.png" xlink:type="simple" xlink:show="embed" xlink:actuate="onLoad"/></draw:frame></text:p>
      <text:p text:style-name="Text_20_body">Vous pouvez maintenant exécuter la supervision.</text:p>
      <text:p text:style-name="Text_20_body"><draw:frame draw:style-name="media" draw:name="7" text:anchor-type="as-char" draw:z-index="7" svg:width="2.6458333333333cm" svg:height="2.4077083333333cm"><draw:image xlink:href="Pictures/5643a67400e313cc6109fabaf3a9e578.png" xlink:type="simple" xlink:show="embed" xlink:actuate="onLoad"/></draw:frame></text:p>
      <text:p text:style-name="Text_20_body">***Fin de procéd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manuel:installation:supervision</dc:title>
  </office:meta>
</office:document-meta>
</file>