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bc4fdafc6b6e7c7e53533a4bab6babc.png"/>
  <manifest:file-entry manifest:media-type="image/png" manifest:full-path="Pictures/043610a4e8e08079d3b098a56c5dc442.png"/>
  <manifest:file-entry manifest:media-type="image/png" manifest:full-path="Pictures/c59c90dfe38e217cf25aacafa4a3c9ac.png"/>
  <manifest:file-entry manifest:media-type="image/png" manifest:full-path="Pictures/b5df5e225feac48c5e399a302cde8381.png"/>
  <manifest:file-entry manifest:media-type="image/png" manifest:full-path="Pictures/0157677c38a1c30a0c38d4167c7692cf.png"/>
  <manifest:file-entry manifest:media-type="image/png" manifest:full-path="Pictures/0e4d542387a7b525576ec2c7842976f5.png"/>
  <manifest:file-entry manifest:media-type="image/png" manifest:full-path="Pictures/4ebd3ad8e5f946f96645e92e0b4f4e8c.png"/>
  <manifest:file-entry manifest:media-type="image/png" manifest:full-path="Pictures/04cca67bea9497295e95904e38140815.png"/>
  <manifest:file-entry manifest:media-type="image/png" manifest:full-path="Pictures/cef3bab9b72a494c90cc4006f452c42d.png"/>
  <manifest:file-entry manifest:media-type="image/png" manifest:full-path="Pictures/2f60b8f66bc3736affcba48dab064a85.png"/>
  <manifest:file-entry manifest:media-type="image/png" manifest:full-path="Pictures/3973cc170de09ab803927ee64e0eaf57.png"/>
  <manifest:file-entry manifest:media-type="image/png" manifest:full-path="Pictures/1a0123faa37042dad97e60cbbc88dedb.png"/>
  <manifest:file-entry manifest:media-type="image/png" manifest:full-path="Pictures/c5085a96734efe4c1b313b64370ce2a3.png"/>
  <manifest:file-entry manifest:media-type="image/png" manifest:full-path="Pictures/7f585e2210d100f9f4ed3890a7bdea6f.png"/>
  <manifest:file-entry manifest:media-type="image/png" manifest:full-path="Pictures/b3e59f57199e3da7e80b54a6f5ca837a.png"/>
  <manifest:file-entry manifest:media-type="image/png" manifest:full-path="Pictures/c66c01932e1e2d27fe23ee934e80d902.png"/>
  <manifest:file-entry manifest:media-type="image/png" manifest:full-path="Pictures/d0ca33e890299abd6934a57811dce661.png"/>
  <manifest:file-entry manifest:media-type="image/png" manifest:full-path="Pictures/9f3e3fe3377898f127ec7294a1b4480f.png"/>
  <manifest:file-entry manifest:media-type="image/png" manifest:full-path="Pictures/2593c00d2c89334cf33e32fe96302472.png"/>
  <manifest:file-entry manifest:media-type="image/png" manifest:full-path="Pictures/e3991116a6acd705e8e8a142507cf969.png"/>
  <manifest:file-entry manifest:media-type="image/png" manifest:full-path="Pictures/12b437f7ba1e1577807974ceaf7041dd.png"/>
  <manifest:file-entry manifest:media-type="image/png" manifest:full-path="Pictures/2e215f9d5147dc735edf8471d4715154.png"/>
  <manifest:file-entry manifest:media-type="image/png" manifest:full-path="Pictures/d11f1a0faa00c87f93ee9fffbd9d4877.png"/>
  <manifest:file-entry manifest:media-type="image/png" manifest:full-path="Pictures/1805460c0035cfe616b29ce35bc4b03a.png"/>
  <manifest:file-entry manifest:media-type="image/png" manifest:full-path="Pictures/a50ec3bea90b8f8082c85ff499a35540.png"/>
  <manifest:file-entry manifest:media-type="image/png" manifest:full-path="Pictures/f5de05d052ef3b4a29e536f23dacce65.png"/>
  <manifest:file-entry manifest:media-type="image/png" manifest:full-path="Pictures/2e2102f369cfd7d680df3961f019d617.png"/>
  <manifest:file-entry manifest:media-type="image/png" manifest:full-path="Pictures/70e6554577ee7d639489983ad07f1815.png"/>
  <manifest:file-entry manifest:media-type="image/png" manifest:full-path="Pictures/45500581c1dc4eee81c69513562e7cbc.png"/>
  <manifest:file-entry manifest:media-type="image/png" manifest:full-path="Pictures/d3a48745fd6e144a7a098c4e1bb5028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nuel:installation:paxtracer"/><text:bookmark-start text:name="__RefHeading___paxtracer_manuel_d_installation_1"/><text:bookmark-start text:name="paxtracer_manuel_d_installation"/>PaxTracer Manuel d'installation<text:bookmark-end text:name="__RefHeading___paxtracer_manuel_d_installation_1"/><text:bookmark-end text:name="paxtracer_manuel_d_installation"/></text:h>
      <text:p text:style-name="Text_20_body"><draw:frame draw:style-name="media" draw:name="0" text:anchor-type="as-char" draw:z-index="0" svg:width="2.1166666666667cm" svg:height="" svg:rel-height="100%"><draw:image xlink:href="/home/edgeairport/www/wiki/data/media/doc/paxtracer/logopaxtracer.png" xlink:type="simple" xlink:show="embed" xlink:actuate="onLoad"/></draw:frame></text:p>
      <text:h text:style-name="Heading_20_2" text:outline-level="2"><text:bookmark-start text:name="__RefHeading___peripherique_android_2"/><text:bookmark-start text:name="peripherique_android"/>Périphérique Androïd<text:bookmark-end text:name="__RefHeading___peripherique_android_2"/><text:bookmark-end text:name="peripherique_android"/></text:h>
      <text:p text:style-name="Text_20_body"><draw:frame draw:style-name="media" draw:name="1" text:anchor-type="as-char" draw:z-index="1" svg:width="15.39875cm" svg:height="17.541875cm"><draw:image xlink:href="Pictures/cbc4fdafc6b6e7c7e53533a4bab6babc.png" xlink:type="simple" xlink:show="embed" xlink:actuate="onLoad"/></draw:frame></text:p>
      <text:h text:style-name="Heading_20_3" text:outline-level="3"><text:bookmark-start text:name="__RefHeading___activer_le_wifi_3"/><text:bookmark-start text:name="activer_le_wifi"/>Activer le Wifi<text:bookmark-end text:name="__RefHeading___activer_le_wifi_3"/><text:bookmark-end text:name="activer_le_wifi"/></text:h>
      <text:list text:style-name="List_20_1" text:continue-numbering="false">
        <text:list-item>
          <text:p text:style-name="LastListParagraph_FirstListParagraph_List_20_1_Content"> Poser le doigt en haut de l’écran.</text:p>
        </text:list-item>
      </text:list>
      <text:p text:style-name="Text_20_body"><draw:frame draw:style-name="media" draw:name="2" text:anchor-type="as-char" draw:z-index="2" svg:width="7.5935416666667cm" svg:height="12.54125cm"><draw:image xlink:href="Pictures/043610a4e8e08079d3b098a56c5dc442.png" xlink:type="simple" xlink:show="embed" xlink:actuate="onLoad"/></draw:frame></text:p>
      <text:list text:style-name="List_20_1" text:continue-numbering="false">
        <text:list-item>
          <text:p text:style-name="FirstListParagraph_List_20_1_Content"> Faire glisser le doigt vers le bas de l’écran.</text:p>
        </text:list-item>
        <text:list-item>
          <text:p text:style-name="List_20_1_Content"> L’écran d’affichage des paramètres se déroule.</text:p>
        </text:list-item>
        <text:list-item>
          <text:p text:style-name="LastListParagraph_List_20_1_Content"> Cliquer sur le symbole du Wifi pour l’activer.</text:p>
        </text:list-item>
      </text:list>
      <text:p text:style-name="Text_20_body"><draw:frame draw:style-name="media" draw:name="3" text:anchor-type="as-char" draw:z-index="3" svg:width="11.853333333333cm" svg:height="19.764375cm"><draw:image xlink:href="Pictures/c59c90dfe38e217cf25aacafa4a3c9ac.png" xlink:type="simple" xlink:show="embed" xlink:actuate="onLoad"/></draw:frame></text:p>
      <text:list text:style-name="List_20_1" text:continue-numbering="false">
        <text:list-item>
          <text:p text:style-name="FirstListParagraph_List_20_1_Content"> Refermer l’écran d’affichage des paramètres en le poussant vers le haut.</text:p>
        </text:list-item>
        <text:list-item>
          <text:p text:style-name="LastListParagraph_List_20_1_Content"> Le symbole du Wifi actif apparaît dans le bandeau supérieur.</text:p>
        </text:list-item>
      </text:list>
      <text:p text:style-name="Text_20_body"><draw:frame draw:style-name="media" draw:name="4" text:anchor-type="as-char" draw:z-index="4" svg:width="16.113125cm" svg:height="29.739166666667cm"><draw:image xlink:href="Pictures/b5df5e225feac48c5e399a302cde8381.png" xlink:type="simple" xlink:show="embed" xlink:actuate="onLoad"/></draw:frame></text:p>
      <text:h text:style-name="Heading_20_3" text:outline-level="3"><text:bookmark-start text:name="__RefHeading___acceder_au_programme_pax_station_4"/><text:bookmark-start text:name="acceder_au_programme_pax_station"/>Accéder au programme Pax Station<text:bookmark-end text:name="__RefHeading___acceder_au_programme_pax_station_4"/><text:bookmark-end text:name="acceder_au_programme_pax_station"/></text:h>
      <text:list text:style-name="List_20_1" text:continue-numbering="false">
        <text:list-item>
          <text:p text:style-name="LastListParagraph_FirstListParagraph_List_20_1_Content"> Cliquer sur le symbole des applications.</text:p>
        </text:list-item>
      </text:list>
      <text:p text:style-name="Text_20_body"><draw:frame draw:style-name="media" draw:name="5" text:anchor-type="as-char" draw:z-index="5" svg:width="16.113125cm" svg:height="29.739166666667cm"><draw:image xlink:href="Pictures/0157677c38a1c30a0c38d4167c7692cf.png" xlink:type="simple" xlink:show="embed" xlink:actuate="onLoad"/></draw:frame></text:p>
      <text:list text:style-name="List_20_1" text:continue-numbering="false">
        <text:list-item>
          <text:p text:style-name="FirstListParagraph_List_20_1_Content"> Le panneau des applications s’ouvre. Celles-ci sont classées par ordre alphabétique.</text:p>
        </text:list-item>
        <text:list-item>
          <text:p text:style-name="LastListParagraph_List_20_1_Content"> Cliquer sur l’application Pax Station.</text:p>
        </text:list-item>
      </text:list>
      <text:p text:style-name="Text_20_body"><draw:frame draw:style-name="media" draw:name="6" text:anchor-type="as-char" draw:z-index="6" svg:width="11.959166666667cm" svg:height="19.737916666667cm"><draw:image xlink:href="Pictures/0e4d542387a7b525576ec2c7842976f5.png" xlink:type="simple" xlink:show="embed" xlink:actuate="onLoad"/></draw:frame></text:p>
      <text:list text:style-name="List_20_1" text:continue-numbering="false">
        <text:list-item>
          <text:p text:style-name="LastListParagraph_FirstListParagraph_List_20_1_Content"> Le programme se lance.</text:p>
        </text:list-item>
      </text:list>
      <text:h text:style-name="Heading_20_2" text:outline-level="2"><text:bookmark-start text:name="__RefHeading___initialiser_le_programme_5"/><text:bookmark-start text:name="initialiser_le_programme"/>Initialiser le programme<text:bookmark-end text:name="__RefHeading___initialiser_le_programme_5"/><text:bookmark-end text:name="initialiser_le_programme"/></text:h>
      <text:p text:style-name="Text_20_body"><draw:frame draw:style-name="media" draw:name="7" text:anchor-type="as-char" draw:z-index="7" svg:width="1.27cm" svg:height="1.27cm"><draw:image xlink:href="Pictures/4ebd3ad8e5f946f96645e92e0b4f4e8c.png" xlink:type="simple" xlink:show="embed" xlink:actuate="onLoad"/></draw:frame>Cette opération s’effectue UNIQUEMENT lorsque le programme se lance pour la première fois.</text:p>
      <text:list text:style-name="List_20_1" text:continue-numbering="false">
        <text:list-item>
          <text:p text:style-name="LastListParagraph_FirstListParagraph_List_20_1_Content"> Cliquer sur Configuration.</text:p>
        </text:list-item>
      </text:list>
      <text:p text:style-name="Text_20_body"><draw:frame draw:style-name="media" draw:name="8" text:anchor-type="as-char" draw:z-index="8" svg:width="11.932708333333cm" svg:height="7.3289583333333cm"><draw:image xlink:href="Pictures/04cca67bea9497295e95904e38140815.png" xlink:type="simple" xlink:show="embed" xlink:actuate="onLoad"/></draw:frame></text:p>
      <text:list text:style-name="List_20_1" text:continue-numbering="false">
        <text:list-item>
          <text:p text:style-name="LastListParagraph_FirstListParagraph_List_20_1_Content"> Cliquer sur le symbole du menu.</text:p>
        </text:list-item>
      </text:list>
      <text:p text:style-name="Text_20_body"><draw:frame draw:style-name="media" draw:name="9" text:anchor-type="as-char" draw:z-index="9" svg:width="10.874375cm" svg:height="1.9314583333333cm"><draw:image xlink:href="Pictures/cef3bab9b72a494c90cc4006f452c42d.png" xlink:type="simple" xlink:show="embed" xlink:actuate="onLoad"/></draw:frame></text:p>
      <text:list text:style-name="List_20_1" text:continue-numbering="false">
        <text:list-item>
          <text:p text:style-name="LastListParagraph_FirstListParagraph_List_20_1_Content"> Le menu Configuration s’ouvre.</text:p>
        </text:list-item>
      </text:list>
      <text:p text:style-name="Text_20_body"><draw:frame draw:style-name="media" draw:name="10" text:anchor-type="as-char" draw:z-index="10" svg:width="10.874375cm" svg:height="4.3127083333333cm"><draw:image xlink:href="Pictures/2f60b8f66bc3736affcba48dab064a85.png" xlink:type="simple" xlink:show="embed" xlink:actuate="onLoad"/></draw:frame></text:p>
      <text:h text:style-name="Heading_20_3" text:outline-level="3"><text:bookmark-start text:name="__RefHeading___renseigner_le_device_6"/><text:bookmark-start text:name="renseigner_le_device"/>Renseigner le Device<text:bookmark-end text:name="__RefHeading___renseigner_le_device_6"/><text:bookmark-end text:name="renseigner_le_device"/></text:h>
      <text:list text:style-name="List_20_1" text:continue-numbering="false">
        <text:list-item>
          <text:p text:style-name="LastListParagraph_FirstListParagraph_List_20_1_Content"> Cliquer sur l’onglet Device.</text:p>
        </text:list-item>
      </text:list>
      <text:p text:style-name="Text_20_body"><draw:frame draw:style-name="media" draw:name="11" text:anchor-type="as-char" draw:z-index="11" svg:width="10.874375cm" svg:height="4.3127083333333cm"><draw:image xlink:href="Pictures/3973cc170de09ab803927ee64e0eaf57.png" xlink:type="simple" xlink:show="embed" xlink:actuate="onLoad"/></draw:frame></text:p>
      <text:list text:style-name="List_20_1" text:continue-numbering="false">
        <text:list-item>
          <text:p text:style-name="LastListParagraph_FirstListParagraph_List_20_1_Content"> La boite de dialogue Configuration Invalid s’ouvre.</text:p>
        </text:list-item>
      </text:list>
      <text:p text:style-name="Text_20_body"><draw:frame draw:style-name="media" draw:name="12" text:anchor-type="as-char" draw:z-index="12" svg:width="36.089166666667cm" style:rel-width="100%" svg:height="20.346458333333cm" style:rel-height="scale"><draw:image xlink:href="Pictures/1a0123faa37042dad97e60cbbc88dedb.png" xlink:type="simple" xlink:show="embed" xlink:actuate="onLoad"/></draw:frame></text:p>
      <text:list text:style-name="List_20_1" text:continue-numbering="false">
        <text:list-item>
          <text:p text:style-name="FirstListParagraph_List_20_1_Content"> Cliquer sur OK.</text:p>
        </text:list-item>
        <text:list-item>
          <text:p text:style-name="List_20_1_Content"> Le message <text:span text:style-name="Strong_20_Emphasis">Aucun scanner n’est enregistré</text:span> s’affiche.</text:p>
        </text:list-item>
        <text:list-item>
          <text:p text:style-name="LastListParagraph_List_20_1_Content"> Cliquer sur le symbole +.</text:p>
        </text:list-item>
      </text:list>
      <text:p text:style-name="Text_20_body"><draw:frame draw:style-name="media" draw:name="13" text:anchor-type="as-char" draw:z-index="13" svg:width="11.985625cm" svg:height="19.737916666667cm"><draw:image xlink:href="Pictures/c5085a96734efe4c1b313b64370ce2a3.png" xlink:type="simple" xlink:show="embed" xlink:actuate="onLoad"/></draw:frame></text:p>
      <text:list text:style-name="List_20_1" text:continue-numbering="false">
        <text:list-item>
          <text:p text:style-name="FirstListParagraph_List_20_1_Content"> La boite de dialogue Select the new Device type s’affiche.</text:p>
        </text:list-item>
        <text:list-item>
          <text:p text:style-name="LastListParagraph_List_20_1_Content"> Cliquer sur le scanner Honeywell.</text:p>
        </text:list-item>
      </text:list>
      <text:p text:style-name="Text_20_body"><draw:frame draw:style-name="media" draw:name="14" text:anchor-type="as-char" draw:z-index="14" svg:width="21.378333333333cm" style:rel-width="100%" svg:height="12.885208333333cm" style:rel-height="scale"><draw:image xlink:href="Pictures/7f585e2210d100f9f4ed3890a7bdea6f.png" xlink:type="simple" xlink:show="embed" xlink:actuate="onLoad"/></draw:frame></text:p>
      <text:list text:style-name="List_20_1" text:continue-numbering="false">
        <text:list-item>
          <text:p text:style-name="LastListParagraph_FirstListParagraph_List_20_1_Content"> Cliquer sur Available Devices.</text:p>
        </text:list-item>
      </text:list>
      <text:p text:style-name="Text_20_body"><draw:frame draw:style-name="media" draw:name="15" text:anchor-type="as-char" draw:z-index="15" svg:width="21.11375cm" style:rel-width="100%" svg:height="5.7414583333333cm" style:rel-height="scale"><draw:image xlink:href="Pictures/b3e59f57199e3da7e80b54a6f5ca837a.png" xlink:type="simple" xlink:show="embed" xlink:actuate="onLoad"/></draw:frame></text:p>
      <text:list text:style-name="List_20_1" text:continue-numbering="false">
        <text:list-item>
          <text:p text:style-name="FirstListParagraph_List_20_1_Content"> Sélectionner de nouveau Embeded Honeywell Scanner</text:p>
        </text:list-item>
        <text:list-item>
          <text:p text:style-name="List_20_1_Content"> Sélectionner Aztec, PDF417 et QR Code.</text:p>
        </text:list-item>
        <text:list-item>
          <text:p text:style-name="LastListParagraph_List_20_1_Content"> Cliquer sur  la coche verte  pour enregistrer.</text:p>
        </text:list-item>
      </text:list>
      <text:p text:style-name="Text_20_body"><draw:frame draw:style-name="media" draw:name="16" text:anchor-type="as-char" draw:z-index="16" svg:width="21.325416666667cm" style:rel-width="100%" svg:height="12.885208333333cm" style:rel-height="scale"><draw:image xlink:href="Pictures/c66c01932e1e2d27fe23ee934e80d902.png" xlink:type="simple" xlink:show="embed" xlink:actuate="onLoad"/></draw:frame></text:p>
      <text:list text:style-name="List_20_1" text:continue-numbering="false">
        <text:list-item>
          <text:p text:style-name="LastListParagraph_FirstListParagraph_List_20_1_Content"> Cliquer sur le symbole de la disquette pour sauvegarder.</text:p>
        </text:list-item>
      </text:list>
      <text:p text:style-name="Text_20_body"><draw:frame draw:style-name="media" draw:name="17" text:anchor-type="as-char" draw:z-index="17" svg:width="10.847916666667cm" svg:height="1.984375cm"><draw:image xlink:href="Pictures/d0ca33e890299abd6934a57811dce661.png" xlink:type="simple" xlink:show="embed" xlink:actuate="onLoad"/></draw:frame></text:p>
      <text:h text:style-name="Heading_20_3" text:outline-level="3"><text:bookmark-start text:name="__RefHeading___parametrer_la_communication_7"/><text:bookmark-start text:name="parametrer_la_communication"/>Paramétrer la Communication<text:bookmark-end text:name="__RefHeading___parametrer_la_communication_7"/><text:bookmark-end text:name="parametrer_la_communication"/></text:h>
      <text:list text:style-name="List_20_1" text:continue-numbering="false">
        <text:list-item>
          <text:p text:style-name="LastListParagraph_FirstListParagraph_List_20_1_Content"> Cliquer sur l’onglet Communication.</text:p>
        </text:list-item>
      </text:list>
      <text:p text:style-name="Text_20_body"><draw:frame draw:style-name="media" draw:name="18" text:anchor-type="as-char" draw:z-index="18" svg:width="10.795cm" svg:height="4.3391666666667cm"><draw:image xlink:href="Pictures/9f3e3fe3377898f127ec7294a1b4480f.png" xlink:type="simple" xlink:show="embed" xlink:actuate="onLoad"/></draw:frame></text:p>
      <text:h text:style-name="Heading_20_4" text:outline-level="4"><text:bookmark-start text:name="__RefHeading___parametrer_le_host_8"/><text:bookmark-start text:name="parametrer_le_host"/>Paramétrer le Host<text:bookmark-end text:name="__RefHeading___parametrer_le_host_8"/><text:bookmark-end text:name="parametrer_le_host"/></text:h>
      <text:list text:style-name="List_20_1" text:continue-numbering="false">
        <text:list-item>
          <text:p text:style-name="LastListParagraph_FirstListParagraph_List_20_1_Content"> Cliquer sur la partie droite du Host.</text:p>
        </text:list-item>
      </text:list>
      <text:p text:style-name="Text_20_body"><draw:frame draw:style-name="media" draw:name="19" text:anchor-type="as-char" draw:z-index="19" svg:width="11.006666666667cm" svg:height="3.571875cm"><draw:image xlink:href="Pictures/2593c00d2c89334cf33e32fe96302472.png" xlink:type="simple" xlink:show="embed" xlink:actuate="onLoad"/></draw:frame></text:p>
      <text:list text:style-name="List_20_1" text:continue-numbering="false">
        <text:list-item>
          <text:p text:style-name="LastListParagraph_FirstListParagraph_List_20_1_Content"> Entrer l’adresse IP du serveur.</text:p>
        </text:list-item>
      </text:list>
      <text:h text:style-name="Heading_20_4" text:outline-level="4"><text:bookmark-start text:name="__RefHeading___parametrer_le_port_9"/><text:bookmark-start text:name="parametrer_le_port"/>Paramétrer le Port<text:bookmark-end text:name="__RefHeading___parametrer_le_port_9"/><text:bookmark-end text:name="parametrer_le_port"/></text:h>
      <text:list text:style-name="List_20_1" text:continue-numbering="false">
        <text:list-item>
          <text:p text:style-name="LastListParagraph_FirstListParagraph_List_20_1_Content"> Cliquer sur la partie droite du Port.</text:p>
        </text:list-item>
      </text:list>
      <text:p text:style-name="Text_20_body"><draw:frame draw:style-name="media" draw:name="20" text:anchor-type="as-char" draw:z-index="20" svg:width="11.006666666667cm" svg:height="3.571875cm"><draw:image xlink:href="Pictures/e3991116a6acd705e8e8a142507cf969.png" xlink:type="simple" xlink:show="embed" xlink:actuate="onLoad"/></draw:frame></text:p>
      <text:list text:style-name="List_20_1" text:continue-numbering="false">
        <text:list-item>
          <text:p text:style-name="FirstListParagraph_List_20_1_Content"> Saisir le Port.</text:p>
        </text:list-item>
        <text:list-item>
          <text:p text:style-name="LastListParagraph_List_20_1_Content"> Cliquer sur le symbole de la disquette pour enregistrer.</text:p>
        </text:list-item>
      </text:list>
      <text:p text:style-name="Text_20_body"><draw:frame draw:style-name="media" draw:name="21" text:anchor-type="as-char" draw:z-index="21" svg:width="10.847916666667cm" svg:height="1.984375cm"><draw:image xlink:href="Pictures/d0ca33e890299abd6934a57811dce661.png" xlink:type="simple" xlink:show="embed" xlink:actuate="onLoad"/></draw:frame></text:p>
      <text:h text:style-name="Heading_20_3" text:outline-level="3"><text:bookmark-start text:name="__RefHeading___parametrer_le_logging_10"/><text:bookmark-start text:name="parametrer_le_logging"/>Paramétrer le Logging<text:bookmark-end text:name="__RefHeading___parametrer_le_logging_10"/><text:bookmark-end text:name="parametrer_le_logging"/></text:h>
      <text:list text:style-name="List_20_1" text:continue-numbering="false">
        <text:list-item>
          <text:p text:style-name="LastListParagraph_FirstListParagraph_List_20_1_Content"> Cliquer sur Logging.</text:p>
        </text:list-item>
      </text:list>
      <text:p text:style-name="Text_20_body"><draw:frame draw:style-name="media" draw:name="22" text:anchor-type="as-char" draw:z-index="22" svg:width="10.742083333333cm" svg:height="4.365625cm"><draw:image xlink:href="Pictures/12b437f7ba1e1577807974ceaf7041dd.png" xlink:type="simple" xlink:show="embed" xlink:actuate="onLoad"/></draw:frame></text:p>
      <text:h text:style-name="Heading_20_4" text:outline-level="4"><text:bookmark-start text:name="__RefHeading___parametrer_l_affichage_des_messages_d_erreur_11"/><text:bookmark-start text:name="parametrer_l_affichage_des_messages_d_erreur"/>Paramétrer l’affichage des messages d’erreur<text:bookmark-end text:name="__RefHeading___parametrer_l_affichage_des_messages_d_erreur_11"/><text:bookmark-end text:name="parametrer_l_affichage_des_messages_d_erreur"/></text:h>
      <text:list text:style-name="List_20_1" text:continue-numbering="false">
        <text:list-item>
          <text:p text:style-name="LastListParagraph_FirstListParagraph_List_20_1_Content"> Cliquer sur Log Level.</text:p>
        </text:list-item>
      </text:list>
      <text:p text:style-name="Text_20_body"><draw:frame draw:style-name="media" draw:name="23" text:anchor-type="as-char" draw:z-index="23" svg:width="10.821458333333cm" svg:height="6.8527083333333cm"><draw:image xlink:href="Pictures/2e215f9d5147dc735edf8471d4715154.png" xlink:type="simple" xlink:show="embed" xlink:actuate="onLoad"/></draw:frame></text:p>
      <text:list text:style-name="List_20_1" text:continue-numbering="false">
        <text:list-item>
          <text:p text:style-name="LastListParagraph_FirstListParagraph_List_20_1_Content"> Cliquer sur le niveau de messages à afficher.</text:p>
        </text:list-item>
      </text:list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span text:style-name="Strong_20_Emphasis">Niveau choisi</text:span> </text:p>
          </table:table-cell>
          <table:table-cell office:value-type="string" table:style-name="tablecell">
            <text:p text:style-name="tablealignleft"><text:span text:style-name="Strong_20_Emphasis">Niveau de message affiché</text:span> </text:p>
          </table:table-cell>
        </table:table-row>
      </table:table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p text:style-name="tablealignleft">Nothing </text:p>
          </table:table-cell>
          <table:table-cell office:value-type="string" table:style-name="tablecell">
            <text:p text:style-name="tablealignleft">N’affiche aucun message d’erreur </text:p>
          </table:table-cell>
        </table:table-row>
        <table:table-row>
          <table:table-cell office:value-type="string" table:style-name="tablecell">
            <text:p text:style-name="tablealignleft">Only critical messages </text:p>
          </table:table-cell>
          <table:table-cell office:value-type="string" table:style-name="tablecell">
            <text:p text:style-name="tablealignleft">Affiche uniquement les erreurs critiques </text:p>
          </table:table-cell>
        </table:table-row>
        <table:table-row>
          <table:table-cell office:value-type="string" table:style-name="tablecell">
            <text:p text:style-name="tablealignleft">Errors and critical messages </text:p>
          </table:table-cell>
          <table:table-cell office:value-type="string" table:style-name="tablecell">
            <text:p text:style-name="tablealignleft">Affiche les erreurs et messages critiques </text:p>
          </table:table-cell>
        </table:table-row>
        <table:table-row>
          <table:table-cell office:value-type="string" table:style-name="tablecell">
            <text:p text:style-name="tablealignleft">Warning and errors </text:p>
          </table:table-cell>
          <table:table-cell office:value-type="string" table:style-name="tablecell">
            <text:p text:style-name="tablealignleft">Affiche les alertes et les erreurs </text:p>
          </table:table-cell>
        </table:table-row>
        <table:table-row>
          <table:table-cell office:value-type="string" table:style-name="tablecell">
            <text:p text:style-name="tablealignleft">Information, warning and errors </text:p>
          </table:table-cell>
          <table:table-cell office:value-type="string" table:style-name="tablecell">
            <text:p text:style-name="tablealignleft">Affiche les informations, les alertes et les erreurs </text:p>
          </table:table-cell>
        </table:table-row>
        <table:table-row>
          <table:table-cell office:value-type="string" table:style-name="tablecell">
            <text:p text:style-name="tablealignleft">Debug messages and everything else </text:p>
          </table:table-cell>
          <table:table-cell office:value-type="string" table:style-name="tablecell">
            <text:p text:style-name="tablealignleft">Affiche tout </text:p>
          </table:table-cell>
        </table:table-row>
      </table:table>
      <text:list text:style-name="List_20_1" text:continue-numbering="false">
        <text:list-item>
          <text:p text:style-name="LastListParagraph_FirstListParagraph_List_20_1_Content"> Cliquer sur le symbole de la disquette pour enregistrer.</text:p>
        </text:list-item>
      </text:list>
      <text:p text:style-name="Text_20_body"><draw:frame draw:style-name="media" draw:name="24" text:anchor-type="as-char" draw:z-index="24" svg:width="10.847916666667cm" svg:height="1.984375cm"><draw:image xlink:href="Pictures/d0ca33e890299abd6934a57811dce661.png" xlink:type="simple" xlink:show="embed" xlink:actuate="onLoad"/></draw:frame></text:p>
      <text:p text:style-name="Text_20_body"><text:line-break/></text:p>
      <text:h text:style-name="Heading_20_4" text:outline-level="4"><text:bookmark-start text:name="__RefHeading___sauvegarder_les_donnees_12"/><text:bookmark-start text:name="sauvegarder_les_donnees"/>Sauvegarder les données<text:bookmark-end text:name="__RefHeading___sauvegarder_les_donnees_12"/><text:bookmark-end text:name="sauvegarder_les_donnees"/></text:h>
      <text:p text:style-name="Text_20_body">Activer Log in file permet de sauvegarder les données automatiquement dans un dossier.</text:p>
      <text:list text:style-name="List_20_1" text:continue-numbering="false">
        <text:list-item>
          <text:p text:style-name="LastListParagraph_FirstListParagraph_List_20_1_Content"> Cliquer sur le bouton Log in file pour l’activer si ce n’est pas déjà fait.</text:p>
        </text:list-item>
      </text:list>
      <text:p text:style-name="Text_20_body"><draw:frame draw:style-name="media" draw:name="25" text:anchor-type="as-char" draw:z-index="25" svg:width="10.768541666667cm" svg:height="6.588125cm"><draw:image xlink:href="Pictures/d11f1a0faa00c87f93ee9fffbd9d4877.png" xlink:type="simple" xlink:show="embed" xlink:actuate="onLoad"/></draw:frame></text:p>
      <text:list text:style-name="List_20_1" text:continue-numbering="false">
        <text:list-item>
          <text:p text:style-name="LastListParagraph_FirstListParagraph_List_20_1_Content"> Le bouton devient bleu et l’adresse de stockage des données s’affiche.</text:p>
        </text:list-item>
      </text:list>
      <text:h text:style-name="Heading_20_4" text:outline-level="4"><text:bookmark-start text:name="__RefHeading___gerer_la_taille_du_fichier_de_stockage_13"/><text:bookmark-start text:name="gerer_la_taille_du_fichier_de_stockage"/>Gérer la taille du fichier de stockage<text:bookmark-end text:name="__RefHeading___gerer_la_taille_du_fichier_de_stockage_13"/><text:bookmark-end text:name="gerer_la_taille_du_fichier_de_stockage"/></text:h>
      <text:list text:style-name="Numbering_20_1" text:continue-numbering="false">
        <text:list-item>
          <text:p text:style-name="LastListParagraph_FirstListParagraph_Numbering_20_1_Content"> Cliquer sur le bouton Limit log file size pour l’activer.</text:p>
        </text:list-item>
      </text:list>
      <text:p text:style-name="Text_20_body"><draw:frame draw:style-name="media" draw:name="26" text:anchor-type="as-char" draw:z-index="26" svg:width="10.874375cm" svg:height="6.6939583333333cm"><draw:image xlink:href="Pictures/1805460c0035cfe616b29ce35bc4b03a.png" xlink:type="simple" xlink:show="embed" xlink:actuate="onLoad"/></draw:frame></text:p>
      <text:list text:style-name="Numbering_20_1" text:continue-numbering="false">
        <text:list-item>
          <text:p text:style-name="LastListParagraph_FirstListParagraph_Numbering_20_1_Content"> Saisir la taille maximale du fichier en cliquant dans la partie droite.</text:p>
        </text:list-item>
      </text:list>
      <text:list text:style-name="Numbering_20_1" text:continue-numbering="false">
        <text:list-item>
          <text:p text:style-name="LastListParagraph_FirstListParagraph_Numbering_20_1_Content"> Cliquer sur le symbole de la disquette pour enregistrer.</text:p>
        </text:list-item>
      </text:list>
      <text:p text:style-name="Text_20_body"><draw:frame draw:style-name="media" draw:name="27" text:anchor-type="as-char" draw:z-index="27" svg:width="10.847916666667cm" svg:height="1.984375cm"><draw:image xlink:href="Pictures/d0ca33e890299abd6934a57811dce661.png" xlink:type="simple" xlink:show="embed" xlink:actuate="onLoad"/></draw:frame></text:p>
      <text:h text:style-name="Heading_20_3" text:outline-level="3"><text:bookmark-start text:name="__RefHeading___parametrer_la_partie_administration_14"/><text:bookmark-start text:name="parametrer_la_partie_administration"/>Paramétrer la partie Administration<text:bookmark-end text:name="__RefHeading___parametrer_la_partie_administration_14"/><text:bookmark-end text:name="parametrer_la_partie_administration"/></text:h>
      <text:list text:style-name="Numbering_20_1" text:continue-numbering="false">
        <text:list-item>
          <text:p text:style-name="LastListParagraph_FirstListParagraph_Numbering_20_1_Content"> Cliquer sur l’onglet Administration.</text:p>
        </text:list-item>
      </text:list>
      <text:p text:style-name="Text_20_body"><draw:frame draw:style-name="media" draw:name="28" text:anchor-type="as-char" draw:z-index="28" svg:width="10.95375cm" svg:height="4.1804166666667cm"><draw:image xlink:href="Pictures/a50ec3bea90b8f8082c85ff499a35540.png" xlink:type="simple" xlink:show="embed" xlink:actuate="onLoad"/></draw:frame></text:p>
      <text:h text:style-name="Heading_20_4" text:outline-level="4"><text:bookmark-start text:name="__RefHeading___forcer_la_date_15"/><text:bookmark-start text:name="forcer_la_date"/>Forcer la date<text:bookmark-end text:name="__RefHeading___forcer_la_date_15"/><text:bookmark-end text:name="forcer_la_date"/></text:h>
      <text:list text:style-name="Numbering_20_1" text:continue-numbering="false">
        <text:list-item>
          <text:p text:style-name="FirstListParagraph_Numbering_20_1_Content"> Cliquer sur Override Date pour l’activer.</text:p>
        </text:list-item>
        <text:list-item>
          <text:p text:style-name="LastListParagraph_Numbering_20_1_Content"> Le bouton devient bleu.</text:p>
        </text:list-item>
      </text:list>
      <text:p text:style-name="Text_20_body"><draw:frame draw:style-name="media" draw:name="29" text:anchor-type="as-char" draw:z-index="29" svg:width="10.212916666667cm" svg:height="6.6410416666667cm"><draw:image xlink:href="Pictures/f5de05d052ef3b4a29e536f23dacce65.png" xlink:type="simple" xlink:show="embed" xlink:actuate="onLoad"/></draw:frame></text:p>
      <text:list text:style-name="Numbering_20_1" text:continue-numbering="false">
        <text:list-item>
          <text:p text:style-name="FirstListParagraph_Numbering_20_1_Content"> Cliquer sur la flèche à droite.</text:p>
        </text:list-item>
        <text:list-item>
          <text:p text:style-name="Numbering_20_1_Content"> Un calendrier s’affiche.</text:p>
        </text:list-item>
        <text:list-item>
          <text:p text:style-name="LastListParagraph_Numbering_20_1_Content"> Cliquer sur la date choisie.</text:p>
        </text:list-item>
      </text:list>
      <text:h text:style-name="Heading_20_4" text:outline-level="4"><text:bookmark-start text:name="__RefHeading___forcer_l_heure_16"/><text:bookmark-start text:name="forcer_l_heure"/>Forcer l’heure<text:bookmark-end text:name="__RefHeading___forcer_l_heure_16"/><text:bookmark-end text:name="forcer_l_heure"/></text:h>
      <text:list text:style-name="Numbering_20_1" text:continue-numbering="false">
        <text:list-item>
          <text:p text:style-name="FirstListParagraph_Numbering_20_1_Content"> Cliquer sur Override Time pour l’activer.</text:p>
        </text:list-item>
        <text:list-item>
          <text:p text:style-name="LastListParagraph_Numbering_20_1_Content"> Le bouton devient bleu.</text:p>
        </text:list-item>
      </text:list>
      <text:p text:style-name="Text_20_body"><draw:frame draw:style-name="media" draw:name="30" text:anchor-type="as-char" draw:z-index="30" svg:width="10.31875cm" svg:height="6.7733333333333cm"><draw:image xlink:href="Pictures/2e2102f369cfd7d680df3961f019d617.png" xlink:type="simple" xlink:show="embed" xlink:actuate="onLoad"/></draw:frame></text:p>
      <text:list text:style-name="Numbering_20_1" text:continue-numbering="false">
        <text:list-item>
          <text:p text:style-name="FirstListParagraph_Numbering_20_1_Content"> Cliquer sur la flèche à droite.</text:p>
        </text:list-item>
        <text:list-item>
          <text:p text:style-name="Numbering_20_1_Content"> Une horloge s’affiche.</text:p>
        </text:list-item>
        <text:list-item>
          <text:p text:style-name="Numbering_20_1_Content"> Cliquer sur l’heure choisie.</text:p>
        </text:list-item>
        <text:list-item>
          <text:p text:style-name="LastListParagraph_Numbering_20_1_Content"> Cliquer sur le symbole de la disquette pour enregistrer.</text:p>
        </text:list-item>
      </text:list>
      <text:p text:style-name="Text_20_body"><draw:frame draw:style-name="media" draw:name="31" text:anchor-type="as-char" draw:z-index="31" svg:width="10.847916666667cm" svg:height="1.984375cm"><draw:image xlink:href="Pictures/d0ca33e890299abd6934a57811dce661.png" xlink:type="simple" xlink:show="embed" xlink:actuate="onLoad"/></draw:frame></text:p>
      <text:h text:style-name="Heading_20_3" text:outline-level="3"><text:bookmark-start text:name="__RefHeading___sauvegarder_les_parametres_17"/><text:bookmark-start text:name="sauvegarder_les_parametres"/>Sauvegarder les paramètres<text:bookmark-end text:name="__RefHeading___sauvegarder_les_parametres_17"/><text:bookmark-end text:name="sauvegarder_les_parametres"/></text:h>
      <text:list text:style-name="Numbering_20_1" text:continue-numbering="false">
        <text:list-item>
          <text:p text:style-name="LastListParagraph_FirstListParagraph_Numbering_20_1_Content"> Cliquer sur la disquette pour sauvegarder les paramètres.</text:p>
        </text:list-item>
      </text:list>
      <text:p text:style-name="Text_20_body"><draw:frame draw:style-name="media" draw:name="32" text:anchor-type="as-char" draw:z-index="32" svg:width="10.847916666667cm" svg:height="1.984375cm"><draw:image xlink:href="Pictures/d0ca33e890299abd6934a57811dce661.png" xlink:type="simple" xlink:show="embed" xlink:actuate="onLoad"/></draw:frame></text:p>
      <text:h text:style-name="Heading_20_3" text:outline-level="3"><text:bookmark-start text:name="__RefHeading___mettre_les_parametres_par_defaut_18"/><text:bookmark-start text:name="mettre_les_parametres_par_defaut"/>Mettre les paramètres par défaut<text:bookmark-end text:name="__RefHeading___mettre_les_parametres_par_defaut_18"/><text:bookmark-end text:name="mettre_les_parametres_par_defaut"/></text:h>
      <text:list text:style-name="Numbering_20_1" text:continue-numbering="false">
        <text:list-item>
          <text:p text:style-name="LastListParagraph_FirstListParagraph_Numbering_20_1_Content"> Cliquer sur l’icône correspondant.</text:p>
        </text:list-item>
      </text:list>
      <text:p text:style-name="Text_20_body"><draw:frame draw:style-name="media" draw:name="33" text:anchor-type="as-char" draw:z-index="33" svg:width="10.292291666667cm" svg:height="1.984375cm"><draw:image xlink:href="Pictures/70e6554577ee7d639489983ad07f1815.png" xlink:type="simple" xlink:show="embed" xlink:actuate="onLoad"/></draw:frame></text:p>
      <text:h text:style-name="Heading_20_3" text:outline-level="3"><text:bookmark-start text:name="__RefHeading___restaurer_les_parametres_19"/><text:bookmark-start text:name="restaurer_les_parametres"/>Restaurer les paramètres<text:bookmark-end text:name="__RefHeading___restaurer_les_parametres_19"/><text:bookmark-end text:name="restaurer_les_parametres"/></text:h>
      <text:list text:style-name="Numbering_20_1" text:continue-numbering="false">
        <text:list-item>
          <text:p text:style-name="LastListParagraph_FirstListParagraph_Numbering_20_1_Content"> Cliquer sur l’icône correspondant.</text:p>
        </text:list-item>
      </text:list>
      <text:p text:style-name="Text_20_body"><draw:frame draw:style-name="media" draw:name="34" text:anchor-type="as-char" draw:z-index="34" svg:width="10.292291666667cm" svg:height="1.984375cm"><draw:image xlink:href="Pictures/45500581c1dc4eee81c69513562e7cbc.png" xlink:type="simple" xlink:show="embed" xlink:actuate="onLoad"/></draw:frame></text:p>
      <text:h text:style-name="Heading_20_2" text:outline-level="2"><text:bookmark-start text:name="__RefHeading___sortir_de_la_zone_de_configuration_20"/><text:bookmark-start text:name="sortir_de_la_zone_de_configuration"/>Sortir de la zone de configuration<text:bookmark-end text:name="__RefHeading___sortir_de_la_zone_de_configuration_20"/><text:bookmark-end text:name="sortir_de_la_zone_de_configuration"/></text:h>
      <text:list text:style-name="Numbering_20_1" text:continue-numbering="false">
        <text:list-item>
          <text:p text:style-name="LastListParagraph_FirstListParagraph_Numbering_20_1_Content"> Appuyer sur le bouton Retour de l’appareil.</text:p>
        </text:list-item>
      </text:list>
      <text:p text:style-name="Text_20_body"><draw:frame draw:style-name="media" draw:name="35" text:anchor-type="as-char" draw:z-index="35" svg:width="15.39875cm" svg:height="17.541875cm"><draw:image xlink:href="Pictures/d3a48745fd6e144a7a098c4e1bb50284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 fo:margin-bottom=""/>
    </style:style>
    <style:style style:name="LastListParagraph_FirstListParagraph_List_20_1_Content" style:display-name="Last First List 1 Content" style:parent-style-name="FirstListParagraph_List_20_1_Content" style:class="html" style:next-style-name="Text_20_body" style:family="paragraph">
      <style:paragraph-properties fo:margin-bottom="0.5cm"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 fo:margin-top=""/>
    </style:style>
    <style:style style:name="FirstListParagraph_Numbering_20_1_Content" style:display-name="First Numbering 1 Content" style:parent-style-name="Numbering_20_1_Content" style:class="html" style:next-style-name="Text_20_body" style:family="paragraph">
      <style:paragraph-properties fo:margin-top="0.5cm" fo:margin-bottom=""/>
    </style:style>
    <style:style style:name="LastListParagraph_FirstListParagraph_Numbering_20_1_Content" style:display-name="Last First Numbering 1 Content" style:parent-style-name="FirstListParagraph_Numbering_20_1_Content" style:class="html" style:next-style-name="Text_20_body" style:family="paragraph">
      <style:paragraph-properties fo:margin-bottom="0.5cm" fo:margin-top="0.5cm"/>
    </style:style>
    <style:style style:name="LastListParagraph_Numbering_20_1_Content" style:display-name="Last Numbering 1 Content" style:parent-style-name="Numbering_20_1_Content" style:class="html" style:next-style-name="Text_20_body" style:family="paragraph">
      <style:paragraph-properties fo:margin-bottom="0.5cm" fo:margin-top="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anuel:installation:paxtracer</dc:title>
  </office:meta>
</office:document-meta>
</file>