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1525193c809584b1c9c23c07fa7ade.png"/>
  <manifest:file-entry manifest:media-type="image/png" manifest:full-path="Pictures/a29c58e30a869ee3ddad9acb1c9c1b37.png"/>
  <manifest:file-entry manifest:media-type="image/png" manifest:full-path="Pictures/f63f006d9a4aa2f625f75ed51696acde.png"/>
  <manifest:file-entry manifest:media-type="image/png" manifest:full-path="Pictures/b0557cc5082d67cf5bce95ee02f33af0.png"/>
  <manifest:file-entry manifest:media-type="image/png" manifest:full-path="Pictures/2e5cb0e240797581af49834dc770d8c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el:installation:fids"/><text:bookmark-start text:name="__RefHeading___manuel_d_installation_et_de_configuration_du_fids_1"/><text:bookmark-start text:name="manuel_d_installation_et_de_configuration_du_fids"/>Manuel d'installation et de configuration du Fids<text:bookmark-end text:name="__RefHeading___manuel_d_installation_et_de_configuration_du_fids_1"/><text:bookmark-end text:name="manuel_d_installation_et_de_configuration_du_fids"/></text:h>
      <text:h text:style-name="Heading_20_2" text:outline-level="2"><text:bookmark-start text:name="__RefHeading___but_2"/><text:bookmark-start text:name="but"/>But<text:bookmark-end text:name="__RefHeading___but_2"/><text:bookmark-end text:name="but"/></text:h>
      <text:p text:style-name="Text_20_body">Cette procédure a pour but d’installer uniquement la nouvelle version du programme FIDS Display. </text:p>
      <text:p text:style-name="Text_20_body"><draw:frame draw:style-name="media" draw:name="0" text:anchor-type="as-char" draw:z-index="0" svg:width="1.27cm" svg:height="1.27cm"><draw:image xlink:href="Pictures/b51525193c809584b1c9c23c07fa7ade.png" xlink:type="simple" xlink:show="embed" xlink:actuate="onLoad"/></draw:frame> Cette procédure ne prend pas en compte la configuration du poste (nom de la machine, paramètres réseau…) ni l’installation du service de supervision.</text:p>
      <text:h text:style-name="Heading_20_2" text:outline-level="2"><text:bookmark-start text:name="__RefHeading___installation_des_fichiers_3"/><text:bookmark-start text:name="installation_des_fichiers"/>Installation des fichiers<text:bookmark-end text:name="__RefHeading___installation_des_fichiers_3"/><text:bookmark-end text:name="installation_des_fichiers"/></text:h>
      <text:list text:style-name="Numbering_20_1" text:continue-numbering="false">
        <text:list-item>
          <text:p text:style-name="FirstListParagraph_Numbering_20_1_Content"> Récupérer le fichier <text:span text:style-name="Strong_20_Emphasis">FIDS 215.zip</text:span> qui se trouve à l’adresse <text:a xlink:type="simple" xlink:href="#">\\&amp;#60;serveur&amp;#62;\FIDS\prg\maj</text:a> </text:p>
        </text:list-item>
        <text:list-item>
          <text:p text:style-name="LastListParagraph_Numbering_20_1_Content"> Décompresser le vers le fichier local <text:span text:style-name="Strong_20_Emphasis">C:\airport\FIDS</text:span>.</text:p>
        </text:list-item>
      </text:list>
      <text:p text:style-name="Text_20_body"><draw:frame draw:style-name="media" draw:name="1" text:anchor-type="as-char" draw:z-index="1" svg:width="20.743333333333cm" style:rel-width="100%" svg:height="10.768541666667cm" style:rel-height="scale"><draw:image xlink:href="Pictures/a29c58e30a869ee3ddad9acb1c9c1b37.png" xlink:type="simple" xlink:show="embed" xlink:actuate="onLoad"/></draw:frame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configuration_locale_5"/><text:bookmark-start text:name="configuration_locale"/>Configuration locale<text:bookmark-end text:name="__RefHeading___configuration_locale_5"/><text:bookmark-end text:name="configuration_locale"/></text:h>
      <text:p text:style-name="Text_20_body"><draw:frame draw:style-name="media" draw:name="2" text:anchor-type="as-char" draw:z-index="2" svg:width="16.139583333333cm" svg:height="13.705416666667cm"><draw:image xlink:href="Pictures/f63f006d9a4aa2f625f75ed51696acde.png" xlink:type="simple" xlink:show="embed" xlink:actuate="onLoad"/></draw:frame></text:p>
      <text:list text:style-name="Numbering_20_1" text:continue-numbering="false">
        <text:list-item>
          <text:p text:style-name="FirstListParagraph_Numbering_20_1_Content"> Lancer le programme <text:span text:style-name="Strong_20_Emphasis">EConfig.exe</text:span> </text:p>
        </text:list-item>
        <text:list-item>
          <text:p text:style-name="Numbering_20_1_Content"> Renseigner les informations MySQL ainsi que le numéro d’écran.</text:p>
        </text:list-item>
        <text:list-item>
          <text:p text:style-name="Numbering_20_1_Content"> Si l’écran existe déjà dans la base de données, les informations seront automatiquement renseignées dans les champs qui suivent.</text:p>
        </text:list-item>
        <text:list-item>
          <text:p text:style-name="Numbering_20_1_Content"> Renseigner le répertoire du serveur dans le champ <text:span text:style-name="Strong_20_Emphasis">Server path</text:span> ainsi que le nom du fichier (par défaut <text:span text:style-name="Strong_20_Emphasis">FIDS.ini</text:span>).</text:p>
        </text:list-item>
        <text:list-item>
          <text:p text:style-name="Numbering_20_1_Content"> Renseigner le répertoire où les fichiers multimédias (images, vidéos) seront copiés localement dans le champ <text:span text:style-name="Strong_20_Emphasis">Media path</text:span>.</text:p>
        </text:list-item>
        <text:list-item>
          <text:p text:style-name="Numbering_20_1_Content"> Cocher la case <text:span text:style-name="Strong_20_Emphasis">Display default page if connection is lost</text:span> si vous voulez afficher la page de chargement lorsque l’écran perd la connexion au réseau</text:p>
        </text:list-item>
        <text:list-item>
          <text:p text:style-name="Numbering_20_1_Content"> Cocher la case <text:span text:style-name="Strong_20_Emphasis">Activate Debug Mode</text:span> si vous voulez accéder au mode débug (via le raccourci CTRL + ALT + I lorsque le FIDS Display est lancé).</text:p>
        </text:list-item>
        <text:list-item>
          <text:p text:style-name="LastListParagraph_Numbering_20_1_Content"> Cocher la case <text:span text:style-name="Strong_20_Emphasis">activate cache</text:span> pour activer le cache du programme.</text:p>
        </text:list-item>
      </text:list>
      <text:h text:style-name="Heading_20_3" text:outline-level="3"><text:bookmark-start text:name="__RefHeading___fids_image_3.png_configuration_du_serveur_6"/><text:bookmark-start text:name="fids_image_3.png_configuration_du_serveur"/>{{fids_Image_3.png}}Configuration du serveur<text:bookmark-end text:name="__RefHeading___fids_image_3.png_configuration_du_serveur_6"/><text:bookmark-end text:name="fids_image_3.png_configuration_du_serveur"/></text:h>
      <text:p text:style-name="Text_20_body">Cette procédure n’est à effectuer qu’une seule fois, le fichier de configuration serveur est commun à tous les écrans ainsi qu’au système de téléaffichage.</text:p>
      <text:p text:style-name="Text_20_body">Renseigner les informations suivantes dans les sections :</text:p>
      <text:list text:style-name="List_20_1" text:continue-numbering="false">
        <text:list-item>
          <text:p text:style-name="FirstListParagraph_List_20_1_Content"> <text:span text:style-name="Strong_20_Emphasis"><draw:frame draw:style-name="media" draw:name="3" text:anchor-type="as-char" draw:z-index="3" svg:width="6.3235416666667cm" svg:height="12.329583333333cm"><draw:image xlink:href="Pictures/b0557cc5082d67cf5bce95ee02f33af0.png" xlink:type="simple" xlink:show="embed" xlink:actuate="onLoad"/></draw:frame></text:span><text:span text:style-name="Strong_20_Emphasis">FIDSERVER</text:span></text:p>
          <text:list text:style-name="List_20_1">
            <text:list-item>
              <text:p text:style-name="List_20_1_Content"> <text:span text:style-name="Strong_20_Emphasis">HOSTIP</text:span> : l’adresse IP de la station qui héberge le programme FIDServer.exe</text:p>
            </text:list-item>
            <text:list-item>
              <text:p text:style-name="List_20_1_Content"> <text:span text:style-name="Strong_20_Emphasis">STATIONPORT</text:span> : le port pour dialoguer entre les programmes FIDS Handler et FIDServer</text:p>
            </text:list-item>
            <text:list-item>
              <text:p text:style-name="List_20_1_Content"> <text:span text:style-name="Strong_20_Emphasis">DISPLAYPORT</text:span> : le port pour dialoguer entre les programmes FIDS Display et FIDS Handler</text:p>
            </text:list-item>
          </text:list>
        </text:list-item>
        <text:list-item>
          <text:p text:style-name="List_20_1_Content"> <text:span text:style-name="Strong_20_Emphasis">SQL</text:span></text:p>
          <text:list text:style-name="List_20_1">
            <text:list-item>
              <text:p text:style-name="List_20_1_Content"> <text:span text:style-name="Strong_20_Emphasis">HOSTIP</text:span> : adresse IP du serveur MySQL</text:p>
            </text:list-item>
            <text:list-item>
              <text:p text:style-name="List_20_1_Content"> <text:span text:style-name="Strong_20_Emphasis">Database</text:span> : le nom de la base de données</text:p>
            </text:list-item>
          </text:list>
        </text:list-item>
        <text:list-item>
          <text:p text:style-name="List_20_1_Content"> <text:span text:style-name="Strong_20_Emphasis">PHP</text:span></text:p>
          <text:list text:style-name="List_20_1">
            <text:list-item>
              <text:p text:style-name="List_20_1_Content"> <text:span text:style-name="Strong_20_Emphasis">HOSTIP</text:span> : adresse IP du serveur Apache</text:p>
            </text:list-item>
            <text:list-item>
              <text:p text:style-name="List_20_1_Content"> <text:span text:style-name="Strong_20_Emphasis">ServerPath</text:span> : nom du dossier hébergeant le système de téléaffichage</text:p>
            </text:list-item>
          </text:list>
        </text:list-item>
        <text:list-item>
          <text:p text:style-name="List_20_1_Content"> <text:span text:style-name="Strong_20_Emphasis">NTP</text:span></text:p>
          <text:list text:style-name="List_20_1">
            <text:list-item>
              <text:p text:style-name="List_20_1_Content"> <text:span text:style-name="Strong_20_Emphasis">HOSTIP</text:span> : adresse IP du serveur NTP</text:p>
            </text:list-item>
          </text:list>
        </text:list-item>
        <text:list-item>
          <text:p text:style-name="List_20_1_Content"> <text:span text:style-name="Strong_20_Emphasis">TIMEZONE</text:span></text:p>
          <text:list text:style-name="List_20_1">
            <text:list-item>
              <text:p text:style-name="List_20_1_Content"> <text:span text:style-name="Strong_20_Emphasis">Default</text:span> : fuseau horaire qui sera utilisé par le système de téléaffichage</text:p>
            </text:list-item>
          </text:list>
        </text:list-item>
        <text:list-item>
          <text:p text:style-name="List_20_1_Content"> <text:span text:style-name="Strong_20_Emphasis">LANGUAGE</text:span></text:p>
          <text:list text:style-name="List_20_1">
            <text:list-item>
              <text:p text:style-name="LastListParagraph_List_20_1_Content"> <text:span text:style-name="Strong_20_Emphasis">languageCode</text:span> : code de la langue utilisée par défaut dans l’interface d’administration du téléaffichage</text:p>
            </text:list-item>
          </text:list>
        </text:list-item>
      </text:list>
      <text:h text:style-name="Heading_20_2" text:outline-level="2"><text:bookmark-start text:name="__RefHeading___lancer_le_programme_au_demarrage_7"/><text:bookmark-start text:name="lancer_le_programme_au_demarrage"/>Lancer le programme au démarrage<text:bookmark-end text:name="__RefHeading___lancer_le_programme_au_demarrage_7"/><text:bookmark-end text:name="lancer_le_programme_au_demarrage"/></text:h>
      <text:p text:style-name="Text_20_body">Pour lancer le programme automatiquement à chaque démarrage de l’écran, </text:p>
      <text:list text:style-name="Numbering_20_1" text:continue-numbering="false">
        <text:list-item>
          <text:p text:style-name="LastListParagraph_FirstListParagraph_Numbering_20_1_Content"> Créer un raccourci du fichier FIDS.exe dans le Menu Démarrer &gt; Tous les programmes &gt;Démarrage.</text:p>
        </text:list-item>
      </text:list>
      <text:p text:style-name="Text_20_body"><draw:frame draw:style-name="media" draw:name="4" text:anchor-type="as-char" draw:z-index="4" svg:width="3.3072916666667cm" svg:height="1.1641666666667cm"><draw:image xlink:href="Pictures/2e5cb0e240797581af49834dc770d8c1.png" xlink:type="simple" xlink:show="embed" xlink:actuate="onLoad"/></draw:frame></text:p>
      <text:p text:style-name="Text_20_body"><draw:frame draw:style-name="media" draw:name="5" text:anchor-type="as-char" draw:z-index="5" svg:width="1.27cm" svg:height="1.27cm"><draw:image xlink:href="Pictures/b51525193c809584b1c9c23c07fa7ade.png" xlink:type="simple" xlink:show="embed" xlink:actuate="onLoad"/></draw:frame> Si une ancienne version du FIDS Display existe sur le poste assurez-vous de supprimer le raccourci vers le programme <text:span text:style-name="Strong_20_Emphasis">FID.ex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LastListParagraph_FirstListParagraph_Numbering_20_1_Content" style:display-name="Last First Numbering 1 Content" style:parent-style-name="FirstListParagraph_Numbering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nuel:installation:fids</dc:title>
  </office:meta>
</office:document-meta>
</file>