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ae8b05ef053a6316e9e0b3ddc262f7.png"/>
  <manifest:file-entry manifest:media-type="image/png" manifest:full-path="Pictures/4b7ed12a77689fca14fe29dd0df077ea.png"/>
  <manifest:file-entry manifest:media-type="image/png" manifest:full-path="Pictures/303880fef0522b1b662d64f16ab1e906.png"/>
  <manifest:file-entry manifest:media-type="image/png" manifest:full-path="Pictures/d7f203afaf676b5618d7dd6c755bd2a6.png"/>
  <manifest:file-entry manifest:media-type="image/png" manifest:full-path="Pictures/4d7ed2fb0715046b91a508e27f89c107.png"/>
  <manifest:file-entry manifest:media-type="image/png" manifest:full-path="Pictures/1d767f7e4fa50bce056504e75dc5b388.png"/>
  <manifest:file-entry manifest:media-type="image/png" manifest:full-path="Pictures/7008824060bdabbbc64c68826d66f971.png"/>
  <manifest:file-entry manifest:media-type="image/png" manifest:full-path="Pictures/9a8780ab8d8f7c0b3e429cbf2572b715.png"/>
  <manifest:file-entry manifest:media-type="image/png" manifest:full-path="Pictures/b8ea276f8dbd1eda9fb836098d793ead.png"/>
  <manifest:file-entry manifest:media-type="image/png" manifest:full-path="Pictures/1e7aa938d6b42e1117c8e954762d5b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installation:cuppt:oki"/><text:bookmark-start text:name="__RefHeading___eaf_man_cuppt_201604-001_paramokifr_1"/><text:bookmark-start text:name="eaf_man_cuppt_201604-001_paramokifr"/>EAF_MAN_CuppT_201604-001_ParamOKIFR<text:bookmark-end text:name="__RefHeading___eaf_man_cuppt_201604-001_paramokifr_1"/><text:bookmark-end text:name="eaf_man_cuppt_201604-001_paramokifr"/></text:h>
      <text:p text:style-name="Text_20_body"><text:span text:style-name="sub"><text:a xlink:type="simple" xlink:href="https://edgeairport.alwaysdata.net/wiki/lib/exe/fetch.php?media=manuel:installation:cuppt:eaf_man_cuppt_201604-001_paramokifr.odt" text:style-name="Internet_20_link" text:visited-style-name="Visited_20_Internet_20_Link">Version originale</text:a></text:span></text:p>
      <text:p text:style-name="Text_20_body">CUPP-T</text:p>
      <text:p text:style-name="Text_20_body">Paramétrage impression OKI</text:p>
      <text:p text:style-name="Text_20_body">Table des matières</text:p>
      <text:h text:style-name="Heading_20_1" text:outline-level="1"><text:bookmark-start text:name="__RefHeading___parametrage_impression_oki_2"/><text:bookmark-start text:name="parametrage_impression_oki"/>Paramétrage impression OKI<text:bookmark-end text:name="__RefHeading___parametrage_impression_oki_2"/><text:bookmark-end text:name="parametrage_impression_oki"/></text:h>
      <text:list text:style-name="Numbering_20_1" text:continue-numbering="false">
        <text:list-item>
          <text:p text:style-name="FirstListParagraph_Numbering_20_1_Content"> Cliquer dans Périphériques et imprimante.</text:p>
        </text:list-item>
        <text:list-item>
          <text:p text:style-name="LastListParagraph_Numbering_20_1_Content"> <draw:frame draw:style-name="media" draw:name="0" text:anchor-type="as-char" draw:z-index="0" svg:width="21.007916666667cm" style:rel-width="100%" svg:height="17.065625cm" style:rel-height="scale"><draw:image xlink:href="Pictures/44ae8b05ef053a6316e9e0b3ddc262f7.png" xlink:type="simple" xlink:show="embed" xlink:actuate="onLoad"/></draw:frame>Sélectionner l’imprimante OKI.</text:p>
        </text:list-item>
      </text:list>
      <text:list text:style-name="Numbering_20_1" text:continue-numbering="false">
        <text:list-item>
          <text:p text:style-name="FirstListParagraph_Numbering_20_1_Content"> Cliquer sur l’onglet Print Server Properties (Propriétés du serveur).</text:p>
        </text:list-item>
        <text:list-item>
          <text:p text:style-name="Numbering_20_1_Content"> La fenêtre Print Server Properties (Propriétés du serveur) s’ouvre.</text:p>
        </text:list-item>
        <text:list-item>
          <text:p text:style-name="LastListParagraph_Numbering_20_1_Content"> Cliquer sur l’onglet Forms (Formulaire).</text:p>
        </text:list-item>
      </text:list>
      <text:p text:style-name="Text_20_body"><draw:frame draw:style-name="media" draw:name="1" text:anchor-type="as-char" draw:z-index="1" svg:width="12.7cm" svg:height="14.419791666667cm"><draw:image xlink:href="Pictures/4b7ed12a77689fca14fe29dd0df077ea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aisir le nom CUPPT dans le champ Form name (Nom du formulaire).</text:p>
        </text:list-item>
        <text:list-item>
          <text:p text:style-name="Numbering_20_1_Content"> Cocher la case Create a new form (Créer un nouveau formulaire).</text:p>
        </text:list-item>
        <text:list-item>
          <text:p text:style-name="Numbering_20_1_Content"> Cocher la case Metric.</text:p>
        </text:list-item>
        <text:list-item>
          <text:p text:style-name="Numbering_20_1_Content"> Inscrire 22 dans le champ de saisie Width (largeur).</text:p>
        </text:list-item>
        <text:list-item>
          <text:p text:style-name="Numbering_20_1_Content"> Saisir 1 dans le champ Height (hauteur).</text:p>
        </text:list-item>
        <text:list-item>
          <text:p text:style-name="Numbering_20_1_Content"> Cliquer sur OK pour valider.</text:p>
        </text:list-item>
        <text:list-item>
          <text:p text:style-name="LastListParagraph_Numbering_20_1_Content"> La fenêtre Print Server Properties (Propriétés du serveur) se ferme.</text:p>
        </text:list-item>
      </text:list>
      <text:p text:style-name="Text_20_body"><draw:frame draw:style-name="media" draw:name="2" text:anchor-type="as-char" draw:z-index="2" svg:width="6.6939583333333cm" svg:height="7.223125cm"><draw:image xlink:href="Pictures/303880fef0522b1b662d64f16ab1e906.png" xlink:type="simple" xlink:show="embed" xlink:actuate="onLoad"/></draw:frame></text:p>
      <text:list text:style-name="Numbering_20_1" text:continue-numbering="false">
        <text:list-item>
          <text:p text:style-name="FirstListParagraph_Numbering_20_1_Content"> Faire un clic droit sur l’imprimante OKI.</text:p>
        </text:list-item>
        <text:list-item>
          <text:p text:style-name="LastListParagraph_Numbering_20_1_Content"> Cliquer sur Printer properties (Propriétés de l’imprimante) dans le menu.</text:p>
        </text:list-item>
      </text:list>
      <text:list text:style-name="Numbering_20_1" text:continue-numbering="false">
        <text:list-item>
          <text:p text:style-name="FirstListParagraph_Numbering_20_1_Content"> La fenêtre OKI properties s’ouvre.</text:p>
        </text:list-item>
        <text:list-item>
          <text:p text:style-name="Numbering_20_1_Content"> <draw:frame draw:style-name="media" draw:name="3" text:anchor-type="as-char" draw:z-index="3" svg:width="12.647083333333cm" svg:height="14.340416666667cm"><draw:image xlink:href="Pictures/d7f203afaf676b5618d7dd6c755bd2a6.png" xlink:type="simple" xlink:show="embed" xlink:actuate="onLoad"/></draw:frame>Cliquer sur l’onglet Device settings (paramètres du périphérique).</text:p>
        </text:list-item>
        <text:list-item>
          <text:p text:style-name="LastListParagraph_Numbering_20_1_Content"> Sélectionner le formulaire CUPP-T</text:p>
        </text:list-item>
      </text:list>
      <text:list text:style-name="Numbering_20_1" text:continue-numbering="false">
        <text:list-item>
          <text:p text:style-name="FirstListParagraph_Numbering_20_1_Content"> Cliquer sur Apply pour appliquer.</text:p>
        </text:list-item>
        <text:list-item>
          <text:p text:style-name="Numbering_20_1_Content"> <draw:frame draw:style-name="media" draw:name="4" text:anchor-type="as-char" draw:z-index="4" svg:width="12.54125cm" svg:height="14.12875cm"><draw:image xlink:href="Pictures/4d7ed2fb0715046b91a508e27f89c107.png" xlink:type="simple" xlink:show="embed" xlink:actuate="onLoad"/></draw:frame>Cliquer dans l’onglet Advanced (avancé). </text:p>
        </text:list-item>
        <text:list-item>
          <text:p text:style-name="LastListParagraph_Numbering_20_1_Content"> Cliquer sur New Driver ( Nouveau pilote).</text:p>
        </text:list-item>
      </text:list>
      <text:list text:style-name="Numbering_20_1" text:continue-numbering="false">
        <text:list-item>
          <text:p text:style-name="LastListParagraph_FirstListParagraph_Numbering_20_1_Content"> La fenêtre Add Printer Driver Wizzard (Ajouter une imprimante) s’ouvre.</text:p>
        </text:list-item>
      </text:list>
      <text:p text:style-name="Text_20_body"><draw:frame draw:style-name="media" draw:name="5" text:anchor-type="as-char" draw:z-index="5" svg:width="15.875cm" svg:height="11.826875cm"><draw:image xlink:href="Pictures/1d767f7e4fa50bce056504e75dc5b388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Cliquer sur Next (Suivant).</text:p>
        </text:list-item>
      </text:list>
      <text:p text:style-name="Text_20_body"><draw:frame draw:style-name="media" draw:name="6" text:anchor-type="as-char" draw:z-index="6" svg:width="15.71625cm" svg:height="11.535833333333cm"><draw:image xlink:href="Pictures/7008824060bdabbbc64c68826d66f971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Cliquer sur Generic.</text:p>
        </text:list-item>
      </text:list>
      <text:list text:style-name="Numbering_20_1" text:continue-numbering="false">
        <text:list-item>
          <text:p text:style-name="FirstListParagraph_Numbering_20_1_Content"> Cliquer sur Generic / Text Only.</text:p>
        </text:list-item>
        <text:list-item>
          <text:p text:style-name="LastListParagraph_Numbering_20_1_Content"> Cliquer sur Next (Suivant).</text:p>
        </text:list-item>
      </text:list>
      <text:list text:style-name="Numbering_20_1" text:continue-numbering="false">
        <text:list-item>
          <text:p text:style-name="FirstListParagraph_Numbering_20_1_Content"> <draw:frame draw:style-name="media" draw:name="7" text:anchor-type="as-char" draw:z-index="7" svg:width="6.6939583333333cm" svg:height="7.223125cm"><draw:image xlink:href="Pictures/303880fef0522b1b662d64f16ab1e906.png" xlink:type="simple" xlink:show="embed" xlink:actuate="onLoad"/></draw:frame>Faire un clic droit sur l’imprimante OKI.</text:p>
        </text:list-item>
        <text:list-item>
          <text:p text:style-name="Numbering_20_1_Content"> Cliquer sur Printing preferences (options d’impression). </text:p>
        </text:list-item>
        <text:list-item>
          <text:p text:style-name="Numbering_20_1_Content"> La fenêtre OKI printing Preferences (Options d’impression) s’ouvre.</text:p>
        </text:list-item>
        <text:list-item>
          <text:p text:style-name="Numbering_20_1_Content"> <draw:frame draw:style-name="media" draw:name="8" text:anchor-type="as-char" draw:z-index="8" svg:width="14.525625cm" svg:height="12.752916666667cm"><draw:image xlink:href="Pictures/9a8780ab8d8f7c0b3e429cbf2572b715.png" xlink:type="simple" xlink:show="embed" xlink:actuate="onLoad"/></draw:frame>Cliquer sur l’onglet Layout (Disposition).</text:p>
        </text:list-item>
        <text:list-item>
          <text:p text:style-name="LastListParagraph_Numbering_20_1_Content"> Sélectionner orientation Portrait.</text:p>
        </text:list-item>
      </text:list>
      <text:p text:style-name="Text_20_body"><draw:frame draw:style-name="media" draw:name="9" text:anchor-type="as-char" draw:z-index="9" svg:width="14.419791666667cm" svg:height="12.911666666667cm"><draw:image xlink:href="Pictures/b8ea276f8dbd1eda9fb836098d793ead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’onglet Paper Quality (Papier / Qualité).</text:p>
        </text:list-item>
        <text:list-item>
          <text:p text:style-name="LastListParagraph_Numbering_20_1_Content"> Sélectionner le type de papier Cont. Feed – No Break.</text:p>
        </text:list-item>
      </text:list>
      <text:list text:style-name="Numbering_20_1" text:continue-numbering="false">
        <text:list-item>
          <text:p text:style-name="FirstListParagraph_Numbering_20_1_Content"> Cliquer sur<text:span text:style-name="Strong_20_Emphasis"> </text:span>Advanced (Avancée).</text:p>
        </text:list-item>
        <text:list-item>
          <text:p text:style-name="LastListParagraph_Numbering_20_1_Content"> La fenêtre Paramètres avancées s’ouvre.</text:p>
        </text:list-item>
      </text:list>
      <text:p text:style-name="Text_20_body"><draw:frame draw:style-name="media" draw:name="10" text:anchor-type="as-char" draw:z-index="10" svg:width="12.647083333333cm" svg:height="12.938125cm"><draw:image xlink:href="Pictures/1e7aa938d6b42e1117c8e954762d5bf6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électionner le formulaire Cupp-T du format papier.</text:p>
        </text:list-item>
        <text:list-item>
          <text:p text:style-name="LastListParagraph_Numbering_20_1_Content"> Cliquer sur OK pour valider.</text:p>
        </text:list-item>
      </text:list>
      <text:h text:style-name="Heading_20_1" text:outline-level="1"><text:bookmark-start text:name="__RefHeading___approbation_3"/><text:bookmark-start text:name="approbation"/>Approbation<text:bookmark-end text:name="__RefHeading___approbation_3"/><text:bookmark-end text:name="approbation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p text:style-name="tablealignleft"><text:span text:style-name="Strong_20_Emphasis">Fonction</text:span></text:p>
          </table:table-cell>
          <table:table-cell office:value-type="string" table:style-name="tablecell">
            <text:p text:style-name="tablealignleft"><text:span text:style-name="Strong_20_Emphasis">Rédacteur</text:span></text:p>
          </table:table-cell>
          <table:table-cell office:value-type="string" table:style-name="tablecell">
            <text:p text:style-name="tablealignleft"><text:span text:style-name="Strong_20_Emphasis">Vérificateur</text:span></text:p>
          </table:table-cell>
          <table:table-cell office:value-type="string" table:style-name="tablecell">
            <text:p text:style-name="tablealignleft"><text:span text:style-name="Strong_20_Emphasis">Validateur</text:span></text:p>
          </table:table-cell>
        </table:table-row>
        <table:table-row>
          <table:table-cell office:value-type="string" table:style-name="tablecell">
            <text:p text:style-name="tablealignleft">Prénom - Nom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tur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installation:cuppt:oki</dc:title>
  </office:meta>
</office:document-meta>
</file>