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uides:utilisation:aminvoicing:start"/><text:bookmark-start text:name="__RefHeading___aminvoicingguides_d_utilisation_1"/><text:bookmark-start text:name="aminvoicingguides_d_utilisation"/>AMInvoicing : Guides d'utilisation<text:bookmark-end text:name="__RefHeading___aminvoicingguides_d_utilisation_1"/><text:bookmark-end text:name="aminvoicingguides_d_utilisat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ext:p text:style-name="Text_20_body"><text:a xlink:type="simple" xlink:href="https://edgeairport.alwaysdata.net/wiki/doku.php?id=guides:utilisation:aminvoicing:factaero" text:style-name="Internet_20_link" text:visited-style-name="Visited_20_Internet_20_Link">Facturation aéronautique</text:a><text:line-break/>
<text:a xlink:type="simple" xlink:href="https://edgeairport.alwaysdata.net/wiki/doku.php?id=guides:utilisation:aminvoicing:facturationcomptan" text:style-name="Internet_20_link" text:visited-style-name="Visited_20_Internet_20_Link">Facturation comptant</text:a><text:line-break/>
<text:a xlink:type="simple" xlink:href="https://edgeairport.alwaysdata.net/wiki/doku.php?id=guides:utilisation:aminvoicing:factdom" text:style-name="Internet_20_link" text:visited-style-name="Visited_20_Internet_20_Link">Facturation domaniale</text:a><text:line-break/>
<text:a xlink:type="simple" xlink:href="https://edgeairport.alwaysdata.net/wiki/doku.php?id=guides:utilisation:aminvoicing:factextraaero" text:style-name="Internet_20_link" text:visited-style-name="Visited_20_Internet_20_Link">Facturation extra-aéronautique</text:a><text:line-break/>
<text:a xlink:type="simple" xlink:href="https://edgeairport.alwaysdata.net/wiki/doku.php?id=guides:utilisation:aminvoicing:clients" text:style-name="Internet_20_link" text:visited-style-name="Visited_20_Internet_20_Link"> Fiche client</text:a><text:line-break/>
<text:a xlink:type="simple" xlink:href="https://edgeairport.alwaysdata.net/wiki/doku.php?id=guides:utilisation:aminvoicing:gestiondestarifs" text:style-name="Internet_20_link" text:visited-style-name="Visited_20_Internet_20_Link">Gestion des tarifs</text:a><text:line-break/>
<text:a xlink:type="simple" xlink:href="https://edgeairport.alwaysdata.net/wiki/doku.php?id=guides:utilisation:aminvoicing:miseenplacecompta" text:style-name="Internet_20_link" text:visited-style-name="Visited_20_Internet_20_Link">Mise en place de la comptabilité</text:a><text:line-break/>
<text:a xlink:type="simple" xlink:href="https://edgeairport.alwaysdata.net/wiki/doku.php?id=guides:utilisation:aminvoicing:regle" text:style-name="Internet_20_link" text:visited-style-name="Visited_20_Internet_20_Link">Règles d'ouverture</text:a><text:line-break/>
<text:a xlink:type="simple" xlink:href="https://edgeairport.alwaysdata.net/wiki/doku.php?id=guides:utilisation:aminvoicing:statistiques" text:style-name="Internet_20_link" text:visited-style-name="Visited_20_Internet_20_Link">Statistiques de l'aviation civile</text:a><text:line-break/>
<text:a xlink:type="simple" xlink:href="https://edgeairport.alwaysdata.net/wiki/doku.php?id=guides:utilisation:aminvoicing:tarifs" text:style-name="Internet_20_link" text:visited-style-name="Visited_20_Internet_20_Link"> Tarif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aminvoicing:start</dc:title>
  </office:meta>
</office:document-meta>
</file>