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06f3487e043a1afe7759320d59d0d8.png"/>
  <manifest:file-entry manifest:media-type="image/png" manifest:full-path="Pictures/da3dd687b19ab076fa0c3485593af70b.png"/>
  <manifest:file-entry manifest:media-type="image/png" manifest:full-path="Pictures/74d40f8b41ef42b32fd10e0b1c8ff4be.png"/>
  <manifest:file-entry manifest:media-type="image/png" manifest:full-path="Pictures/ca1301aa20cd6f93bb07c288583d8046.png"/>
  <manifest:file-entry manifest:media-type="image/png" manifest:full-path="Pictures/42dd3ce7e847b3264fbbdee86826b512.png"/>
  <manifest:file-entry manifest:media-type="image/png" manifest:full-path="Pictures/d547732fd2ee339d9c4c4d11e2bb1980.png"/>
  <manifest:file-entry manifest:media-type="image/png" manifest:full-path="Pictures/52388c20d0f6f723f805fc02f839460d.png"/>
  <manifest:file-entry manifest:media-type="image/png" manifest:full-path="Pictures/bcea723c50d19f50c2721274b1a2056b.png"/>
  <manifest:file-entry manifest:media-type="image/png" manifest:full-path="Pictures/bc272025060d0d5ea8fe920167d5adfa.png"/>
  <manifest:file-entry manifest:media-type="image/png" manifest:full-path="Pictures/1dbd023aea1193120af17233d80d8997.png"/>
  <manifest:file-entry manifest:media-type="image/png" manifest:full-path="Pictures/b618df0b070bd5bbf2ec0a4f9669faf4.png"/>
  <manifest:file-entry manifest:media-type="image/png" manifest:full-path="Pictures/7ac2b2d60c34d55386b777cfd415d60c.png"/>
  <manifest:file-entry manifest:media-type="image/png" manifest:full-path="Pictures/dc1204923c7ce978f3d2dbc5ce711ece.png"/>
  <manifest:file-entry manifest:media-type="image/png" manifest:full-path="Pictures/b77f8bebb2c5991d90e8a7cb0034d1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utilisation:aminvoicing:factextraaero"/><text:bookmark-start text:name="__RefHeading___aminvoicing_-_facturation_extra-aeronautique_1"/><text:bookmark-start text:name="aminvoicing_-_facturation_extra-aeronautique"/>AMInvoicing - Facturation extra-aéronautique<text:bookmark-end text:name="__RefHeading___aminvoicing_-_facturation_extra-aeronautique_1"/><text:bookmark-end text:name="aminvoicing_-_facturation_extra-aeronautique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guides/utilisation/aminvoicing/factextraaero_image_0.png" xlink:type="simple" xlink:show="embed" xlink:actuate="onLoad"/></draw:frame></text:p>
      <text:h text:style-name="Heading_20_2" text:outline-level="2"><text:bookmark-start text:name="__RefHeading___aminvoicing_2"/><text:bookmark-start text:name="aminvoicing"/>AMInvoicing<text:bookmark-end text:name="__RefHeading___aminvoicing_2"/><text:bookmark-end text:name="aminvoicing"/></text:h>
      <text:p text:style-name="Text_20_body">Le logiciel AMInvoicing  vous permet de gérer toutes vos données aéroportuaires.</text:p>
      <text:p text:style-name="Text_20_body"><draw:frame draw:style-name="media" draw:name="1" text:anchor-type="as-char" draw:z-index="1" svg:width="22.5425cm" style:rel-width="100%" svg:height="16.933333333333cm" style:rel-height="scale"><draw:image xlink:href="Pictures/6906f3487e043a1afe7759320d59d0d8.png" xlink:type="simple" xlink:show="embed" xlink:actuate="onLoad"/></draw:frame></text:p>
      <text:p text:style-name="Text_20_body">Airport Manager AMInvoicing permet la saisie et l’impression immédiate des factures aéronautiques (avec ou sans mouvement) ou les avis de débit (cas des redevances ou prestations prépayées).</text:p>
      <text:p text:style-name="Text_20_body"><draw:frame draw:style-name="media" draw:name="2" text:anchor-type="as-char" draw:z-index="2" svg:width="1.27cm" svg:height="1.27cm"><draw:image xlink:href="Pictures/da3dd687b19ab076fa0c3485593af70b.png" xlink:type="simple" xlink:show="embed" xlink:actuate="onLoad"/></draw:frame>Toutes les opérations décrites nécessitent d’être connecté(e) à Airport Manager AMInvoicing.</text:p>
      <text:h text:style-name="Heading_20_3" text:outline-level="3"><text:bookmark-start text:name="__RefHeading___se_connecter_3"/><text:bookmark-start text:name="se_connecter"/>Se connecter<text:bookmark-end text:name="__RefHeading___se_connecter_3"/><text:bookmark-end text:name="se_connecter"/></text:h>
      <text:list text:style-name="List_20_1" text:continue-numbering="false">
        <text:list-item>
          <text:p text:style-name="FirstListParagraph_List_20_1_Content"> Sélectionner le <text:span text:style-name="Source_20_Text">site</text:span>.</text:p>
        </text:list-item>
        <text:list-item>
          <text:p text:style-name="List_20_1_Content"> Saisir votre <text:span text:style-name="Source_20_Text">login</text:span>.</text:p>
        </text:list-item>
        <text:list-item>
          <text:p text:style-name="List_20_1_Content"> Saisir votre <text:span text:style-name="Source_20_Text">Mot de passe</text:span>.</text:p>
        </text:list-item>
        <text:list-item>
          <text:p text:style-name="LastListParagraph_List_20_1_Content"> Cliquer sur <text:span text:style-name="Source_20_Text">OK</text:span> pour valider.</text:p>
        </text:list-item>
      </text:list>
      <text:p text:style-name="Text_20_body"><draw:frame draw:style-name="media" draw:name="3" text:anchor-type="as-char" draw:z-index="3" svg:width="5.55625cm" svg:height="6.0060416666667cm"><draw:image xlink:href="Pictures/74d40f8b41ef42b32fd10e0b1c8ff4be.png" xlink:type="simple" xlink:show="embed" xlink:actuate="onLoad"/></draw:frame></text:p>
      <text:h text:style-name="Heading_20_3" text:outline-level="3"><text:bookmark-start text:name="__RefHeading___ouvrir_la_facturation_extra-aeronautique_4"/><text:bookmark-start text:name="ouvrir_la_facturation_extra-aeronautique"/>Ouvrir la facturation extra-aéronautique<text:bookmark-end text:name="__RefHeading___ouvrir_la_facturation_extra-aeronautique_4"/><text:bookmark-end text:name="ouvrir_la_facturation_extra-aeronautique"/></text:h>
      <text:list text:style-name="List_20_1" text:continue-numbering="false">
        <text:list-item>
          <text:p text:style-name="FirstListParagraph_List_20_1_Content"> Cliquer sur <text:span text:style-name="Source_20_Text">Facturation</text:span> dans la barre de menu.</text:p>
        </text:list-item>
        <text:list-item>
          <text:p text:style-name="List_20_1_Content"> Positionner le curseur sur <text:span text:style-name="Source_20_Text">Facturation extra-aéronautique</text:span>.</text:p>
        </text:list-item>
        <text:list-item>
          <text:p text:style-name="LastListParagraph_List_20_1_Content"> Cliquer sur <text:span text:style-name="Source_20_Text">Facturation passerelles</text:span>.</text:p>
        </text:list-item>
      </text:list>
      <text:p text:style-name="Text_20_body"><draw:frame draw:style-name="media" draw:name="4" text:anchor-type="as-char" draw:z-index="4" svg:width="31.4325cm" style:rel-width="100%" svg:height="12.091458333333cm" style:rel-height="scale"><draw:image xlink:href="Pictures/ca1301aa20cd6f93bb07c288583d8046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fenêtre <text:span text:style-name="underline">Passerelles, relevés et facturations</text:span> s’ouvre.</text:p>
        </text:list-item>
      </text:list>
      <text:h text:style-name="Heading_20_2" text:outline-level="2"><text:bookmark-start text:name="__RefHeading___facturer_les_passerelles_5"/><text:bookmark-start text:name="facturer_les_passerelles"/>Facturer les passerelles<text:bookmark-end text:name="__RefHeading___facturer_les_passerelles_5"/><text:bookmark-end text:name="facturer_les_passerelles"/></text:h>
      <text:h text:style-name="Heading_20_3" text:outline-level="3"><text:bookmark-start text:name="__RefHeading___afficher_les_clients_a_facturer_6"/><text:bookmark-start text:name="afficher_les_clients_a_facturer"/>Afficher les clients à facturer<text:bookmark-end text:name="__RefHeading___afficher_les_clients_a_facturer_6"/><text:bookmark-end text:name="afficher_les_clients_a_facturer"/></text:h>
      <text:p text:style-name="Text_20_body"><draw:frame draw:style-name="media" draw:name="5" text:anchor-type="as-char" draw:z-index="5" svg:width="5.000625cm" svg:height="2.4870833333333cm"><draw:image xlink:href="Pictures/42dd3ce7e847b3264fbbdee86826b512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la date située après <text:span text:style-name="Source_20_Text">LE</text:span> pour modifier la date de facturation.</text:p>
        </text:list-item>
        <text:list-item>
          <text:p text:style-name="List_20_1_Content"> Cliquer sur les dates dans le cadre <text:span text:style-name="Source_20_Text">Période du</text:span> pour sélectionner une période de facturation.</text:p>
        </text:list-item>
        <text:list-item>
          <text:p text:style-name="List_20_1_Content"> Appuyer sur la touche <text:span text:style-name="Source_20_Text">TAB</text:span> du clavier.</text:p>
        </text:list-item>
        <text:list-item>
          <text:p text:style-name="List_20_1_Content"> Cliquer sur <text:span text:style-name="Source_20_Text">Afficher (F5)</text:span> dans la barre de menu ou appuyer sur la touche <text:span text:style-name="Source_20_Text">F5</text:span> du clavier pour afficher le relevé d’utilisation des passerelles.</text:p>
          <text:list text:style-name="List_20_1">
            <text:list-item>
              <text:p text:style-name="LastListParagraph_List_20_1_Content"> La liste des clients s’affiche.</text:p>
            </text:list-item>
          </text:list>
        </text:list-item>
      </text:list>
      <text:p text:style-name="Text_20_body"><draw:frame draw:style-name="media" draw:name="6" text:anchor-type="as-char" draw:z-index="6" svg:width="32.86125cm" style:rel-width="100%" svg:height="12.329583333333cm" style:rel-height="scale"><draw:image xlink:href="Pictures/d547732fd2ee339d9c4c4d11e2bb1980.png" xlink:type="simple" xlink:show="embed" xlink:actuate="onLoad"/></draw:frame></text:p>
      <text:h text:style-name="Heading_20_3" text:outline-level="3"><text:bookmark-start text:name="__RefHeading___ajouter_un_nouveau_bon_7"/><text:bookmark-start text:name="ajouter_un_nouveau_bon"/>Ajouter un nouveau bon<text:bookmark-end text:name="__RefHeading___ajouter_un_nouveau_bon_7"/><text:bookmark-end text:name="ajouter_un_nouveau_bon"/></text:h>
      <text:list text:style-name="List_20_1" text:continue-numbering="false">
        <text:list-item>
          <text:p text:style-name="LastListParagraph_FirstListParagraph_List_20_1_Content"> Cliquer sur l’onglet <text:span text:style-name="Source_20_Text">Liste des bons</text:span>.</text:p>
        </text:list-item>
      </text:list>
      <text:p text:style-name="Text_20_body"><draw:frame draw:style-name="media" draw:name="7" text:anchor-type="as-char" draw:z-index="7" svg:width="8.0697916666667cm" svg:height="3.175cm"><draw:image xlink:href="Pictures/52388c20d0f6f723f805fc02f839460d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<text:span text:style-name="Source_20_Text">Ajouter (F2)</text:span> dans la barre de menu ou appuyer sur la touche <text:span text:style-name="Source_20_Text">F2</text:span> du clavier.</text:p>
          <text:list text:style-name="List_20_1">
            <text:list-item>
              <text:p text:style-name="List_20_1_Content"> La fenêtre <text:span text:style-name="underline">Relevé d’utilisation des passerelles</text:span> s’ouvre.</text:p>
            </text:list-item>
          </text:list>
        </text:list-item>
        <text:list-item>
          <text:p text:style-name="List_20_1_Content"> Saisir le <text:span text:style-name="Source_20_Text">N° de bon</text:span>.</text:p>
        </text:list-item>
        <text:list-item>
          <text:p text:style-name="List_20_1_Content"> Saisir le <text:span text:style-name="Source_20_Text">trigramme</text:span> de l’exploitant dans le champ <text:span text:style-name="Strong_20_Emphasis">Exploitant</text:span>.</text:p>
        </text:list-item>
        <text:list-item>
          <text:p text:style-name="List_20_1_Content"> Saisir <text:span text:style-name="Source_20_Text">l’immatriculation</text:span> de l’avion dans le champ <text:span text:style-name="Strong_20_Emphasis">Immat</text:span>.</text:p>
        </text:list-item>
        <text:list-item>
          <text:p text:style-name="List_20_1_Content"> Choisir le <text:span text:style-name="Source_20_Text">type de passerelle</text:span> utilisée dans la liste déroulante Poste.</text:p>
        </text:list-item>
        <text:list-item>
          <text:p text:style-name="List_20_1_Content"> Saisir le <text:span text:style-name="Source_20_Text">N° de vol</text:span> dans les champs <text:span text:style-name="Strong_20_Emphasis">DEBUT D’UTILISATION</text:span> et <text:span text:style-name="Strong_20_Emphasis">FIN D’UTILISATION</text:span>.</text:p>
        </text:list-item>
        <text:list-item>
          <text:p text:style-name="List_20_1_Content"> Saisir les <text:span text:style-name="Source_20_Text">dates et heures</text:span> de mise en place de la passerelle dans le cadre <text:span text:style-name="Strong_20_Emphasis">Date &amp; heure de mise en place</text:span>.</text:p>
        </text:list-item>
        <text:list-item>
          <text:p text:style-name="List_20_1_Content"> Inscrire une remarque si nécessaire dans le champ <text:span text:style-name="Strong_20_Emphasis">Remarques</text:span>.</text:p>
        </text:list-item>
        <text:list-item>
          <text:p text:style-name="List_20_1_Content"> Cliquer sur <text:span text:style-name="Source_20_Text">Enregistrer (F8)</text:span> ou appuyer sur la touche <text:span text:style-name="Source_20_Text">F8</text:span> du clavier pour enregistrer la saisie.</text:p>
        </text:list-item>
        <text:list-item>
          <text:p text:style-name="List_20_1_Content"> La fenêtre se ferme.</text:p>
        </text:list-item>
        <text:list-item>
          <text:p text:style-name="List_20_1_Content"> Cliquer sur <text:span text:style-name="Source_20_Text">Afficher (F5)</text:span> ou appuyer sur la touche <text:span text:style-name="Source_20_Text">F5</text:span> du clavier pour rafraîchir l’affichage.</text:p>
          <text:list text:style-name="List_20_1">
            <text:list-item>
              <text:p text:style-name="List_20_1_Content"> Le bon saisi s’affiche dans la liste.</text:p>
            </text:list-item>
          </text:list>
        </text:list-item>
        <text:list-item>
          <text:p text:style-name="LastListParagraph_List_20_1_Content"> Cliquer sur <text:span text:style-name="Source_20_Text">Enregistrer (F8)</text:span> ou appuyer sur la touche <text:span text:style-name="Source_20_Text">F8</text:span> du clavier pour enregistrer.</text:p>
        </text:list-item>
      </text:list>
      <text:h text:style-name="Heading_20_3" text:outline-level="3"><text:bookmark-start text:name="__RefHeading___calculer_les_temps_8"/><text:bookmark-start text:name="calculer_les_temps"/>Calculer les temps<text:bookmark-end text:name="__RefHeading___calculer_les_temps_8"/><text:bookmark-end text:name="calculer_les_temps"/></text:h>
      <text:list text:style-name="List_20_1" text:continue-numbering="false">
        <text:list-item>
          <text:p text:style-name="LastListParagraph_FirstListParagraph_List_20_1_Content"> Cliquer sur l’onglet <text:span text:style-name="Source_20_Text">Relevés d’utilisation</text:span>.</text:p>
        </text:list-item>
      </text:list>
      <text:p text:style-name="Text_20_body"><draw:frame draw:style-name="media" draw:name="8" text:anchor-type="as-char" draw:z-index="8" svg:width="24.262291666667cm" style:rel-width="100%" svg:height="6.4822916666667cm" style:rel-height="scale"><draw:image xlink:href="Pictures/bcea723c50d19f50c2721274b1a2056b.png" xlink:type="simple" xlink:show="embed" xlink:actuate="onLoad"/></draw:frame></text:p>
      <text:list text:style-name="List_20_1" text:continue-numbering="false">
        <text:list-item>
          <text:p text:style-name="FirstListParagraph_List_20_1_Content"> Les tranches des nouveaux bons sont vides.</text:p>
        </text:list-item>
        <text:list-item>
          <text:p text:style-name="List_20_1_Content"> Cliquer sur <text:span text:style-name="Source_20_Text">Calcul des temps (F6)</text:span> ou appuyer sur la touche <text:span text:style-name="Source_20_Text">F6</text:span> du clavier pour afficher les temps.</text:p>
        </text:list-item>
        <text:list-item>
          <text:p text:style-name="LastListParagraph_List_20_1_Content"> Les temps sont maintenant répartis par tranche pour tous les nouveaux bons.</text:p>
        </text:list-item>
      </text:list>
      <text:p text:style-name="Text_20_body"><draw:frame draw:style-name="media" draw:name="9" text:anchor-type="as-char" draw:z-index="9" svg:width="24.262291666667cm" style:rel-width="100%" svg:height="6.0325cm" style:rel-height="scale"><draw:image xlink:href="Pictures/bc272025060d0d5ea8fe920167d5adfa.png" xlink:type="simple" xlink:show="embed" xlink:actuate="onLoad"/></draw:frame></text:p>
      <text:h text:style-name="Heading_20_3" text:outline-level="3"><text:bookmark-start text:name="__RefHeading___facturer_les_clients_9"/><text:bookmark-start text:name="facturer_les_clients"/>Facturer les clients<text:bookmark-end text:name="__RefHeading___facturer_les_clients_9"/><text:bookmark-end text:name="facturer_les_clients"/></text:h>
      <text:list text:style-name="List_20_1" text:continue-numbering="false">
        <text:list-item>
          <text:p text:style-name="FirstListParagraph_List_20_1_Content"> Cliquer sur l’onglet <text:span text:style-name="Source_20_Text">Clients à facturer</text:span>.</text:p>
          <text:list text:style-name="List_20_1">
            <text:list-item>
              <text:p text:style-name="List_20_1_Content"> La liste des clients à facturer s’affiche.</text:p>
            </text:list-item>
          </text:list>
        </text:list-item>
        <text:list-item>
          <text:p text:style-name="List_20_1_Content"> S’assurer que la nature des ventes est bien sur <text:span text:style-name="Source_20_Text">Redevances passerelles</text:span>. Si ce n’est pas le cas, sélectionner <text:span text:style-name="Strong_20_Emphasis">Redevances passerelles</text:span> dans la liste déroulante.</text:p>
        </text:list-item>
        <text:list-item>
          <text:p text:style-name="List_20_1_Content"> Double cliquer sur le <text:span text:style-name="Source_20_Text">client</text:span> à facturer.</text:p>
          <text:list text:style-name="List_20_1">
            <text:list-item>
              <text:p text:style-name="LastListParagraph_List_20_1_Content"> La fenêtre <text:span text:style-name="underline">Factures &amp; avoirs aéronautiques</text:span> s’ouvre.</text:p>
            </text:list-item>
          </text:list>
        </text:list-item>
      </text:list>
      <text:p text:style-name="Text_20_body"><draw:frame draw:style-name="media" draw:name="10" text:anchor-type="as-char" draw:z-index="10" svg:width="23.600833333333cm" style:rel-width="100%" svg:height="18.25625cm" style:rel-height="scale"><draw:image xlink:href="Pictures/1dbd023aea1193120af17233d80d8997.png" xlink:type="simple" xlink:show="embed" xlink:actuate="onLoad"/></draw:frame></text:p>
      <text:list text:style-name="List_20_1" text:continue-numbering="false">
        <text:list-item>
          <text:p text:style-name="FirstListParagraph_List_20_1_Content"> Sélectionner <text:span text:style-name="Source_20_Text">Redevances Passerelles</text:span> dans la liste déroulante Nature des ventes.</text:p>
        </text:list-item>
        <text:list-item>
          <text:p text:style-name="List_20_1_Content"> Cocher la case <text:span text:style-name="Source_20_Text">Aperçu</text:span>.</text:p>
        </text:list-item>
        <text:list-item>
          <text:p text:style-name="LastListParagraph_List_20_1_Content"> Cliquer sur le symbole de l' <text:span text:style-name="Source_20_Text">imprimante</text:span> pour éditer la facture sous Word®</text:p>
        </text:list-item>
      </text:list>
      <text:h text:style-name="Heading_20_2" text:outline-level="2"><text:bookmark-start text:name="__RefHeading___gerer_les_passerelles_10"/><text:bookmark-start text:name="gerer_les_passerelles"/>Gérer les passerelles<text:bookmark-end text:name="__RefHeading___gerer_les_passerelles_10"/><text:bookmark-end text:name="gerer_les_passerelles"/></text:h>
      <text:h text:style-name="Heading_20_3" text:outline-level="3"><text:bookmark-start text:name="__RefHeading___ajouter_une_passerelle_11"/><text:bookmark-start text:name="ajouter_une_passerelle"/>Ajouter une passerelle<text:bookmark-end text:name="__RefHeading___ajouter_une_passerelle_11"/><text:bookmark-end text:name="ajouter_une_passerelle"/></text:h>
      <text:list text:style-name="List_20_1" text:continue-numbering="false">
        <text:list-item>
          <text:p text:style-name="FirstListParagraph_List_20_1_Content"> Cliquer sur <text:span text:style-name="Source_20_Text">Fichier</text:span> dans la barre de menu.</text:p>
        </text:list-item>
        <text:list-item>
          <text:p text:style-name="LastListParagraph_List_20_1_Content"> Cliquer sur <text:span text:style-name="Source_20_Text">Postes (Passerelles)</text:span>.</text:p>
        </text:list-item>
      </text:list>
      <text:p text:style-name="Text_20_body"><draw:frame draw:style-name="media" draw:name="11" text:anchor-type="as-char" draw:z-index="11" svg:width="5.6091666666667cm" svg:height="3.8629166666667cm"><draw:image xlink:href="Pictures/b618df0b070bd5bbf2ec0a4f9669faf4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fenêtre <text:span text:style-name="underline">Passerelles</text:span> s’ouvre.</text:p>
        </text:list-item>
      </text:list>
      <text:p text:style-name="Text_20_body"><draw:frame draw:style-name="media" draw:name="12" text:anchor-type="as-char" draw:z-index="12" svg:width="7.7522916666667cm" svg:height="4.2333333333333cm"><draw:image xlink:href="Pictures/7ac2b2d60c34d55386b777cfd415d60c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 <text:span text:style-name="Source_20_Text">Nouveau (F2)</text:span> ou appuyer sur la touche <text:span text:style-name="Source_20_Text">F2</text:span> du clavier.</text:p>
          <text:list text:style-name="List_20_1">
            <text:list-item>
              <text:p text:style-name="List_20_1_Content"> Une ligne vierge s’ajoute en bas de la liste des passerelles existantes.</text:p>
            </text:list-item>
          </text:list>
        </text:list-item>
        <text:list-item>
          <text:p text:style-name="List_20_1_Content"> Saisir le <text:span text:style-name="Source_20_Text">numéro de la passerelle</text:span>.</text:p>
        </text:list-item>
        <text:list-item>
          <text:p text:style-name="List_20_1_Content"> Saisir le <text:span text:style-name="Source_20_Text">code de la prestation</text:span>.</text:p>
        </text:list-item>
        <text:list-item>
          <text:p text:style-name="List_20_1_Content"> Cliquer sur <text:span text:style-name="Source_20_Text">Enregistrer (F8)</text:span> ou appuyer sur la touche <text:span text:style-name="Source_20_Text">F8</text:span> du clavier pour enregistrer la nouvelle passerelle.</text:p>
          <text:list text:style-name="List_20_1">
            <text:list-item>
              <text:p text:style-name="LastListParagraph_List_20_1_Content"> La fenêtre passerelle se ferme.</text:p>
            </text:list-item>
          </text:list>
        </text:list-item>
      </text:list>
      <text:h text:style-name="Heading_20_3" text:outline-level="3"><text:bookmark-start text:name="__RefHeading___ajouter_un_tarif_a_une_passerelle_12"/><text:bookmark-start text:name="ajouter_un_tarif_a_une_passerelle"/>Ajouter un tarif à une passerelle<text:bookmark-end text:name="__RefHeading___ajouter_un_tarif_a_une_passerelle_12"/><text:bookmark-end text:name="ajouter_un_tarif_a_une_passerelle"/></text:h>
      <text:h text:style-name="Heading_20_4" text:outline-level="4"><text:bookmark-start text:name="__RefHeading___saisir_la_passerelle_13"/><text:bookmark-start text:name="saisir_la_passerelle"/>Saisir la passerelle<text:bookmark-end text:name="__RefHeading___saisir_la_passerelle_13"/><text:bookmark-end text:name="saisir_la_passerelle"/></text:h>
      <text:list text:style-name="List_20_1" text:continue-numbering="false">
        <text:list-item>
          <text:p text:style-name="FirstListParagraph_List_20_1_Content"> Cliquer sur <text:span text:style-name="Emphasis">Fichier</text:span> dans la barre de menu.</text:p>
        </text:list-item>
        <text:list-item>
          <text:p text:style-name="LastListParagraph_List_20_1_Content"> Cliquer sur <text:span text:style-name="Emphasis">Tarifs</text:span>.</text:p>
        </text:list-item>
      </text:list>
      <text:p text:style-name="Text_20_body"><draw:frame draw:style-name="media" draw:name="13" text:anchor-type="as-char" draw:z-index="13" svg:width="5.6091666666667cm" svg:height="3.8629166666667cm"><draw:image xlink:href="Pictures/b618df0b070bd5bbf2ec0a4f9669faf4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fenêtre avec les tarifs s’ouvre.</text:p>
        </text:list-item>
      </text:list>
      <text:p text:style-name="Text_20_body"><draw:frame draw:style-name="media" draw:name="14" text:anchor-type="as-char" draw:z-index="14" svg:width="21.563541666667cm" style:rel-width="100%" svg:height="10.292291666667cm" style:rel-height="scale"><draw:image xlink:href="Pictures/dc1204923c7ce978f3d2dbc5ce711ece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<text:span text:style-name="Emphasis">Nouveau (F2)</text:span> ou appuyer sur la touche <text:span text:style-name="Emphasis">F2</text:span> du clavier pour ajouter un nouveau tarif.</text:p>
          <text:list text:style-name="List_20_1">
            <text:list-item>
              <text:p text:style-name="List_20_1_Content"> <draw:frame draw:style-name="media" draw:name="15" text:anchor-type="as-char" draw:z-index="15" svg:width="" svg:rel-width="100%" svg:height="" svg:rel-height="100%"><draw:image xlink:href="/home/edgeairport/www/wiki/data/media/guides/utilisation/aminvoicing/media_image27.png" xlink:type="simple" xlink:show="embed" xlink:actuate="onLoad"/></draw:frame>Une ligne vierge s’ajoute au bas de la liste des tarifs déjà existant.</text:p>
            </text:list-item>
          </text:list>
        </text:list-item>
        <text:list-item>
          <text:p text:style-name="List_20_1_Content"> Saisir la <text:span text:style-name="Emphasis">référence</text:span> de la passerelle dans la colonne ARTREF.</text:p>
        </text:list-item>
        <text:list-item>
          <text:p text:style-name="List_20_1_Content"> Saisir la <text:span text:style-name="Emphasis">description</text:span> de la passerelle dans la colonne ARTDES.</text:p>
        </text:list-item>
        <text:list-item>
          <text:p text:style-name="LastListParagraph_List_20_1_Content"> Saisir le <text:span text:style-name="Emphasis">numéro de compte</text:span> dans la colonne PCGNC.</text:p>
        </text:list-item>
      </text:list>
      <text:h text:style-name="Heading_20_4" text:outline-level="4"><text:bookmark-start text:name="__RefHeading___saisir_les_tranches_horaires_14"/><text:bookmark-start text:name="saisir_les_tranches_horaires"/>Saisir les tranches horaires<text:bookmark-end text:name="__RefHeading___saisir_les_tranches_horaires_14"/><text:bookmark-end text:name="saisir_les_tranches_horaires"/></text:h>
      <text:p text:style-name="Text_20_body"><draw:frame draw:style-name="media" draw:name="16" text:anchor-type="as-char" draw:z-index="16" svg:width="" svg:rel-width="100%" svg:height="" svg:rel-height="100%"><draw:image xlink:href="/home/edgeairport/www/wiki/data/media/guides/utilisation/aminvoicing/media_image28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la passerelle concernée.</text:p>
        </text:list-item>
        <text:list-item>
          <text:p text:style-name="List_20_1_Content"> Saisir la tranche horaire à partir de laquelle se déclenche le tarif dans la colonne <text:span text:style-name="underline">THDU</text:span>.</text:p>
        </text:list-item>
        <text:list-item>
          <text:p text:style-name="List_20_1_Content"> Saisir la tranche horaire jusqu’à laquelle s’applique le tarif dans la colonne <text:span text:style-name="underline">THAU</text:span>.</text:p>
        </text:list-item>
        <text:list-item>
          <text:p text:style-name="List_20_1_Content"> Saisir le prix de vente dans le champ <text:span text:style-name="underline">PXV</text:span>.</text:p>
        </text:list-item>
        <text:list-item>
          <text:p text:style-name="LastListParagraph_List_20_1_Content"> Saisir la description du tarif dans la colonne <text:span text:style-name="underline">ARTDES</text:span>.</text:p>
        </text:list-item>
      </text:list>
      <text:p text:style-name="Text_20_body"><draw:frame draw:style-name="media" draw:name="17" text:anchor-type="as-char" draw:z-index="17" svg:width="21.537083333333cm" style:rel-width="100%" svg:height="5.318125cm" style:rel-height="scale"><draw:image xlink:href="Pictures/b77f8bebb2c5991d90e8a7cb0034d13e.png" xlink:type="simple" xlink:show="embed" xlink:actuate="onLoad"/></draw:frame></text:p>
      <text:p text:style-name="Text_20_body"><text:span text:style-name="Strong_20_Emphasis">Explication :</text:span></text:p>
      <text:p text:style-name="Text_20_body">Dans l’exemple ci-dessus : </text:p>
      <text:p text:style-name="Text_20_body">* La première tranche horaire correspond aux 2 premières heures d’utilisation de la passerelle (THDU = 0 – THAU = 2).</text:p>
      <text:p text:style-name="Text_20_body">* La seconde tranche horaire correspond aux troisièmes et quatrièmes heures d’utilisation de la passerelle (THDU = 3 – THAU = 4).</text:p>
      <text:p text:style-name="Text_20_body">* La troisième tranche horaire correspond à une utilisation de la passerelle pendant plus de 5h d’affilée (THDU = 4 – THAU = 999).</text:p>
      <text:h text:style-name="Heading_20_3" text:outline-level="3"><text:bookmark-start text:name="__RefHeading___supprimer_une_passerelle_15"/><text:bookmark-start text:name="supprimer_une_passerelle"/>Supprimer une passerelle<text:bookmark-end text:name="__RefHeading___supprimer_une_passerelle_15"/><text:bookmark-end text:name="supprimer_une_passerelle"/></text:h>
      <text:list text:style-name="List_20_1" text:continue-numbering="false">
        <text:list-item>
          <text:p text:style-name="FirstListParagraph_List_20_1_Content"> Cliquer sur <text:span text:style-name="Emphasis">Fichier</text:span> dans la barre de menu.</text:p>
        </text:list-item>
        <text:list-item>
          <text:p text:style-name="LastListParagraph_List_20_1_Content"> Cliquer sur <text:span text:style-name="Emphasis">Postes (Passerelles)</text:span>.</text:p>
        </text:list-item>
      </text:list>
      <text:p text:style-name="Text_20_body"><draw:frame draw:style-name="media" draw:name="18" text:anchor-type="as-char" draw:z-index="18" svg:width="5.6091666666667cm" svg:height="3.8629166666667cm"><draw:image xlink:href="Pictures/b618df0b070bd5bbf2ec0a4f9669faf4.png" xlink:type="simple" xlink:show="embed" xlink:actuate="onLoad"/></draw:frame></text:p>
      <text:list text:style-name="List_20_1" text:continue-numbering="false">
        <text:list-item>
          <text:p text:style-name="FirstListParagraph_List_20_1_Content"> La fenêtre <text:span text:style-name="underline">Passerelles</text:span> s’ouvre.</text:p>
        </text:list-item>
        <text:list-item>
          <text:p text:style-name="List_20_1_Content"> Cliquer sur  la passerelle à supprimer.</text:p>
        </text:list-item>
        <text:list-item>
          <text:p text:style-name="List_20_1_Content"> Cliquer sur <text:span text:style-name="Emphasis">Supprimer (F4)</text:span> ou appuyer sur la touche <text:span text:style-name="Emphasis">F4</text:span> du clavier.</text:p>
          <text:list text:style-name="List_20_1">
            <text:list-item>
              <text:p text:style-name="List_20_1_Content"> La fenêtre avertissement s’ouvre.</text:p>
            </text:list-item>
          </text:list>
        </text:list-item>
        <text:list-item>
          <text:p text:style-name="List_20_1_Content"> Cliquer sur <text:span text:style-name="Emphasis">Oui</text:span> pour confirmer la suppression de la passerelle.</text:p>
        </text:list-item>
        <text:list-item>
          <text:p text:style-name="List_20_1_Content"> Cliquer sur <text:span text:style-name="Emphasis">Enregistrer (F8)</text:span> ou appuyer sur la touche <text:span text:style-name="Emphasis">F8</text:span> du clavier pour enregistrer la nouvelle passerelle.</text:p>
          <text:list text:style-name="List_20_1">
            <text:list-item>
              <text:p text:style-name="LastListParagraph_List_20_1_Content"> La fenêtre se ferme.</text:p>
            </text:list-item>
          </text:list>
        </text:list-item>
      </text:list>
      <text:p text:style-name="Text_20_body"><text:span text:style-name="underline"><text:span text:style-name="Strong_20_Emphasis">Fin du guide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aminvoicing:factextraaero</dc:title>
  </office:meta>
</office:document-meta>
</file>