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da8c88d3528aed4dd13c95fb411964.jpeg"/>
  <manifest:file-entry manifest:media-type="image/png" manifest:full-path="Pictures/a755c6698e14a2c8a8a539df70b7d61c.png"/>
  <manifest:file-entry manifest:media-type="image/png" manifest:full-path="Pictures/3820efb4bfbfb639f4467fea02842633.png"/>
  <manifest:file-entry manifest:media-type="image/png" manifest:full-path="Pictures/2f227e60f44de31530632207473fdbfc.png"/>
  <manifest:file-entry manifest:media-type="image/png" manifest:full-path="Pictures/797b723557632e408ad254b38405e27b.png"/>
  <manifest:file-entry manifest:media-type="image/png" manifest:full-path="Pictures/c56bd2a2aa828e196f0c3525229712de.png"/>
  <manifest:file-entry manifest:media-type="image/png" manifest:full-path="Pictures/2d7db82370e4e082b697dccb7537bc17.png"/>
  <manifest:file-entry manifest:media-type="image/png" manifest:full-path="Pictures/6240a5aec47af542a5b8b39ce276d7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materiels:custom:tk302"/><text:bookmark-start text:name="__RefHeading___custom_tk302manuel_d_installation_1"/><text:bookmark-start text:name="custom_tk302manuel_d_installation"/>CUSTOM TK302 : Manuel d'Installation<text:bookmark-end text:name="__RefHeading___custom_tk302manuel_d_installation_1"/><text:bookmark-end text:name="custom_tk302manuel_d_installation"/></text:h>
      <text:h text:style-name="Heading_20_2" text:outline-level="2"><text:bookmark-start text:name="__RefHeading___brancher_l_imprimante_2"/><text:bookmark-start text:name="brancher_l_imprimante"/>Brancher l’imprimante<text:bookmark-end text:name="__RefHeading___brancher_l_imprimante_2"/><text:bookmark-end text:name="brancher_l_imprimante"/></text:h>
      <text:list text:style-name="List_20_1" text:continue-numbering="false">
        <text:list-item>
          <text:p text:style-name="LastListParagraph_FirstListParagraph_List_20_1_Content"> Dévisser la vis située sur le côté gauche de l’imprimante.</text:p>
        </text:list-item>
      </text:list>
      <text:p text:style-name="Text_20_body"><draw:frame draw:style-name="media" draw:name="0" text:anchor-type="as-char" draw:z-index="0" svg:width="24.473958333333cm" style:rel-width="100%" svg:height="18.309166666667cm" style:rel-height="scale"><draw:image xlink:href="Pictures/7bda8c88d3528aed4dd13c95fb411964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Enlever le clapet de protection.</text:p>
        </text:list-item>
      </text:list>
      <text:p text:style-name="Text_20_body"><draw:frame draw:style-name="media" draw:name="1" text:anchor-type="as-char" draw:z-index="1" svg:width="24.473958333333cm" style:rel-width="100%" svg:height="18.309166666667cm" style:rel-height="scale"><draw:image xlink:href="Pictures/a755c6698e14a2c8a8a539df70b7d61c.png" xlink:type="simple" xlink:show="embed" xlink:actuate="onLoad"/></draw:frame></text:p>
      <text:list text:style-name="List_20_1" text:continue-numbering="false">
        <text:list-item>
          <text:p text:style-name="FirstListParagraph_List_20_1_Content"> Brancher le câble d’alimentation.</text:p>
        </text:list-item>
        <text:list-item>
          <text:p text:style-name="List_20_1_Content"> Brancher le câble série.</text:p>
        </text:list-item>
        <text:list-item>
          <text:p text:style-name="LastListParagraph_List_20_1_Content"> Faire passer les câbles dans l’endroit prévu à cet effet.</text:p>
        </text:list-item>
      </text:list>
      <text:p text:style-name="Text_20_body"><draw:frame draw:style-name="media" draw:name="2" text:anchor-type="as-char" draw:z-index="2" svg:width="24.473958333333cm" style:rel-width="100%" svg:height="18.309166666667cm" style:rel-height="scale"><draw:image xlink:href="Pictures/3820efb4bfbfb639f4467fea02842633.png" xlink:type="simple" xlink:show="embed" xlink:actuate="onLoad"/></draw:frame></text:p>
      <text:list text:style-name="List_20_1" text:continue-numbering="false">
        <text:list-item>
          <text:p text:style-name="FirstListParagraph_List_20_1_Content"> Refermer le clapet.</text:p>
        </text:list-item>
        <text:list-item>
          <text:p text:style-name="List_20_1_Content"> Relier le câble série à l’ordinateur.</text:p>
        </text:list-item>
        <text:list-item>
          <text:p text:style-name="List_20_1_Content"> Brancher le câble secteur sur l’adaptateur puis sur le secteur.</text:p>
        </text:list-item>
        <text:list-item>
          <text:p text:style-name="LastListParagraph_List_20_1_Content"> Appuyer sur l’interrupteur situé sur le câble d’alimentation pour mettre l’imprimante sous tension.</text:p>
        </text:list-item>
      </text:list>
      <text:h text:style-name="Heading_20_2" text:outline-level="2"><text:bookmark-start text:name="__RefHeading___charger_le_papier_3"/><text:bookmark-start text:name="charger_le_papier"/>Charger le papier<text:bookmark-end text:name="__RefHeading___charger_le_papier_3"/><text:bookmark-end text:name="charger_le_papier"/></text:h>
      <text:h text:style-name="Heading_20_3" text:outline-level="3"><text:bookmark-start text:name="__RefHeading___regler_le_gabarit_du_papier_4"/><text:bookmark-start text:name="regler_le_gabarit_du_papier"/>Régler le gabarit du papier<text:bookmark-end text:name="__RefHeading___regler_le_gabarit_du_papier_4"/><text:bookmark-end text:name="regler_le_gabarit_du_papier"/></text:h>
      <text:p text:style-name="Text_20_body"><draw:frame draw:style-name="media" draw:name="3" text:anchor-type="as-char" draw:z-index="3" svg:width="1.27cm" svg:height="1.27cm"><draw:image xlink:href="Pictures/2f227e60f44de31530632207473fdbfc.png" xlink:type="simple" xlink:show="embed" xlink:actuate="onLoad"/></draw:frame>Le couvercle supérieur de l’imprimante est aimanté.</text:p>
      <text:list text:style-name="List_20_1" text:continue-numbering="false">
        <text:list-item>
          <text:p text:style-name="LastListParagraph_FirstListParagraph_List_20_1_Content"> Ouvrir le couvercle supérieur de l’imprimante.</text:p>
        </text:list-item>
      </text:list>
      <text:p text:style-name="Text_20_body"><draw:frame draw:style-name="media" draw:name="4" text:anchor-type="as-char" draw:z-index="4" svg:width="24.473958333333cm" style:rel-width="100%" svg:height="18.309166666667cm" style:rel-height="scale"><draw:image xlink:href="Pictures/797b723557632e408ad254b38405e27b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Pousser le levier d’ouverture dans le sens indiqué par la flèche verte pour ouvrir le couvercle intérieur.</text:p>
        </text:list-item>
      </text:list>
      <text:p text:style-name="Text_20_body"><draw:frame draw:style-name="media" draw:name="5" text:anchor-type="as-char" draw:z-index="5" svg:width="24.473958333333cm" style:rel-width="100%" svg:height="18.309166666667cm" style:rel-height="scale"><draw:image xlink:href="Pictures/c56bd2a2aa828e196f0c3525229712de.png" xlink:type="simple" xlink:show="embed" xlink:actuate="onLoad"/></draw:frame></text:p>
      <text:list text:style-name="List_20_1" text:continue-numbering="false">
        <text:list-item>
          <text:p text:style-name="FirstListParagraph_List_20_1_Content"> Appuyer sur le levier à gauche pour déplacer les picots.</text:p>
        </text:list-item>
        <text:list-item>
          <text:p text:style-name="LastListParagraph_List_20_1_Content"> Tout en maintenant le levier appuyé, déplacer les picots vers la droite ou la gauche en fonction de la largeur du papier.</text:p>
        </text:list-item>
      </text:list>
      <text:p text:style-name="Text_20_body"> <draw:frame draw:style-name="media" draw:name="6" text:anchor-type="as-char" draw:z-index="6" svg:width="24.473958333333cm" style:rel-width="100%" svg:height="18.309166666667cm" style:rel-height="scale"><draw:image xlink:href="Pictures/2d7db82370e4e082b697dccb7537bc17.png" xlink:type="simple" xlink:show="embed" xlink:actuate="onLoad"/></draw:frame></text:p>
      <text:list text:style-name="List_20_1" text:continue-numbering="false">
        <text:list-item>
          <text:p text:style-name="FirstListParagraph_List_20_1_Content"> Refermer le couvercle intérieur.</text:p>
        </text:list-item>
        <text:list-item>
          <text:p text:style-name="LastListParagraph_List_20_1_Content"> Refermer le couvercle supérieur.</text:p>
        </text:list-item>
      </text:list>
      <text:h text:style-name="Heading_20_2" text:outline-level="2"><text:bookmark-start text:name="__RefHeading___charger_le_papier_5"/><text:bookmark-start text:name="charger_le_papier1"/>Charger le papier<text:bookmark-end text:name="__RefHeading___charger_le_papier_5"/><text:bookmark-end text:name="charger_le_papier1"/></text:h>
      <text:list text:style-name="Numbering_20_1" text:continue-numbering="false">
        <text:list-item>
          <text:p text:style-name="LastListParagraph_FirstListParagraph_Numbering_20_1_Content"> Glisser le papier dans l’espace prévu à cet effet, à l’arrière de l’imprimante.</text:p>
        </text:list-item>
      </text:list>
      <text:p text:style-name="Text_20_body"><draw:frame draw:style-name="media" draw:name="7" text:anchor-type="as-char" draw:z-index="7" svg:width="24.473958333333cm" style:rel-width="100%" svg:height="18.309166666667cm" style:rel-height="scale"><draw:image xlink:href="Pictures/6240a5aec47af542a5b8b39ce276d7b6.png" xlink:type="simple" xlink:show="embed" xlink:actuate="onLoad"/></draw:frame></text:p>
      <text:p text:style-name="Text_20_body">{{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teriels:custom:tk302</dc:title>
  </office:meta>
</office:document-meta>
</file>