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maintenance:cuppt"/><text:bookmark-start text:name="__RefHeading___eaf_man_cuppt_201604_maintn1_1"/><text:bookmark-start text:name="eaf_man_cuppt_201604_maintn1"/>EAF_MAN_CuppT_201604_MaintN1<text:bookmark-end text:name="__RefHeading___eaf_man_cuppt_201604_maintn1_1"/><text:bookmark-end text:name="eaf_man_cuppt_201604_maintn1"/></text:h>
      <text:p text:style-name="Text_20_body"><text:span text:style-name="sub"><text:a xlink:type="simple" xlink:href="https://edgeairport.alwaysdata.net/wiki/lib/exe/fetch.php?media=guides:maintenance:eaf_man_cuppt_201604_maintn1.odt" text:style-name="Internet_20_link" text:visited-style-name="Visited_20_Internet_20_Link">Version originale</text:a></text:span></text:p>
      <text:p text:style-name="Text_20_body">CUPP-T</text:p>
      <text:p text:style-name="Text_20_body">Maintenance niveau 1</text:p>
      <text:p text:style-name="Text_20_body">Table des matières</text:p>
      <text:h text:style-name="Heading_20_1" text:outline-level="1"><text:bookmark-start text:name="__RefHeading___maintenance_niveau_1_2"/><text:bookmark-start text:name="maintenance_niveau_1"/>Maintenance niveau 1<text:bookmark-end text:name="__RefHeading___maintenance_niveau_1_2"/><text:bookmark-end text:name="maintenance_niveau_1"/></text:h>
      <text:p text:style-name="Text_20_body"><text:span text:style-name="Strong_20_Emphasis">Une application CUPPS ne dépasse pas l’étape d’authentification sur la plateforme Cupp-T</text:span></text:p>
      <text:p text:style-name="Text_20_body">Plusieurs raisons peuvent bloquer l’authentification :</text:p>
      <text:list text:style-name="List_20_1" text:continue-numbering="false">
        <text:list-item>
          <text:p text:style-name="FirstListParagraph_List_20_1_Content"> <text:span text:style-name="underline">L’opérateur n’existe pas dans la base </text:span><text:span text:style-name="underline">locale</text:span><text:span text:style-name="underline">de</text:span><text:span text:style-name="underline"> Cupp-T</text:span> : contactez un administrateur qui ira créer sur le poste l’opérateur manquant. S’il existe sur le serveur, un message avertit l’administrateur et les données seront directement copiées sans avoir à renseigner d’information.</text:p>
        </text:list-item>
        <text:list-item>
          <text:p text:style-name="LastListParagraph_List_20_1_Content"> un message d’erreur affiche “*.xsd not found<text:span text:style-name="Strong_20_Emphasis">”, “</text:span>ActiveX component not found<text:span text:style-name="Strong_20_Emphasis">” ou “</text:span>MSXML not installed<text:span text:style-name="Strong_20_Emphasis">”. Contactez un administrateur qui ajoutera les fichiers manquants </text:span> Une application CUPPS arrive à s’authentifier sur la plateforme Cupp-T mais aucun périphérique n’est connecté.<text:span text:style-name="Strong_20_Emphasis"> La plupart du temps cette erreur arrive lorsque les périphériques sont mal déclarés, par exemple la station a changé d’adresse IP. </text:span> Une application CUPPS arrive à s’authentifier sur la plateforme Cupp-T mais aucun périphérique n’est connecté.<text:span text:style-name="Strong_20_Emphasis"> La plupart du temps cette erreur arrive lorsque les périphériques sont mal déclarés, par exemple la station a changé d’adresse IP.</text:span></text:p>
        </text:list-item>
      </text:list>
      <text:p text:style-name="Text_20_body"><text:span text:style-name="Strong_20_Emphasis"> </text:span></text:p>
      <text:p text:style-name="Text_20_body"><text:span text:style-name="Strong_20_Emphasis">====== Approbation ====== |</text:span> Fonction<text:span text:style-name="Strong_20_Emphasis">|</text:span> Rédacteur<text:span text:style-name="Strong_20_Emphasis">|</text:span> Vérificateur<text:span text:style-name="Strong_20_Emphasis">|</text:span> Validateur**|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Prénom - Nom</text:p>
          </table:table-cell>
          <table:table-cell office:value-type="string" table:style-name="tablecell"/>
        </table:table-row>
      </table:table>
      <table:table table:style-name="Table">
        <table:table-column table:style-name="odt_auto_style_table_column_2_1"/>
        <table:table-column table:style-name="odt_auto_style_table_column_2_2"/>
        <table:table-column table:style-name="odt_auto_style_table_column_2_3"/>
        <table:table-column table:style-name="odt_auto_style_table_column_2_4"/>
        <table:table-row>
          <table:table-cell office:value-type="string" table:style-name="tablecell">
            <text:p text:style-name="tablealignleft">Signatur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maintenance:cuppt</dc:title>
  </office:meta>
</office:document-meta>
</file>