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4f10f0a881331d5999d85514d1bb509.png"/>
  <manifest:file-entry manifest:media-type="image/png" manifest:full-path="Pictures/a9a193b00fe574367e4001ede695d9c7.png"/>
  <manifest:file-entry manifest:media-type="image/png" manifest:full-path="Pictures/2fd9925d7b6adc84b39ff41ef33e525d.png"/>
  <manifest:file-entry manifest:media-type="image/png" manifest:full-path="Pictures/1a3989473be745f1b174f6930afadb87.png"/>
  <manifest:file-entry manifest:media-type="image/png" manifest:full-path="Pictures/8e75ded5eeb5d8f223f36f9b6e645457.png"/>
  <manifest:file-entry manifest:media-type="image/png" manifest:full-path="Pictures/efc8be8464897aec723f35766919f153.png"/>
  <manifest:file-entry manifest:media-type="image/png" manifest:full-path="Pictures/6fc16aa97aeb762d5e9aafd32955143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q:materiel:cluster"/><text:bookmark-start text:name="__RefHeading___procedure_de_tests_et_remise_en_service_du_cluster_1"/><text:bookmark-start text:name="procedure_de_tests_et_remise_en_service_du_cluster"/>Procédure de tests et remise en service du Cluster<text:bookmark-end text:name="__RefHeading___procedure_de_tests_et_remise_en_service_du_cluster_1"/><text:bookmark-end text:name="procedure_de_tests_et_remise_en_service_du_cluster"/></text:h>
      <table:table table:style-name="Table">
        <table:table-column table:style-name="odt_auto_style_table_column_1_1"/>
        <table:table-column table:style-name="odt_auto_style_table_column_1_2"/>
        <table:table-row>
          <table:table-cell office:value-type="string" table:style-name="tablecell">
            <text:p text:style-name="tablealignleft">Version</text:p>
          </table:table-cell>
          <table:table-cell office:value-type="string" table:style-name="tablecell">
            <text:p text:style-name="tablealignleft">1.0</text:p>
          </table:table-cell>
        </table:table-row>
        <table:table-row>
          <table:table-cell office:value-type="string" table:style-name="tablecell">
            <text:p text:style-name="tablealignleft">Date</text:p>
          </table:table-cell>
          <table:table-cell office:value-type="string" table:style-name="tablecell">
            <text:p text:style-name="tablealignleft">Aug, 2018</text:p>
          </table:table-cell>
        </table:table-row>
        <table:table-row>
          <table:table-cell office:value-type="string" table:style-name="tablecell">
            <text:p text:style-name="tablealignleft">Approved by</text:p>
          </table:table-cell>
          <table:table-cell office:value-type="string" table:style-name="tablecell"/>
        </table:table-row>
      </table:table>
      <text:h text:style-name="Heading_20_2" text:outline-level="2"><text:bookmark-start text:name="__RefHeading___description_2"/><text:bookmark-start text:name="description"/>Description<text:bookmark-end text:name="__RefHeading___description_2"/><text:bookmark-end text:name="description"/></text:h>
      <text:p text:style-name="Text_20_body">Un cluster de serveur est composé de 2 serveurs rigoureusement identiques configurés en haute disponibilité normal / secours. Le premier serveur en mode normal est appelé « primaire », le serveur de secours est appelé « secondaire ».</text:p>
      <text:h text:style-name="Heading_20_2" text:outline-level="2"><text:bookmark-start text:name="__RefHeading___prerequis_3"/><text:bookmark-start text:name="prerequis"/>Prérequis<text:bookmark-end text:name="__RefHeading___prerequis_3"/><text:bookmark-end text:name="prerequis"/></text:h>
      <text:p text:style-name="Text_20_body">Au minimum, chaque serveur utilise 3 cartes réseaux configurées comme suit :</text:p>
      <text:list text:style-name="List_20_1" text:continue-numbering="false">
        <text:list-item>
          <text:p text:style-name="FirstListParagraph_List_20_1_Content"> ETH1 = Interface réseaux principal = IP_Server</text:p>
        </text:list-item>
        <text:list-item>
          <text:p text:style-name="List_20_1_Content"> ETH2 = Interface réseaux « bridgé » pour les machines virtuelles = IP_Br0</text:p>
        </text:list-item>
        <text:list-item>
          <text:p text:style-name="LastListParagraph_List_20_1_Content"> ETH3 = Interface réseaux « Privé » de synchronisation des Serveurs, liaison directe entre les nœuds du cluster.</text:p>
        </text:list-item>
      </text:list>
      <text:p text:style-name="Text_20_body">Sur les serveurs HP, l’interface d’administration HP_ILO de monitoring de la machine peut être paramétrée pour bénéficier des informations de l’état Physique du serveur (voir documentation de monitoring ILO).</text:p>
      <text:p text:style-name="Text_20_body"><text:span text:style-name="Emphasis">Les 2 serveurs sont connectés entre eux par un lien permettant de disposer les serveurs dans 2 locaux techniques différents et distants. Cela permet d’assurer l’intégrité physique des équipements et la non propagation d’un dégât physique sur l’une des 2 salles.</text:span></text:p>
      <text:h text:style-name="Heading_20_2" text:outline-level="2"><text:bookmark-start text:name="__RefHeading___schema_de_raccordement_4"/><text:bookmark-start text:name="schema_de_raccordement"/>Schéma de Raccordement<text:bookmark-end text:name="__RefHeading___schema_de_raccordement_4"/><text:bookmark-end text:name="schema_de_raccordement"/></text:h>
      <text:p text:style-name="Text_20_body"><draw:frame draw:style-name="media" draw:name="0" text:anchor-type="as-char" draw:z-index="0" svg:width="50.561875cm" style:rel-width="100%" svg:height="6.746875cm" style:rel-height="scale"><draw:image xlink:href="Pictures/54f10f0a881331d5999d85514d1bb509.png" xlink:type="simple" xlink:show="embed" xlink:actuate="onLoad"/></draw:frame></text:p>
      <text:h text:style-name="Heading_20_2" text:outline-level="2"><text:bookmark-start text:name="__RefHeading___fonctionnement_du_cluster_5"/><text:bookmark-start text:name="fonctionnement_du_cluster"/>Fonctionnement du Cluster<text:bookmark-end text:name="__RefHeading___fonctionnement_du_cluster_5"/><text:bookmark-end text:name="fonctionnement_du_cluster"/></text:h>
      <text:p text:style-name="Text_20_body">Les services Linux utilisés pour le Cluster sont :</text:p>
      <text:list text:style-name="List_20_1" text:continue-numbering="false">
        <text:list-item>
          <text:p text:style-name="FirstListParagraph_List_20_1_Content"> Drbd = réplication des données entre les espaces disques</text:p>
        </text:list-item>
        <text:list-item>
          <text:p text:style-name="List_20_1_Content"> Corosync = Configuration et ordonnancement des services du Cluster</text:p>
        </text:list-item>
        <text:list-item>
          <text:p text:style-name="LastListParagraph_List_20_1_Content"> Peacemaker = Monitoring des services du cluster</text:p>
        </text:list-item>
      </text:list>
      <text:p text:style-name="Text_20_body">Les services configurés et monitorés par le Cluster sont :</text:p>
      <text:list text:style-name="List_20_1" text:continue-numbering="false">
        <text:list-item>
          <text:p text:style-name="FirstListParagraph_List_20_1_Content"> Apache = Serveur web </text:p>
        </text:list-item>
        <text:list-item>
          <text:p text:style-name="List_20_1_Content"> MySQL = Base de données</text:p>
        </text:list-item>
        <text:list-item>
          <text:p text:style-name="List_20_1_Content"> Samba = Partage de fichiers</text:p>
        </text:list-item>
        <text:list-item>
          <text:p text:style-name="List_20_1_Content"> Libvirtd = Moteur de Virtualisation KVM</text:p>
        </text:list-item>
        <text:list-item>
          <text:p text:style-name="List_20_1_Content"> Libvirtguest = Outils de gestion de la virtualisation</text:p>
        </text:list-item>
        <text:list-item>
          <text:p text:style-name="LastListParagraph_List_20_1_Content"> Cluster IP / cluster Route = Nœud réseaux actif</text:p>
        </text:list-item>
      </text:list>
      <text:p text:style-name="Text_20_body"><draw:frame draw:style-name="media" draw:name="1" text:anchor-type="as-char" draw:z-index="1" svg:width="1.27cm" svg:height="1.27cm"><draw:image xlink:href="Pictures/a9a193b00fe574367e4001ede695d9c7.png" xlink:type="simple" xlink:show="embed" xlink:actuate="onLoad"/></draw:frame>L’ensemble des services Linux est piloté par Corosync.Il ne faut en aucun cas utiliser les services standards des démons Linux. Il ne faut pas utiliser les commandes « services » ou « systemctl » ou les scripts automatiques comme « samba ». </text:p>
      <text:p text:style-name="Text_20_body">Tout déclenchement des services par ce type de commande annule la surveillance système par peacemaker et corosync.</text:p>
      <text:h text:style-name="Heading_20_2" text:outline-level="2"><text:bookmark-start text:name="__RefHeading___page_web_de_supervision_du_serveur_6"/><text:bookmark-start text:name="page_web_de_supervision_du_serveur"/>Page Web de supervision du serveur<text:bookmark-end text:name="__RefHeading___page_web_de_supervision_du_serveur_6"/><text:bookmark-end text:name="page_web_de_supervision_du_serveur"/></text:h>
      <text:p text:style-name="Text_20_body">Goto  <text:span text:style-name="Source_20_Text"><text:a xlink:type="simple" xlink:href="http://ip_server/web/system/ezmonitor" text:style-name="Internet_20_link" text:visited-style-name="Visited_20_Internet_20_Link">http://ip_server/web/system/ezmonitor</text:a></text:span> </text:p>
      <text:p text:style-name="Text_20_body"><draw:frame draw:style-name="media" draw:name="2" text:anchor-type="as-char" draw:z-index="2" svg:width="50.773541666667cm" style:rel-width="100%" svg:height="22.489583333333cm" style:rel-height="scale"><draw:image xlink:href="Pictures/2fd9925d7b6adc84b39ff41ef33e525d.png" xlink:type="simple" xlink:show="embed" xlink:actuate="onLoad"/></draw:frame></text:p>
      <text:h text:style-name="Heading_20_2" text:outline-level="2"><text:bookmark-start text:name="__RefHeading___verification_de_la_synchronisation_des_donnees_du_cluster_7"/><text:bookmark-start text:name="verification_de_la_synchronisation_des_donnees_du_cluster"/>Vérification de la synchronisation des données du cluster<text:bookmark-end text:name="__RefHeading___verification_de_la_synchronisation_des_donnees_du_cluster_7"/><text:bookmark-end text:name="verification_de_la_synchronisation_des_donnees_du_cluster"/></text:h>
      <text:p text:style-name="Text_20_body">Dans un terminal, ou par accès ssh sur un des nœuds du cluster, utiliser la commande <text:span text:style-name="Source_20_Text"><text:span text:style-name="underline">drbd-overview</text:span></text:span></text:p>
      <text:p text:style-name="Text_20_body"><draw:frame draw:style-name="media" draw:name="3" text:anchor-type="as-char" draw:z-index="3" svg:width="23.865416666667cm" style:rel-width="100%" svg:height="1.0054166666667cm" style:rel-height="scale"><draw:image xlink:href="Pictures/1a3989473be745f1b174f6930afadb87.png" xlink:type="simple" xlink:show="embed" xlink:actuate="onLoad"/></draw:frame></text:p>
      <text:p text:style-name="Text_20_body">Ici les 2 serveurs primaire et secondaire sont parfaitement synchronisés au niveau des données puisque le statut <text:span text:style-name="Source_20_Text">UpToDate</text:span> est effectif sur les 2 serveurs.</text:p>
      <text:p text:style-name="Text_20_body">Primary/Secondary Uptodate/Uptodate montre l’état de synchronisation des 2 nœuds du cluster.</text:p>
      <text:p text:style-name="Text_20_body">Dans le cas où le service DRBD n’est pas démarré correctement (Cluster hors service), il est possible de redémarrer le service de synchronisation des données du serveur via la commande suivante :</text:p>
      <text:p text:style-name="Text_20_body"><text:span text:style-name="Source_20_Text"># service drbdserv –full-restart</text:span></text:p>
      <text:h text:style-name="Heading_20_2" text:outline-level="2"><text:bookmark-start text:name="__RefHeading___validation_du_bon_fonctionnement_du_cluster_corosync_8"/><text:bookmark-start text:name="validation_du_bon_fonctionnement_du_cluster_corosync"/>Validation du bon fonctionnement du cluster (COROSYNC)<text:bookmark-end text:name="__RefHeading___validation_du_bon_fonctionnement_du_cluster_corosync_8"/><text:bookmark-end text:name="validation_du_bon_fonctionnement_du_cluster_corosync"/></text:h>
      <text:p text:style-name="Text_20_body">Les commandes liées au service Corosync et peacemaker sont préfixées par « crm ». </text:p>
      <text:p text:style-name="Text_20_body"><draw:frame draw:style-name="media" draw:name="4" text:anchor-type="as-char" draw:z-index="4" svg:width="23.944791666667cm" style:rel-width="100%" svg:height="0.79375cm" style:rel-height="scale"><draw:image xlink:href="Pictures/8e75ded5eeb5d8f223f36f9b6e645457.png" xlink:type="simple" xlink:show="embed" xlink:actuate="onLoad"/></draw:frame></text:p>
      <text:p text:style-name="Text_20_body">Pour connaitre l’état des services gérés par le cluster via un terminal ou par accès ssh, utiliser la commande <text:span text:style-name="Source_20_Text">crm status</text:span></text:p>
      <text:p text:style-name="Text_20_body">La commande renvoie la configuration et l’état du cluster :</text:p>
      <text:p text:style-name="Text_20_body"><draw:frame draw:style-name="media" draw:name="5" text:anchor-type="as-char" draw:z-index="5" svg:width="15.134166666667cm" svg:height="11.509375cm"><draw:image xlink:href="Pictures/efc8be8464897aec723f35766919f153.png" xlink:type="simple" xlink:show="embed" xlink:actuate="onLoad"/></draw:frame></text:p>
      <text:h text:style-name="Heading_20_1" text:outline-level="1"><text:bookmark-start text:name="__RefHeading___description_du_fichier_de_configuration_9"/><text:bookmark-start text:name="description_du_fichier_de_configuration"/>Description du fichier de configuration<text:bookmark-end text:name="__RefHeading___description_du_fichier_de_configuration_9"/><text:bookmark-end text:name="description_du_fichier_de_configuration"/></text:h>
      <text:h text:style-name="Heading_20_4" text:outline-level="4"><text:bookmark-start text:name="__RefHeading___le_premier_bloc_indique_l_etat_du_cluster_10"/><text:bookmark-start text:name="le_premier_bloc_indique_l_etat_du_cluster"/>Le premier bloc indique l’état du cluster <text:bookmark-end text:name="__RefHeading___le_premier_bloc_indique_l_etat_du_cluster_10"/><text:bookmark-end text:name="le_premier_bloc_indique_l_etat_du_cluster"/></text:h>
      <text:p text:style-name="Text_20_body">Last updated: Sun Sep 23 08:21:21 2018</text:p>
      <text:p text:style-name="Text_20_body">Last change: Tue Aug 28 09:42:27 2018 via crm_attribute on dzacupsvr2</text:p>
      <text:p text:style-name="Text_20_body">Stack: corosync</text:p>
      <text:p text:style-name="Text_20_body">Current DC: dzacupsvr2 (34212362) - partition with quorum</text:p>
      <text:p text:style-name="Text_20_body">Version: 1.1.7-2.mga1-ee0730e13d124c3d58f00016c3376a1de5323cff</text:p>
      <text:p text:style-name="Text_20_body">2 Nodes configured, unknown expected votes</text:p>
      <text:p text:style-name="Text_20_body">11 Resources configured.</text:p>
      <text:h text:style-name="Heading_20_4" text:outline-level="4"><text:bookmark-start text:name="__RefHeading___le_deuxieme_bloc_indique_quel_est_le_nœud_primaire_et_ou_sont_les_services_11"/><text:bookmark-start text:name="le_deuxieme_bloc_indique_quel_est_le_nœud_primaire_et_ou_sont_les_services"/>Le deuxième bloc indique quel est le nœud primaire, et où sont les services <text:bookmark-end text:name="__RefHeading___le_deuxieme_bloc_indique_quel_est_le_nœud_primaire_et_ou_sont_les_services_11"/><text:bookmark-end text:name="le_deuxieme_bloc_indique_quel_est_le_nœud_primaire_et_ou_sont_les_services"/></text:h>
      <text:p text:style-name="Text_20_body">Online: [ dzacupsvr dzacupsvr2 ]</text:p>
      <text:p text:style-name="Text_20_body">Resource Group: services</text:p>
      <text:p text:style-name="Text_20_body"> samba  (lsb:smb):  Started dzacupsvr</text:p>
      <text:p text:style-name="Text_20_body"> apache  (ocf::heartbeat:apache):  Started dzacupsvr</text:p>
      <text:p text:style-name="Text_20_body"> mysql  (ocf::heartbeat:mysql): Started dzacupsvr</text:p>
      <text:p text:style-name="Text_20_body"> libvirtd  (lsb:libvirtd): Started dzacupsvr</text:p>
      <text:p text:style-name="Text_20_body"> libvirt-guests  (lsb:libvirt-guests):  Started dzacupsvr</text:p>
      <text:p text:style-name="Text_20_body"> Master/Slave Set: drbdservClone [drbdserv]</text:p>
      <text:p text:style-name="Text_20_body"> Masters: [ dzacupsvr ]</text:p>
      <text:p text:style-name="Text_20_body"> Slaves: [ dzacupsvr2 ]</text:p>
      <text:p text:style-name="Text_20_body"> fsserv (ocf::heartbeat:Filesystem):  Started dzacupsvr</text:p>
      <text:p text:style-name="Text_20_body"> Resource Group: iphd</text:p>
      <text:p text:style-name="Text_20_body"> clusterip  (ocf::heartbeat:IPaddr2):  Started dzacupsvr</text:p>
      <text:p text:style-name="Text_20_body"> clusterroute  (ocf::heartbeat:Route): Started dzacupsvr</text:p>
      <text:p text:style-name="Text_20_body">⇒ <text:span text:style-name="Source_20_Text">Les 2 serveurs sont « en ligne », et chaque service est opérationnel sur le primaire.</text:span></text:p>
      <text:h text:style-name="Heading_20_2" text:outline-level="2"><text:bookmark-start text:name="__RefHeading___verification_du_bon_fonctionnement_du_cluster_12"/><text:bookmark-start text:name="verification_du_bon_fonctionnement_du_cluster"/>Vérification du bon fonctionnement du cluster<text:bookmark-end text:name="__RefHeading___verification_du_bon_fonctionnement_du_cluster_12"/><text:bookmark-end text:name="verification_du_bon_fonctionnement_du_cluster"/></text:h>
      <text:p text:style-name="Text_20_body">Pour voir la configuration du cluster, utiliser la commande suivante :</text:p>
      <text:p text:style-name="Text_20_body"><text:span text:style-name="Source_20_Text"># crm configure show</text:span></text:p>
      <text:p text:style-name="Text_20_body"><text:span text:style-name="underline">Exemple de fichier de configuration du cluster d’Abidjan</text:span> :</text:p>
      <text:p text:style-name="Text_20_body"><draw:frame draw:style-name="media" draw:name="6" text:anchor-type="as-char" draw:z-index="6" svg:width="22.330833333333cm" style:rel-width="100%" svg:height="23.8125cm" style:rel-height="scale"><draw:image xlink:href="Pictures/6fc16aa97aeb762d5e9aafd329551430.png" xlink:type="simple" xlink:show="embed" xlink:actuate="onLoad"/></draw:frame></text:p>
      <text:h text:style-name="Heading_20_2" text:outline-level="2"><text:bookmark-start text:name="__RefHeading___commandes_de_verification_du_bon_fonctionnement_du_cluster_13"/><text:bookmark-start text:name="commandes_de_verification_du_bon_fonctionnement_du_cluster"/>Commandes de Vérification du bon fonctionnement du cluster<text:bookmark-end text:name="__RefHeading___commandes_de_verification_du_bon_fonctionnement_du_cluster_13"/><text:bookmark-end text:name="commandes_de_verification_du_bon_fonctionnement_du_cluster"/></text:h>
      <text:h text:style-name="Heading_20_4" text:outline-level="4"><text:bookmark-start text:name="__RefHeading___exemple_pour_abjairsvr2_14"/><text:bookmark-start text:name="exemple_pour_abjairsvr2"/>Exemple pour « abjairsvr2 »<text:bookmark-end text:name="__RefHeading___exemple_pour_abjairsvr2_14"/><text:bookmark-end text:name="exemple_pour_abjairsvr2"/></text:h>
      <table:table table:style-name="Table">
        <table:table-column table:style-name="odt_auto_style_table_column_2_1"/>
        <table:table-column table:style-name="odt_auto_style_table_column_2_2"/>
        <table:table-row>
          <table:table-cell office:value-type="string" table:style-name="tablecell">
            <text:p text:style-name="tablealignleft">Action souhaitée</text:p>
          </table:table-cell>
          <table:table-cell office:value-type="string" table:style-name="tablecell">
            <text:p text:style-name="tablealignleft">Commandes systèmes</text:p>
          </table:table-cell>
        </table:table-row>
        <table:table-row>
          <table:table-cell office:value-type="string" table:style-name="tablecell">
            <text:p text:style-name="tablealignleft">Vérification de l’état du cluster</text:p>
          </table:table-cell>
          <table:table-cell office:value-type="string" table:style-name="tablecell">
            <text:p text:style-name="tablealignleft"> service corosync status</text:p>
          </table:table-cell>
        </table:table-row>
        <table:table-row>
          <table:table-cell office:value-type="string" table:style-name="tablecell">
            <text:p text:style-name="tablealignleft">Voir les nœuds du cluster</text:p>
          </table:table-cell>
          <table:table-cell office:value-type="string" table:style-name="tablecell">
            <text:p text:style-name="tablealignleft">crm node</text:p>
          </table:table-cell>
        </table:table-row>
        <table:table-row>
          <table:table-cell office:value-type="string" table:style-name="tablecell">
            <text:p text:style-name="tablealignleft">Voir la configuration du cluster</text:p>
          </table:table-cell>
          <table:table-cell office:value-type="string" table:style-name="tablecell">
            <text:p text:style-name="tablealignleft"> crm configure show</text:p>
          </table:table-cell>
        </table:table-row>
        <table:table-row>
          <table:table-cell office:value-type="string" table:style-name="tablecell">
            <text:p text:style-name="tablealignleft">Editer la configuration du cluster</text:p>
          </table:table-cell>
          <table:table-cell office:value-type="string" table:style-name="tablecell">
            <text:p text:style-name="tablealignleft"> crm configure edit</text:p>
          </table:table-cell>
        </table:table-row>
        <table:table-row>
          <table:table-cell office:value-type="string" table:style-name="tablecell">
            <text:p text:style-name="tablealignleft">Mettre un nœud du cluster en standby le temps de modifier une configuration</text:p>
          </table:table-cell>
          <table:table-cell office:value-type="string" table:style-name="tablecell">
            <text:p text:style-name="tablealignleft"> crm node standby abjairsvr2</text:p>
          </table:table-cell>
        </table:table-row>
        <table:table-row>
          <table:table-cell office:value-type="string" table:style-name="tablecell">
            <text:p text:style-name="tablealignleft">Remettre en service un noeud du cluster (ici le secondaire d’abidjan)</text:p>
          </table:table-cell>
          <table:table-cell office:value-type="string" table:style-name="tablecell">
            <text:p text:style-name="tablealignleft"> crm node online abjairsvr2</text:p>
          </table:table-cell>
        </table:table-row>
        <table:table-row>
          <table:table-cell office:value-type="string" table:style-name="tablecell">
            <text:p text:style-name="tablealignleft">Changer un parameter de configuration du cluster</text:p>
          </table:table-cell>
          <table:table-cell office:value-type="string" table:style-name="tablecell">
            <text:p text:style-name="tablealignleft"> crm configure rsc_defaults resource-stickiness=100</text:p>
          </table:table-cell>
        </table:table-row>
        <table:table-row>
          <table:table-cell office:value-type="string" table:style-name="tablecell">
            <text:p text:style-name="tablealignleft">Voir l’état d’un service du cluster</text:p>
          </table:table-cell>
          <table:table-cell office:value-type="string" table:style-name="tablecell">
            <text:p text:style-name="tablealignleft"> crm resource libvirt-guests status</text:p>
          </table:table-cell>
        </table:table-row>
        <table:table-row>
          <table:table-cell office:value-type="string" table:style-name="tablecell">
            <text:p text:style-name="tablealignleft">Purger un service du cluster qui ne démarre pas</text:p>
          </table:table-cell>
          <table:table-cell office:value-type="string" table:style-name="tablecell">
            <text:p text:style-name="tablealignleft"> crm resource cleanup libvirt-guests</text:p>
          </table:table-cell>
        </table:table-row>
        <table:table-row>
          <table:table-cell office:value-type="string" table:style-name="tablecell">
            <text:p text:style-name="tablealignleft">Vérifier l’existance ou non d’un split brain (service ayant migré vers un nœud non opérationnel)</text:p>
          </table:table-cell>
          <table:table-cell office:value-type="string" table:style-name="tablecell">
            <text:p text:style-name="tablealignleft">grep “split-brain” /var/log/syslog</text:p>
          </table:table-cell>
        </table:table-row>
        <table:table-row>
          <table:table-cell office:value-type="string" table:style-name="tablecell">
            <text:p text:style-name="tablealignleft">Déplacer un service d’un noeud à l’autre (dans le cas d’un split brain)</text:p>
          </table:table-cell>
          <table:table-cell office:value-type="string" table:style-name="tablecell">
            <text:p text:style-name="tablealignleft"> crm resource move libvirt-guests abjairsvr2</text:p>
          </table:table-cell>
        </table:table-row>
        <table:table-row>
          <table:table-cell office:value-type="string" table:style-name="tablecell">
            <text:p text:style-name="tablealignleft">Rattacher un service au cluster</text:p>
          </table:table-cell>
          <table:table-cell office:value-type="string" table:style-name="tablecell">
            <text:p text:style-name="tablealignleft"> crm resource manage libvirt-guests</text:p>
          </table:table-cell>
        </table:table-row>
        <table:table-row>
          <table:table-cell office:value-type="string" table:style-name="tablecell">
            <text:p text:style-name="tablealignleft">Vérifier le que les fichiers de configuration sont identiques entre les noeuds d’un serveur</text:p>
          </table:table-cell>
          <table:table-cell office:value-type="string" table:style-name="tablecell">
            <text:p text:style-name="tablealignleft"> crm cluster diff /etc/samba/smb.conf</text:p>
          </table:table-cell>
        </table:table-row>
      </table:table>
      <text:h text:style-name="Heading_20_4" text:outline-level="4"><text:bookmark-start text:name="__RefHeading___verification_des_outils_de_gestion_du_cluster_15"/><text:bookmark-start text:name="verification_des_outils_de_gestion_du_cluster"/>Vérification des outils de gestion du cluster<text:bookmark-end text:name="__RefHeading___verification_des_outils_de_gestion_du_cluster_15"/><text:bookmark-end text:name="verification_des_outils_de_gestion_du_cluster"/></text:h>
      <table:table table:style-name="Table">
        <table:table-column table:style-name="odt_auto_style_table_column_3_1"/>
        <table:table-column table:style-name="odt_auto_style_table_column_3_2"/>
        <table:table-column table:style-name="odt_auto_style_table_column_3_3"/>
        <table:table-row>
          <table:table-cell office:value-type="string" table:style-name="tablecell">
            <text:p text:style-name="tablealignleft">Action souhaitée</text:p>
          </table:table-cell>
          <table:table-cell office:value-type="string" table:style-name="tablecell">
            <text:p text:style-name="tablealignleft">Commandes systèmes</text:p>
          </table:table-cell>
          <table:table-cell office:value-type="string" table:style-name="tablecell"/>
        </table:table-row>
        <table:table-row>
          <table:table-cell office:value-type="string" table:style-name="tablecell">
            <text:p text:style-name="tablealignleft">Indication de l’état de pacemaker</text:p>
          </table:table-cell>
          <table:table-cell office:value-type="string" table:style-name="tablecell">
            <text:p text:style-name="tablealignleft">systemctl status pacemaker</text:p>
          </table:table-cell>
          <table:table-cell office:value-type="string" table:style-name="tablecell"/>
        </table:table-row>
        <table:table-row>
          <table:table-cell office:value-type="string" table:style-name="tablecell">
            <text:p text:style-name="tablealignleft">Vérification du bon fonctionnement de pacemaker</text:p>
          </table:table-cell>
          <table:table-cell office:value-type="string" table:style-name="tablecell">
            <text:p text:style-name="tablealignleft">systemd-analyze verify pacemaker.service</text:p>
          </table:table-cell>
          <table:table-cell office:value-type="string" table:style-name="tablecell"/>
        </table:table-row>
        <table:table-row>
          <table:table-cell office:value-type="string" table:style-name="tablecell">
            <text:p text:style-name="tablealignleft">Recharger la configuration du service</text:p>
          </table:table-cell>
          <table:table-cell office:value-type="string" table:style-name="tablecell">
            <text:p text:style-name="tablealignleft">systemctl pacemaker.service reload</text:p>
          </table:table-cell>
          <table:table-cell office:value-type="string" table:style-name="tablecell"/>
        </table:table-row>
        <table:table-row>
          <table:table-cell office:value-type="string" table:style-name="tablecell">
            <text:p text:style-name="tablealignleft">S’assurer que systemcl prend encharge el service</text:p>
          </table:table-cell>
          <table:table-cell office:value-type="string" table:style-name="tablecell">
            <text:p text:style-name="tablealignleft"> systemd-delta pacemaker.service</text:p>
          </table:table-cell>
          <table:table-cell office:value-type="string" table:style-name="tablecell"/>
        </table:table-row>
        <table:table-row>
          <table:table-cell office:value-type="string" table:style-name="tablecell">
            <text:p text:style-name="tablealignleft">Rechercher les erreurs dans le journal d’évènement</text:p>
          </table:table-cell>
          <table:table-cell office:value-type="string" table:style-name="tablecell">
            <text:p text:style-name="tablealignleft"> journalctl -u pacemaker</text:p>
          </table:table-cell>
          <table:table-cell office:value-type="string" table:style-name="tablecell">
            <text:p text:style-name="tablealignleft">mor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faq:materiel:cluster</dc:title>
  </office:meta>
</office:document-meta>
</file>