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c946cf51487f520aee9b913484c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ldcs:start"/><text:bookmark-start text:name="__RefHeading___faq_l-dcs_1"/><text:bookmark-start text:name="faq_l-dcs"/>FAQ L-DCS<text:bookmark-end text:name="__RefHeading___faq_l-dcs_1"/><text:bookmark-end text:name="faq_l-dc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0.902083333333cm" style:rel-width="100%" svg:height="20.902083333333cm" style:rel-height="scale"><draw:image xlink:href="Pictures/6b9c946cf51487f520aee9b913484c15.png" xlink:type="simple" xlink:show="embed" xlink:actuate="onLoad"/></draw:frame>  <text:span text:style-name="Strong_20_Emphasis">L-DCS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faq:ldcs:erreur_passager" text:style-name="Internet_20_link" text:visited-style-name="Visited_20_Internet_20_Link">Un message d'erreur empêche l'enregistrement passager d'un vol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ldcs:start</dc:title>
  </office:meta>
</office:document-meta>
</file>