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bc99dd592d8ea971dfab222b0dc6c8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fids:socketwindow"/><text:bookmark-start text:name="__RefHeading___faq_fidsplusieurs_fenetres_d_erreurs_erreur_socket_windows_s_affichent_sur_l_ecran_1"/><text:bookmark-start text:name="faq_fidsplusieurs_fenetres_d_erreurs_erreur_socket_windows_s_affichent_sur_l_ecran"/>FAQ FiDS : Plusieurs fenêtres d'erreurs "Erreur Socket Windows" s'affichent sur l'écran<text:bookmark-end text:name="__RefHeading___faq_fidsplusieurs_fenetres_d_erreurs_erreur_socket_windows_s_affichent_sur_l_ecran_1"/><text:bookmark-end text:name="faq_fidsplusieurs_fenetres_d_erreurs_erreur_socket_windows_s_affichent_sur_l_ecran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5bc99dd592d8ea971dfab222b0dc6c8b.png" xlink:type="simple" xlink:show="embed" xlink:actuate="onLoad"/></draw:frame></text:p>
      <text:p text:style-name="Text_20_body">Cette erreur a été corrigée avec la dernière version de FIDS et devrait être mis à jour au redémarrage de l'écran.
Si le problème persiste, contactez un administrateur pour recevoir la dernière mise à jour du logicie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aq:fids:socketwindow</dc:title>
  </office:meta>
</office:document-meta>
</file>