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c99dd592d8ea971dfab222b0dc6c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fids:previvol"/><text:bookmark-start text:name="__RefHeading___faq_fidsun_aeronef_rajoute_manuellement_dans_la_prevision_des_vols_ne_se_tele-affiche_pas_1"/><text:bookmark-start text:name="faq_fidsun_aeronef_rajoute_manuellement_dans_la_prevision_des_vols_ne_se_tele-affiche_pas"/>FAQ FiDS : Un aéronef rajouté manuellement dans la prévision des vols ne se télé-affiche pas<text:bookmark-end text:name="__RefHeading___faq_fidsun_aeronef_rajoute_manuellement_dans_la_prevision_des_vols_ne_se_tele-affiche_pas_1"/><text:bookmark-end text:name="faq_fidsun_aeronef_rajoute_manuellement_dans_la_prevision_des_vols_ne_se_tele-affiche_pas"/></text:h>
      <text:p text:style-name="Text_20_body"><draw:frame draw:style-name="media" draw:name="0" text:anchor-type="as-char" draw:z-index="0" svg:width="20.902083333333cm" style:rel-width="100%" svg:height="20.902083333333cm" style:rel-height="scale"><draw:image xlink:href="Pictures/5bc99dd592d8ea971dfab222b0dc6c8b.png" xlink:type="simple" xlink:show="embed" xlink:actuate="onLoad"/></draw:frame></text:p>
      <text:p text:style-name="Text_20_body">Il faut vérifier la nature du vol, il n'y a que les vos réguliers et charters qui sont “télé-affichés”. 
Si un aéronef est saisi en privé ou avec une autre nature de vol il n’apparaîtra pas. Par conséquent, vous devez modifier la nature de vol pour le Vol lui même (dans la saisie des mouvements aériens) mais aussi la fiche client (compagnie aérienn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fids:previvol</dc:title>
  </office:meta>
</office:document-meta>
</file>