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bc99dd592d8ea971dfab222b0dc6c8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fids:pbselection"/><text:bookmark-start text:name="__RefHeading___faq_fidsle_fids_handler_ne_permet_plus_de_selectionner_des_vols_retardes_ou_des_informations_de_vol_1"/><text:bookmark-start text:name="faq_fidsle_fids_handler_ne_permet_plus_de_selectionner_des_vols_retardes_ou_des_informations_de_vol"/>FAQ FiDS : Le FiDS Handler ne permet plus de sélectionner des vols retardés ou des informations de vol<text:bookmark-end text:name="__RefHeading___faq_fidsle_fids_handler_ne_permet_plus_de_selectionner_des_vols_retardes_ou_des_informations_de_vol_1"/><text:bookmark-end text:name="faq_fidsle_fids_handler_ne_permet_plus_de_selectionner_des_vols_retardes_ou_des_informations_de_vol"/></text:h>
      <text:p text:style-name="Text_20_body"><draw:frame draw:style-name="media" draw:name="0" text:anchor-type="as-char" draw:z-index="0" svg:width="20.902083333333cm" style:rel-width="100%" svg:height="20.902083333333cm" style:rel-height="scale"><draw:image xlink:href="Pictures/5bc99dd592d8ea971dfab222b0dc6c8b.png" xlink:type="simple" xlink:show="embed" xlink:actuate="onLoad"/></draw:frame></text:p>
      <text:p text:style-name="Text_20_body">Le FIDS Handler est un programme pour gérer le téléaffichage et permet d'afficher les informations relatives à l'enregistrement et l'embarquement des passagers. 
Pour toutes les autres informations de vol, ces fonctionnalités sont toujours disponibles via les programmes des vols (programmation des vols) qui gèrent le trafic sur les pis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faq:fids:pbselection</dc:title>
  </office:meta>
</office:document-meta>
</file>