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fids:pasdemaj"/><text:bookmark-start text:name="__RefHeading___faq_fidsles_ecrans_ne_se_mettent_plus_a_jour_depuis_le_fids_handler_fids_menu_1"/><text:bookmark-start text:name="faq_fidsles_ecrans_ne_se_mettent_plus_a_jour_depuis_le_fids_handler_fids_menu"/>FAQ FiDS : Les écrans ne se mettent plus à jour depuis le FiDS Handler / FiDS Menu<text:bookmark-end text:name="__RefHeading___faq_fidsles_ecrans_ne_se_mettent_plus_a_jour_depuis_le_fids_handler_fids_menu_1"/><text:bookmark-end text:name="faq_fidsles_ecrans_ne_se_mettent_plus_a_jour_depuis_le_fids_handler_fids_menu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L'écran n'est plus connecté avec le serveur :</text:p>
        </text:list-item>
      </text:list>
      <text:list text:style-name="List_20_1" text:continue-numbering="false">
        <text:list-item>
          <text:p text:style-name="FirstListParagraph_List_20_1_Content"> Essayer de prendre la main à distance via le FIDS Supervision.</text:p>
          <text:list text:style-name="List_20_1">
            <text:list-item>
              <text:p text:style-name="List_20_1_Content"> Le FIDS Supervision n'arrive pas à accéder à l'écran :</text:p>
              <text:list text:style-name="List_20_1">
                <text:list-item>
                  <text:p text:style-name="List_20_1_Content"> Contacter un technicien pour vérifier les branchements</text:p>
                </text:list-item>
              </text:list>
            </text:list-item>
            <text:list-item>
              <text:p text:style-name="List_20_1_Content"> Le FIDS Supervision arrive à se connecter, </text:p>
              <text:list text:style-name="List_20_1">
                <text:list-item>
                  <text:p text:style-name="List_20_1_Content"> Rafraîchisser l'ecran (touche F5) et, si rien ne se passe, </text:p>
                </text:list-item>
                <text:list-item>
                  <text:p text:style-name="List_20_1_Content"> Redémarrer l'écran. </text:p>
                </text:list-item>
              </text:list>
            </text:list-item>
          </text:list>
        </text:list-item>
        <text:list-item>
          <text:p text:style-name="LastListParagraph_List_20_1_Content"> Le FIDS Handler est synchronisé avec le serveur et il est possible que des pertes de réseau désynchronise cette connexion. Contactez un administrateur ou le support pour corriger ce problèm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FirstListParagraph_Numbering_20_1_Content" style:display-name="Last First Numbering 1 Content" style:parent-style-name="FirstListParagraph_Numbering_20_1_Content" style:class="html" style:next-style-name="Text_20_body" style:family="paragraph">
      <style:paragraph-properties fo:margin-bottom="0.5cm" fo:margin-top="0.5cm"/>
    </style:style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fids:pasdemaj</dc:title>
  </office:meta>
</office:document-meta>
</file>