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hr"/><text:bookmark-start text:name="__RefHeading___faq_fidsle_statut_de_vol_estime_ahr_affiche_l_heure_prevue_et_non_l_heure_de_recalage_1"/><text:bookmark-start text:name="faq_fidsle_statut_de_vol_estime_ahr_affiche_l_heure_prevue_et_non_l_heure_de_recalage"/>FAQ FiDS : LE statut de vol "Estimé à : HR" affiche l'heure prévue et non l'heure de recalage<text:bookmark-end text:name="__RefHeading___faq_fidsle_statut_de_vol_estime_ahr_affiche_l_heure_prevue_et_non_l_heure_de_recalage_1"/><text:bookmark-end text:name="faq_fidsle_statut_de_vol_estime_ahr_affiche_l_heure_prevue_et_non_l_heure_de_recalage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hr</dc:title>
  </office:meta>
</office:document-meta>
</file>