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es32"/><text:bookmark-start text:name="__RefHeading___faq_fidsecran_qui_redemarre_tout_le_temps_1"/><text:bookmark-start text:name="faq_fidsecran_qui_redemarre_tout_le_temps"/>FAQ FiDS : Ecran qui redémarre tout le temps<text:bookmark-end text:name="__RefHeading___faq_fidsecran_qui_redemarre_tout_le_temps_1"/><text:bookmark-end text:name="faq_fidsecran_qui_redemarre_tout_le_tem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Le fichier nécessaire à l'affichage du mode est bloqué, un programme refuse sa modification.</text:p>
      <text:list text:style-name="List_20_1" text:continue-numbering="false">
        <text:list-item>
          <text:p text:style-name="FirstListParagraph_List_20_1_Content"> Vérifier que le FIDS Menu n'est ouvert que sur un seul poste.</text:p>
        </text:list-item>
        <text:list-item>
          <text:p text:style-name="LastListParagraph_List_20_1_Content"> Contacter un administrateur ou le support pour corriger ce problèm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es32</dc:title>
  </office:meta>
</office:document-meta>
</file>