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</text:p>
      <text:h text:style-name="Heading_20_3" text:outline-level="3"><text:bookmark text:name="faq:cupttt:authentification"/><text:bookmark-start text:name="__RefHeading___cupp-tprobleme_d_authentification_1"/><text:bookmark-start text:name="cupp-tprobleme_d_authentification"/>Cupp-T : problème d'authentification<text:bookmark-end text:name="__RefHeading___cupp-tprobleme_d_authentification_1"/><text:bookmark-end text:name="cupp-tprobleme_d_authentification"/></text:h>
      <text:list text:style-name="List_20_1" text:continue-numbering="false">
        <text:list-item>
          <text:p text:style-name="FirstListParagraph_List_20_1_Content">  <text:span text:style-name="underline">L’opérateur n’existe pas dans la base </text:span><text:span text:style-name="underline">locale</text:span><text:span text:style-name="underline">de</text:span><text:span text:style-name="underline"> Cupp-T</text:span>  : contactez un administrateur qui ira créer sur le poste l’opérateur manquant. S’il existe sur le serveur, un message avertit l’administrateur et les données seront directement copiées sans avoir à renseigner d’information.</text:p>
        </text:list-item>
        <text:list-item>
          <text:p text:style-name="LastListParagraph_List_20_1_Content"> Un message d’erreur affiche “*.xsd not found<text:span text:style-name="Strong_20_Emphasis">”, “</text:span>ActiveX component not found<text:span text:style-name="Strong_20_Emphasis">” ou “</text:span>MSXML not installed<text:span text:style-name="Strong_20_Emphasis">”. Contactez un administrateur qui ajoutera les fichiers manquants </text:span>  Une application CUPPS arrive à s’authentifier sur la plateforme Cupp-T mais aucun périphérique n’est connecté.<text:span text:style-name="Strong_20_Emphasis"> La plupart du temps cette erreur arrive lorsque les périphériques sont mal déclarés, par exemple la station a changé d’adresse IP. </text:span>  Une application CUPPS arrive à s’authentifier sur la plateforme Cupp-T mais aucun périphérique n’est connecté.<text:span text:style-name="Strong_20_Emphasis"> La plupart du temps cette erreur arrive lorsque les périphériques sont mal déclarés, par exemple la station a changé d’adresse IP.</text:span></text:p>
        </text:list-item>
      </text:list>
      <text:p text:style-name="Text_20_body"><text:span text:style-name="Strong_20_Emphasis">   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cupttt:authentification</dc:title>
  </office:meta>
</office:document-meta>
</file>