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minvoicing:start"/><text:bookmark-start text:name="__RefHeading___faq_aminvoicing_1"/><text:bookmark-start text:name="faq_aminvoicing"/>FAQ AMInvoicing<text:bookmark-end text:name="__RefHeading___faq_aminvoicing_1"/><text:bookmark-end text:name="faq_aminvoicing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 <text:span text:style-name="Strong_20_Emphasis">AMInvoicing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faq:aminvoicing:codification" text:style-name="Internet_20_link" text:visited-style-name="Visited_20_Internet_20_Link">Règles de codification des données</text:a> <text:line-break/> <text:a xlink:type="simple" xlink:href="https://edgeairport.alwaysdata.net/wiki/doku.php?id=faq:aminvoicing:finannee" text:style-name="Internet_20_link" text:visited-style-name="Visited_20_Internet_20_Link">Procédure de fin d'année et d'ouverture d'un nouvel exercice comptable</text:a> <text:line-break/> <text:a xlink:type="simple" xlink:href="https://edgeairport.alwaysdata.net/wiki/doku.php?id=faq:aminvoicing:proforma" text:style-name="Internet_20_link" text:visited-style-name="Visited_20_Internet_20_Link">Faire une facture proforma</text:a> <text:line-break/> <text:a xlink:type="simple" xlink:href="https://edgeairport.alwaysdata.net/wiki/doku.php?id=faq:aminvoicing:sql" text:style-name="Internet_20_link" text:visited-style-name="Visited_20_Internet_20_Link">Erreur SQL</text:a> <text:line-break/> <text:a xlink:type="simple" xlink:href="https://edgeairport.alwaysdata.net/wiki/doku.php?id=faq:aminvoicing:majcompteurs" text:style-name="Internet_20_link" text:visited-style-name="Visited_20_Internet_20_Link">Mise à jour des compteurs</text:a> <text:line-break/> <text:a xlink:type="simple" xlink:href="https://edgeairport.alwaysdata.net/wiki/doku.php?id=faq:aminvoicing:expcomptventes" text:style-name="Internet_20_link" text:visited-style-name="Visited_20_Internet_20_Link">Export comptable des ventes</text:a>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aminvoicing:start</dc:title>
  </office:meta>
</office:document-meta>
</file>