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7cb1eb6190d1faa8248a826370b5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sql"/><text:bookmark-start text:name="__RefHeading___faq_aminvoicingerreur_sql_1"/><text:bookmark-start text:name="faq_aminvoicingerreur_sql"/>FAQ AMInvoicing : Erreur SQL<text:bookmark-end text:name="__RefHeading___faq_aminvoicingerreur_sql_1"/><text:bookmark-end text:name="faq_aminvoicingerreur_sql"/></text:h>
      <text:p text:style-name="Text_20_body">Lorsque le message suivant apparaît :</text:p>
      <text:p text:style-name="Text_20_body"><draw:frame draw:style-name="media" draw:name="0" text:anchor-type="as-char" draw:z-index="0" svg:width="11.218333333333cm" svg:height="4.5772916666667cm"><draw:image xlink:href="Pictures/937cb1eb6190d1faa8248a826370b55a.png" xlink:type="simple" xlink:show="embed" xlink:actuate="onLoad"/></draw:frame></text:p>
      <text:p text:style-name="Text_20_body">cela signifie qu'il y a eu une coupure réseau ou que le programme est resté trop longtemps inactif.</text:p>
      <text:p text:style-name="Text_20_body">Pour résoudre cette erreur, vous devez :</text:p>
      <text:list text:style-name="List_20_1" text:continue-numbering="false">
        <text:list-item>
          <text:p text:style-name="FirstListParagraph_List_20_1_Content"> Cliquer sur OK ;</text:p>
        </text:list-item>
        <text:list-item>
          <text:p text:style-name="List_20_1_Content"> Vous déconnecter du programme ;</text:p>
        </text:list-item>
        <text:list-item>
          <text:p text:style-name="LastListParagraph_List_20_1_Content"> Vous reconnect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sql</dc:title>
  </office:meta>
</office:document-meta>
</file>