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214f9bff23490f1812243f3f3a22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supervisionmenu"/><text:bookmark-start text:name="__RefHeading___supervision_1"/><text:bookmark-start text:name="supervision"/>SuperVision<text:bookmark-end text:name="__RefHeading___supervision_1"/><text:bookmark-end text:name="supervis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23214f9bff23490f1812243f3f3a2204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#">SuperVision overview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supervisionmenu</dc:title>
  </office:meta>
</office:document-meta>
</file>