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52a27c4e88cf670767c33629b1369f6.png"/>
  <manifest:file-entry manifest:media-type="image/jpeg" manifest:full-path="Pictures/480926b62cac439dc9e8a58d03fd1321.jpeg"/>
  <manifest:file-entry manifest:media-type="image/png" manifest:full-path="Pictures/19e526ebd5aee724378d8510ccbc239a.png"/>
  <manifest:file-entry manifest:media-type="image/png" manifest:full-path="Pictures/f4bbc30beb857c08c378e3454fb4f1b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olutions:paxtracermenu:prespaxtracer"/><text:bookmark-start text:name="__RefHeading___paxtracer_-_passenger_tracking_system_1"/><text:bookmark-start text:name="paxtracer_-_passenger_tracking_system"/>PaxTracer - Passenger Tracking System<text:bookmark-end text:name="__RefHeading___paxtracer_-_passenger_tracking_system_1"/><text:bookmark-end text:name="paxtracer_-_passenger_tracking_system"/></text:h>
      <text:p text:style-name="Text_20_body"><draw:frame draw:style-name="media" draw:name="0" text:anchor-type="as-char" draw:z-index="0" svg:width="20.902083333333cm" style:rel-width="100%" svg:height="20.902083333333cm" style:rel-height="scale"><draw:image xlink:href="Pictures/e52a27c4e88cf670767c33629b1369f6.png" xlink:type="simple" xlink:show="embed" xlink:actuate="onLoad"/></draw:frame></text:p>
      <text:h text:style-name="Heading_20_2" text:outline-level="2"><text:bookmark-start text:name="__RefHeading___technical_description_2"/><text:bookmark-start text:name="technical_description"/>Technical description<text:bookmark-end text:name="__RefHeading___technical_description_2"/><text:bookmark-end text:name="technical_description"/></text:h>
      <text:p text:style-name="Text_20_body">PAXTracer software is associated with one or more boarding pass readers (in security check point, boarding area, VIP lounge, etc.), allowing the airport to have real time monitoring of each passenger and obtain statistics on transit time between each control point.</text:p>
      <text:p text:style-name="Text_20_body">The information is collected from the boarding cards of passengers.</text:p>
      <text:p text:style-name="Text_20_body">The software “PAX Tracer” uses various checkpoints points for data collection:</text:p>
      <text:list text:style-name="List_20_1" text:continue-numbering="false">
        <text:list-item>
          <text:p text:style-name="FirstListParagraph_List_20_1_Content"> at Check-in- if the stations are either equipped with barcode reader (BC) or boarding pass reader card reader (BG) ;</text:p>
        </text:list-item>
        <text:list-item>
          <text:p text:style-name="LastListParagraph_List_20_1_Content"> at Boarding - if the stations are either equipped with barcode reader (BC) or boarding card reader (BG).</text:p>
        </text:list-item>
      </text:list>
      <text:p text:style-name="Text_20_body">Other data collection points can be set up. We must add one or more of the following equipment  </text:p>
      <text:list text:style-name="List_20_1" text:continue-numbering="false">
        <text:list-item>
          <text:p text:style-name="FirstListParagraph_List_20_1_Content"> PAXTracer stations equipped with barcode readers (2D, QR code, etc.);</text:p>
        </text:list-item>
        <text:list-item>
          <text:p text:style-name="LastListParagraph_List_20_1_Content"> one or more automatic gates.</text:p>
        </text:list-item>
      </text:list>
      <text:h text:style-name="Heading_20_2" text:outline-level="2"><text:bookmark-start text:name="__RefHeading___functional_description_3"/><text:bookmark-start text:name="functional_description"/>Functional description<text:bookmark-end text:name="__RefHeading___functional_description_3"/><text:bookmark-end text:name="functional_description"/></text:h>
      <text:p text:style-name="Text_20_body">The user just presents the boarding pass or smartphone of passenger to an integrated barcode reader and system checks the validates the travel ticket. </text:p>
      <text:p text:style-name="Text_20_body">It is then stored in <text:span text:style-name="Strong_20_Emphasis">PAXTracer </text:span>database.</text:p>
      <text:p text:style-name="Text_20_body"><draw:frame draw:style-name="media" draw:name="1" text:anchor-type="as-char" draw:z-index="1" svg:width="4.4185416666667cm" svg:height="4.0745833333333cm"><draw:image xlink:href="Pictures/480926b62cac439dc9e8a58d03fd1321.jpeg" xlink:type="simple" xlink:show="embed" xlink:actuate="onLoad"/></draw:frame></text:p>
      <text:p text:style-name="Text_20_body">Integrated Bar Code Reader</text:p>
      <text:p text:style-name="Text_20_body"> <draw:frame draw:style-name="media" draw:name="2" text:anchor-type="as-char" draw:z-index="2" svg:width="3.7041666666667cm" svg:height="2.6458333333333cm"><draw:image xlink:href="Pictures/19e526ebd5aee724378d8510ccbc239a.png" xlink:type="simple" xlink:show="embed" xlink:actuate="onLoad"/></draw:frame></text:p>
      <text:p text:style-name="Text_20_body">The data is available and, depending on the number of <text:span text:style-name="Strong_20_Emphasis">PAXTracer</text:span> stations and their position, the program provides the following information:</text:p>
      <text:list text:style-name="List_20_1" text:continue-numbering="false">
        <text:list-item>
          <text:p text:style-name="FirstListParagraph_List_20_1_Content"> passenger search to locate him in the terminal;</text:p>
        </text:list-item>
        <text:list-item>
          <text:p text:style-name="List_20_1_Content"> list and number of passengers in a given area:</text:p>
          <text:list text:style-name="List_20_1">
            <text:list-item>
              <text:p text:style-name="List_20_1_Content"> in security filter,</text:p>
            </text:list-item>
            <text:list-item>
              <text:p text:style-name="List_20_1_Content"> in VIP lounge,</text:p>
            </text:list-item>
            <text:list-item>
              <text:p text:style-name="List_20_1_Content"> in boarding area.</text:p>
            </text:list-item>
          </text:list>
        </text:list-item>
        <text:list-item>
          <text:p text:style-name="LastListParagraph_List_20_1_Content"> calculating the average time between two PAXTracer points.</text:p>
        </text:list-item>
      </text:list>
      <text:p text:style-name="Text_20_body">For example: Calculation of the average crossing time at the security filter; </text:p>
      <text:list text:style-name="List_20_1" text:continue-numbering="false">
        <text:list-item>
          <text:p text:style-name="LastListParagraph_FirstListParagraph_List_20_1_Content"> statistics on the final destinations of transit passengers.</text:p>
        </text:list-item>
      </text:list>
      <text:h text:style-name="Heading_20_2" text:outline-level="2"><text:bookmark-start text:name="__RefHeading___reading_boarding_passes_4"/><text:bookmark-start text:name="reading_boarding_passes"/>Reading boarding passes<text:bookmark-end text:name="__RefHeading___reading_boarding_passes_4"/><text:bookmark-end text:name="reading_boarding_passes"/></text:h>
      <text:p text:style-name="Text_20_body">The user presents the passenger’s boarding pass to integrated barcode reader and data is collected by the system. </text:p>
      <text:p text:style-name="Text_20_body">In the example below, the passenger is denied because the date on boarding card is incorrect. All anomalies are stored in the PAXTracer database for analysis later.</text:p>
      <text:p text:style-name="Text_20_body"><draw:frame draw:style-name="media" draw:name="3" text:anchor-type="as-char" draw:z-index="3" svg:width="21.166666666667cm" style:rel-width="100%" svg:height="15.372291666667cm" style:rel-height="scale"><draw:image xlink:href="Pictures/f4bbc30beb857c08c378e3454fb4f1bb.png" xlink:type="simple" xlink:show="embed" xlink:actuate="onLoad"/></draw:frame></text:p>
      <text:h text:style-name="Heading_20_2" text:outline-level="2"><text:bookmark-start text:name="__RefHeading___gathering_flight_connections_information_5"/><text:bookmark-start text:name="gathering_flight_connections_information"/>Gathering flight connections information<text:bookmark-end text:name="__RefHeading___gathering_flight_connections_information_5"/><text:bookmark-end text:name="gathering_flight_connections_information"/></text:h>
      <text:p text:style-name="Text_20_body">When the boarding card contains more than one multiple, they are saved in the database. In the example above, the final destination of the passenger is Bordeaux (BOD) via Paris Charles de Gaulle (CDG).</text:p>
      <text:p text:style-name="Text_20_body">This allows to calculate statistics on the conne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style:style style:name="LastListParagraph_FirstListParagraph_List_20_1_Content" style:display-name="Last First List 1 Content" style:parent-style-name="FirstListParagraph_List_20_1_Content" style:class="html" style:next-style-name="Text_20_body" style:family="paragraph">
      <style:paragraph-properties fo:margin-bottom="0.5cm"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en:solutions:paxtracermenu:prespaxtracer</dc:title>
  </office:meta>
</office:document-meta>
</file>