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2a27c4e88cf670767c33629b1369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paxtracermenu"/><text:bookmark-start text:name="__RefHeading___paxtracer_-_passenger_trancking_system_1"/><text:bookmark-start text:name="paxtracer_-_passenger_trancking_system"/>PaxTracer - Passenger Trancking System<text:bookmark-end text:name="__RefHeading___paxtracer_-_passenger_trancking_system_1"/><text:bookmark-end text:name="paxtracer_-_passenger_trancking_system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e52a27c4e88cf670767c33629b1369f6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esentation</text:span></text:p>
          </table:table-cell>
          <table:table-cell office:value-type="string" table:style-name="tablecell">
            <text:p text:style-name="tablealignleft"><text:a xlink:type="simple" xlink:href="https://edgeairport.alwaysdata.net/wiki/lib/exe/fetch.php?media=en:solutions:paxtracermenu:us_eaf-pub-paxtracer-201802-002_plaq.pdf" text:style-name="Internet_20_link" text:visited-style-name="Visited_20_Internet_20_Link">PaxTracer Overview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paxtracermenu</dc:title>
  </office:meta>
</office:document-meta>
</file>