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55a4a8ad7952c17c7e3955373c474c1.png"/>
  <manifest:file-entry manifest:media-type="image/png" manifest:full-path="Pictures/38260be6d7393e39a57aefb844507c74.png"/>
  <manifest:file-entry manifest:media-type="image/png" manifest:full-path="Pictures/3553c412f016058b07ceafaedc9cb5d1.png"/>
  <manifest:file-entry manifest:media-type="image/png" manifest:full-path="Pictures/ddf4e33158816bcdfe7e3512219a9fc1.png"/>
  <manifest:file-entry manifest:media-type="image/png" manifest:full-path="Pictures/9bc421e635fddc9284960db8fd8052a4.png"/>
  <manifest:file-entry manifest:media-type="image/png" manifest:full-path="Pictures/4e9367aed1d006115ce323659b576485.png"/>
  <manifest:file-entry manifest:media-type="image/png" manifest:full-path="Pictures/1298d265fdc5692ce87c15b7968ff3d0.png"/>
  <manifest:file-entry manifest:media-type="image/png" manifest:full-path="Pictures/3a6cc5e6165b9a122c40d12ac8b5ad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ldcsmenu:presldcs"/><text:bookmark-start text:name="__RefHeading___en_eaf_pub_ldcs_201603-002_plaqtech_1"/><text:bookmark-start text:name="en_eaf_pub_ldcs_201603-002_plaqtech"/>EN_EAF_PUB_LDCS_201603-002_PlaqTech<text:bookmark-end text:name="__RefHeading___en_eaf_pub_ldcs_201603-002_plaqtech_1"/><text:bookmark-end text:name="en_eaf_pub_ldcs_201603-002_plaqtech"/></text:h>
      <text:p text:style-name="Text_20_body"><text:span text:style-name="sub"><text:a xlink:type="simple" xlink:href="https://edgeairport.alwaysdata.net/wiki/lib/exe/fetch.php?media=en:solutions:ldcsmenu:en_eaf_pub_ldcs_201603-002_plaqtech.odt" text:style-name="Internet_20_link" text:visited-style-name="Visited_20_Internet_20_Link">Original file</text:a></text:span></text:p>
      <text:h text:style-name="Heading_20_1" text:outline-level="1"><text:bookmark-start text:name="__RefHeading___l-dcs_-_local_departure_control_system_2"/><text:bookmark-start text:name="l-dcs_-_local_departure_control_system"/>L-DCS - Local Departure Control System<text:bookmark-end text:name="__RefHeading___l-dcs_-_local_departure_control_system_2"/><text:bookmark-end text:name="l-dcs_-_local_departure_control_system"/></text:h>
      <text:p text:style-name="Text_20_body"><draw:frame draw:style-name="media" draw:name="0" text:anchor-type="as-char" draw:z-index="0" svg:width="" svg:rel-width="100%" svg:height="" svg:rel-height="100%"><draw:image xlink:href="/home/edgeairport/www/wiki/data/media/en/solutions/ldcsmenu/presldcs_image_0.png" xlink:type="simple" xlink:show="embed" xlink:actuate="onLoad"/></draw:frame></text:p>
      <text:p text:style-name="Text_20_body">IATA / CUPPS compliant</text:p>
      <text:p text:style-name="Text_20_body">Features:</text:p>
      <text:list text:style-name="Numbering_20_1" text:continue-numbering="false">
        <text:list-item>
          <text:p text:style-name="FirstListParagraph_Numbering_20_1_Content"> graphical management of cabin plans;</text:p>
        </text:list-item>
        <text:list-item>
          <text:p text:style-name="Numbering_20_1_Content"> integration of IATA messages - PNL, ADL…;</text:p>
        </text:list-item>
        <text:list-item>
          <text:p text:style-name="Numbering_20_1_Content"> supports APIS and EBorders ;</text:p>
        </text:list-item>
        <text:list-item>
          <text:p text:style-name="Numbering_20_1_Content"> passenger tracking (PAXTracer);</text:p>
        </text:list-item>
        <text:list-item>
          <text:p text:style-name="Numbering_20_1_Content"> baggage reconciliation;</text:p>
        </text:list-item>
        <text:list-item>
          <text:p text:style-name="Numbering_20_1_Content"> flight documents;</text:p>
        </text:list-item>
        <text:list-item>
          <text:p text:style-name="Numbering_20_1_Content"> generating and sending operational messages PFS, LDM, FTL, ETL …;</text:p>
        </text:list-item>
        <text:list-item>
          <text:p text:style-name="Numbering_20_1_Content"> Weight &amp; Balance;</text:p>
        </text:list-item>
        <text:list-item>
          <text:p text:style-name="Numbering_20_1_Content"> calculate CG expressed in %MAC;</text:p>
        </text:list-item>
        <text:list-item>
          <text:p text:style-name="LastListParagraph_Numbering_20_1_Content"> generate load sheets.</text:p>
        </text:list-item>
      </text:list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Airport Manager LDCS is a passenger check-in system for low-cost airlines. Chaque banque d’enregistrement peut gérer simultanément plusieurs vols. Each check-in workstation desk can simultaneously register several flights.</text:p>
      <text:p text:style-name="Text_20_body">The programme is compatible with the use of multiple peripherals.</text:p>
      <text:list text:style-name="Numbering_20_1" text:continue-numbering="false">
        <text:list-item>
          <text:p text:style-name="FirstListParagraph_Numbering_20_1_Content"> MS : Magnetic Swipe Reader ;</text:p>
        </text:list-item>
        <text:list-item>
          <text:p text:style-name="Numbering_20_1_Content"> OC : LePassport Readers (Optical Character Reader) ;</text:p>
        </text:list-item>
        <text:list-item>
          <text:p text:style-name="Numbering_20_1_Content"> BC : Bar Code Reader;</text:p>
        </text:list-item>
        <text:list-item>
          <text:p text:style-name="Numbering_20_1_Content"> BP :  Boarding Pass Printer (BPP) ;</text:p>
        </text:list-item>
        <text:list-item>
          <text:p text:style-name="Numbering_20_1_Content"> BT : Baggage Tag Printer (ATB);</text:p>
        </text:list-item>
        <text:list-item>
          <text:p text:style-name="Numbering_20_1_Content"> BG : Boarding Gate Reader (BGR) ;</text:p>
        </text:list-item>
        <text:list-item>
          <text:p text:style-name="LastListParagraph_Numbering_20_1_Content"> PR : Matrix printers for operational documents.</text:p>
        </text:list-item>
      </text:list>
      <text:h text:style-name="Heading_20_2" text:outline-level="2"><text:bookmark-start text:name="__RefHeading___weight_balance_4"/><text:bookmark-start text:name="weight_balance"/>Weight &amp; balance<text:bookmark-end text:name="__RefHeading___weight_balance_4"/><text:bookmark-end text:name="weight_balance"/></text:h>
      <text:p text:style-name="Text_20_body">The L-DCS includes a «Weight &amp; Balance» module, allowing the calculation of load and trim results. It calculates the load and trim and produces the plane loading expressed in %MAC. The results are sent in Excel spreadsheets, which produces a load sheet.</text:p>
      <text:p text:style-name="Text_20_body"><draw:frame draw:style-name="media" draw:name="1" text:anchor-type="as-char" draw:z-index="1" svg:width="1.27cm" svg:height="1.27cm"><draw:image xlink:href="Pictures/a55a4a8ad7952c17c7e3955373c474c1.png" xlink:type="simple" xlink:show="embed" xlink:actuate="onLoad"/></draw:frame>Use of 'Weight &amp; Balance “module is subject to the certification requirements between Edge-airport and airlines.</text:p>
      <text:h text:style-name="Heading_20_3" text:outline-level="3"><text:bookmark-start text:name="__RefHeading___ldcs_main_screen_5"/><text:bookmark-start text:name="ldcs_main_screen"/>LDCS – Main Screen<text:bookmark-end text:name="__RefHeading___ldcs_main_screen_5"/><text:bookmark-end text:name="ldcs_main_screen"/></text:h>
      <text:p text:style-name="Text_20_body">Flight list per day </text:p>
      <text:p text:style-name="Text_20_body">IATA Messages for each flight</text:p>
      <text:p text:style-name="Text_20_body"><draw:frame draw:style-name="media" draw:name="2" text:anchor-type="as-char" draw:z-index="2" svg:width="26.19375cm" style:rel-width="100%" svg:height="18.520833333333cm" style:rel-height="scale"><draw:image xlink:href="Pictures/38260be6d7393e39a57aefb844507c74.png" xlink:type="simple" xlink:show="embed" xlink:actuate="onLoad"/></draw:frame></text:p>
      <text:h text:style-name="Heading_20_2" text:outline-level="2"><text:bookmark-start text:name="__RefHeading___cabin_plans_6"/><text:bookmark-start text:name="cabin_plans"/>Cabin Plans<text:bookmark-end text:name="__RefHeading___cabin_plans_6"/><text:bookmark-end text:name="cabin_plans"/></text:h>
      <text:p text:style-name="Text_20_body">The graphic tool facilitates the creation of a cabin plan:</text:p>
      <text:list text:style-name="Numbering_20_1" text:continue-numbering="false">
        <text:list-item>
          <text:p text:style-name="FirstListParagraph_Numbering_20_1_Content"> management of 2 flight decks (principal and superior (B747 or A380));</text:p>
        </text:list-item>
        <text:list-item>
          <text:p text:style-name="Numbering_20_1_Content"> multi-classing of passengers;</text:p>
        </text:list-item>
        <text:list-item>
          <text:p text:style-name="Numbering_20_1_Content"> positioning of emergency exits;</text:p>
        </text:list-item>
        <text:list-item>
          <text:p text:style-name="Numbering_20_1_Content"> blocking of seats;</text:p>
        </text:list-item>
        <text:list-item>
          <text:p text:style-name="LastListParagraph_Numbering_20_1_Content"> zone management</text:p>
        </text:list-item>
      </text:list>
      <text:p text:style-name="Text_20_body"><draw:frame draw:style-name="media" draw:name="3" text:anchor-type="as-char" draw:z-index="3" svg:width="7.540625cm" svg:height="8.493125cm"><draw:image xlink:href="Pictures/3553c412f016058b07ceafaedc9cb5d1.png" xlink:type="simple" xlink:show="embed" xlink:actuate="onLoad"/></draw:frame></text:p>
      <text:p text:style-name="Text_20_body"><draw:frame draw:style-name="media" draw:name="4" text:anchor-type="as-char" draw:z-index="4" svg:width="31.961666666667cm" style:rel-width="100%" svg:height="18.415cm" style:rel-height="scale"><draw:image xlink:href="Pictures/ddf4e33158816bcdfe7e3512219a9fc1.png" xlink:type="simple" xlink:show="embed" xlink:actuate="onLoad"/></draw:frame></text:p>
      <text:h text:style-name="Heading_20_2" text:outline-level="2"><text:bookmark-start text:name="__RefHeading___NoTitle_7"/><text:bookmark-start text:name="section"/><text:bookmark-end text:name="__RefHeading___NoTitle_7"/><text:bookmark-end text:name="section"/></text:h>
      <text:h text:style-name="Heading_20_2" text:outline-level="2"><text:bookmark-start text:name="__RefHeading___pnl_integrating_passenger_lists_8"/><text:bookmark-start text:name="pnl_integrating_passenger_lists"/>PNL –Integrating passenger lists<text:bookmark-end text:name="__RefHeading___pnl_integrating_passenger_lists_8"/><text:bookmark-end text:name="pnl_integrating_passenger_lists"/></text:h>
      <text:p text:style-name="Text_20_body">LDCS integrates the PNL and ADL messages and thus generates the passengers list. With this tool, it just takes couple minutes to prepare flights on LDCS. </text:p>
      <text:p text:style-name="Text_20_body">The advantage of this functionality is the automatic recuperation of the following data:</text:p>
      <text:list text:style-name="Numbering_20_1" text:continue-numbering="false">
        <text:list-item>
          <text:p text:style-name="FirstListParagraph_Numbering_20_1_Content"> sequence number for the passengers checked-in online (web check-in);</text:p>
        </text:list-item>
        <text:list-item>
          <text:p text:style-name="Numbering_20_1_Content"> name of each passenger and reservation reference or number on E-ticket;</text:p>
        </text:list-item>
        <text:list-item>
          <text:p text:style-name="Numbering_20_1_Content"> seat number;</text:p>
        </text:list-item>
        <text:list-item>
          <text:p text:style-name="Numbering_20_1_Content"> count of men, women, children (-12 years) and babies;</text:p>
        </text:list-item>
        <text:list-item>
          <text:p text:style-name="Numbering_20_1_Content"> specific information (prepaid baggage, wheelchairs …);</text:p>
        </text:list-item>
        <text:list-item>
          <text:p text:style-name="LastListParagraph_Numbering_20_1_Content"> connecting flights (allows bag tag printing to the final destination).</text:p>
        </text:list-item>
      </text:list>
      <text:p text:style-name="Text_20_body"><draw:frame draw:style-name="media" draw:name="5" text:anchor-type="as-char" draw:z-index="5" svg:width="42.333333333333cm" style:rel-width="100%" svg:height="23.8125cm" style:rel-height="scale"><draw:image xlink:href="Pictures/9bc421e635fddc9284960db8fd8052a4.png" xlink:type="simple" xlink:show="embed" xlink:actuate="onLoad"/></draw:frame></text:p>
      <text:h text:style-name="Heading_20_3" text:outline-level="3"><text:bookmark-start text:name="__RefHeading___check-in_9"/><text:bookmark-start text:name="check-in"/>Check-in<text:bookmark-end text:name="__RefHeading___check-in_9"/><text:bookmark-end text:name="check-in"/></text:h>
      <text:p text:style-name="Text_20_body">Passenger check-in, boarding passes and bag tags printing is facilitated by ergonomics of the software.   </text:p>
      <text:p text:style-name="Text_20_body">Passenger search can be done in several ways:</text:p>
      <text:list text:style-name="Numbering_20_1" text:continue-numbering="false">
        <text:list-item>
          <text:p text:style-name="FirstListParagraph_Numbering_20_1_Content"> by passing the passenger’s passport in the reader;</text:p>
        </text:list-item>
        <text:list-item>
          <text:p text:style-name="Numbering_20_1_Content"> by partially composing first few letters of name;</text:p>
        </text:list-item>
        <text:list-item>
          <text:p text:style-name="LastListParagraph_Numbering_20_1_Content"> by displaying passenger list (PNL).</text:p>
        </text:list-item>
      </text:list>
      <text:h text:style-name="Heading_20_3" text:outline-level="3"><text:bookmark-start text:name="__RefHeading___NoTitle_10"/><text:bookmark-start text:name="section1"/><text:bookmark-end text:name="__RefHeading___NoTitle_10"/><text:bookmark-end text:name="section1"/></text:h>
      <text:h text:style-name="Heading_20_3" text:outline-level="3"><text:bookmark-start text:name="__RefHeading___automatic_flight_selection_11"/><text:bookmark-start text:name="automatic_flight_selection"/>Automatic flight selection<text:bookmark-end text:name="__RefHeading___automatic_flight_selection_11"/><text:bookmark-end text:name="automatic_flight_selection"/></text:h>
      <text:p text:style-name="Text_20_body">By reading a passenger’s passport, the program will automatically find the flight on which the passenger is travelling.</text:p>
      <text:p text:style-name="Text_20_body"><draw:frame draw:style-name="media" draw:name="6" text:anchor-type="as-char" draw:z-index="6" svg:width="26.458333333333cm" style:rel-width="100%" svg:height="21.378333333333cm" style:rel-height="scale"><draw:image xlink:href="Pictures/4e9367aed1d006115ce323659b576485.png" xlink:type="simple" xlink:show="embed" xlink:actuate="onLoad"/></draw:frame></text:p>
      <text:h text:style-name="Heading_20_3" text:outline-level="3"><text:bookmark-start text:name="__RefHeading___boarding_12"/><text:bookmark-start text:name="boarding"/>Boarding<text:bookmark-end text:name="__RefHeading___boarding_12"/><text:bookmark-end text:name="boarding"/></text:h>
      <text:p text:style-name="Text_20_body">L-DCS provides the ability to connect up to 3 BGRs thus allowing fast boarding. The 3rd BGR can be a wireless barcode reader or an automatic gate.</text:p>
      <text:p text:style-name="Text_20_body">The software can also be used without BGR. Just enter the sequence number of each boarding pass to board a passenger. </text:p>
      <text:p text:style-name="Text_20_body"><draw:frame draw:style-name="media" draw:name="7" text:anchor-type="as-char" draw:z-index="7" svg:width="34.263541666667cm" style:rel-width="100%" svg:height="20.875625cm" style:rel-height="scale"><draw:image xlink:href="Pictures/1298d265fdc5692ce87c15b7968ff3d0.png" xlink:type="simple" xlink:show="embed" xlink:actuate="onLoad"/></draw:frame></text:p>
      <text:h text:style-name="Heading_20_3" text:outline-level="3"><text:bookmark-start text:name="__RefHeading___loadsheet_13"/><text:bookmark-start text:name="loadsheet"/>Loadsheet<text:bookmark-end text:name="__RefHeading___loadsheet_13"/><text:bookmark-end text:name="loadsheet"/></text:h>
      <text:p text:style-name="Text_20_body">For companies certified to the “Weight &amp; Balance” system, it is possible to generate loadsheet in Excel files.</text:p>
      <text:p text:style-name="Text_20_body"><draw:frame draw:style-name="media" draw:name="8" text:anchor-type="as-char" draw:z-index="8" svg:width="16.007291666667cm" svg:height="20.611041666667cm"><draw:image xlink:href="Pictures/3a6cc5e6165b9a122c40d12ac8b5ad0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ldcsmenu:presldcs</dc:title>
  </office:meta>
</office:document-meta>
</file>