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9c946cf51487f520aee9b913484c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ldcsmenu"/><text:bookmark-start text:name="__RefHeading___l-dcs_-_local_departure_control_system_1"/><text:bookmark-start text:name="l-dcs_-_local_departure_control_system"/>L-DCS - Local Departure Control System<text:bookmark-end text:name="__RefHeading___l-dcs_-_local_departure_control_system_1"/><text:bookmark-end text:name="l-dcs_-_local_departure_control_system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b9c946cf51487f520aee9b913484c15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esentation</text:span></text:p>
          </table:table-cell>
          <table:table-cell office:value-type="string" table:style-name="tablecell">
            <text:p text:style-name="tablealignleft"><text:a xlink:type="simple" xlink:href="https://edgeairport.alwaysdata.net/wiki/lib/exe/fetch.php?media=en:solutions:ldcsmenu:eaf-pub-ldcs-201802-002_plaqus.pdf" text:style-name="Internet_20_link" text:visited-style-name="Visited_20_Internet_20_Link">L-DCS Overview</text:a> <text:line-break/><text:a xlink:type="simple" xlink:href="https://edgeairport.alwaysdata.net/wiki/doku.php?id=en:solutions:ldcs1" text:style-name="Internet_20_link" text:visited-style-name="Visited_20_Internet_20_Link">L-DCS - Technical presentation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ldcsmenu</dc:title>
  </office:meta>
</office:document-meta>
</file>