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e9b27cd995413d2d399395e8e40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iatatextmenu"/><text:bookmark-start text:name="__RefHeading___iatatext_-_aeronautical_message_system_1"/><text:bookmark-start text:name="iatatext_-_aeronautical_message_system"/>IATAText - Aeronautical Message System<text:bookmark-end text:name="__RefHeading___iatatext_-_aeronautical_message_system_1"/><text:bookmark-end text:name="iatatext_-_aeronautical_message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d22e9b27cd995413d2d399395e8e4041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en:solutions:iatatext1" text:style-name="Internet_20_link" text:visited-style-name="Visited_20_Internet_20_Link">IATAText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iatatextmenu</dc:title>
  </office:meta>
</office:document-meta>
</file>