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69fec7fec5a6c5a20be0baf82788f2.png"/>
  <manifest:file-entry manifest:media-type="image/png" manifest:full-path="Pictures/79e6d84b83c2d675bf9f262c15358223.png"/>
  <manifest:file-entry manifest:media-type="image/png" manifest:full-path="Pictures/d0c570f5ba8b9a9b811e30ea9d6efc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iatatextmenu:presiatatext"/><text:bookmark-start text:name="__RefHeading___en_eaf_pub_iatatext_201603-002_plaqtech_1"/><text:bookmark-start text:name="en_eaf_pub_iatatext_201603-002_plaqtech"/>EN_EAF_PUB_IATATEXT_201603-002_PlaqTech<text:bookmark-end text:name="__RefHeading___en_eaf_pub_iatatext_201603-002_plaqtech_1"/><text:bookmark-end text:name="en_eaf_pub_iatatext_201603-002_plaqtech"/></text:h>
      <text:p text:style-name="Text_20_body"><text:span text:style-name="sub"><text:a xlink:type="simple" xlink:href="https://edgeairport.alwaysdata.net/wiki/lib/exe/fetch.php?media=en:solutions:iatatextmenu:en_eaf_pub_iatatext_201603-002_plaqtech.odt" text:style-name="Internet_20_link" text:visited-style-name="Visited_20_Internet_20_Link">Original file</text:a></text:span></text:p>
      <text:h text:style-name="Heading_20_1" text:outline-level="1"><text:bookmark-start text:name="__RefHeading___iatatext_2"/><text:bookmark-start text:name="iatatext"/>IATAText<text:bookmark-end text:name="__RefHeading___iatatext_2"/><text:bookmark-end text:name="iatatext"/></text:h>
      <text:p text:style-name="Text_20_body"><draw:frame draw:style-name="media" draw:name="0" text:anchor-type="as-char" draw:z-index="0" svg:width="" svg:rel-width="100%" svg:height="" svg:rel-height="100%"><draw:image xlink:href="/home/edgeairport/www/wiki/data/media/en/solutions/iatatextmenu/presiatatext_image_0.png" xlink:type="simple" xlink:show="embed" xlink:actuate="onLoad"/></draw:frame></text:p>
      <text:h text:style-name="Heading_20_2" text:outline-level="2"><text:bookmark-start text:name="__RefHeading___technical_description_3"/><text:bookmark-start text:name="technical_description"/>Technical description<text:bookmark-end text:name="__RefHeading___technical_description_3"/><text:bookmark-end text:name="technical_description"/></text:h>
      <text:p text:style-name="Text_20_body">The «IATATEXT» software allows the sending and receiving of Type-B operational messages.</text:p>
      <text:p text:style-name="Text_20_body">It is fundamental to the functioning of DCS in order to receive PNL/ADL messages to the address of the type xxxAMX. During flight closure of LDCS, IATAText facilitates sending of messages of the type PFS, LDM, PRL, PTM, ETL, etc.</text:p>
      <text:p text:style-name="Text_20_body">The IATATEXT interface also allows manual sending of any other operational messages.</text:p>
      <text:p text:style-name="Text_20_body"><draw:frame draw:style-name="media" draw:name="1" text:anchor-type="as-char" draw:z-index="1" svg:width="1.27cm" svg:height="1.27cm"><draw:image xlink:href="Pictures/c569fec7fec5a6c5a20be0baf82788f2.png" xlink:type="simple" xlink:show="embed" xlink:actuate="onLoad"/></draw:frame>IATATEXT is capable of double-signature so that messages sent on behalf of airlines are not invoiced to airport, but directly to the airlines.</text:p>
      <text:p text:style-name="Text_20_body"><draw:frame draw:style-name="media" draw:name="2" text:anchor-type="as-char" draw:z-index="2" svg:width="10.345208333333cm" svg:height="13.17625cm"><draw:image xlink:href="Pictures/79e6d84b83c2d675bf9f262c15358223.png" xlink:type="simple" xlink:show="embed" xlink:actuate="onLoad"/></draw:frame><draw:frame draw:style-name="media" draw:name="3" text:anchor-type="as-char" draw:z-index="3" svg:width="28.786666666667cm" style:rel-width="100%" svg:height="15.610416666667cm" style:rel-height="scale"><draw:image xlink:href="Pictures/d0c570f5ba8b9a9b811e30ea9d6efc5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iatatextmenu:presiatatext</dc:title>
  </office:meta>
</office:document-meta>
</file>