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d4c72348a3ea1ef79e27b5bf726d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aminvoicingmenu"/><text:bookmark-start text:name="__RefHeading___aminvoicing_-_aeronautical_billing_statistics_1"/><text:bookmark-start text:name="aminvoicing_-_aeronautical_billing_statistics"/>AMInvoicing - Aeronautical billing &amp; statistics<text:bookmark-end text:name="__RefHeading___aminvoicing_-_aeronautical_billing_statistics_1"/><text:bookmark-end text:name="aminvoicing_-_aeronautical_billing_statistic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c1d4c72348a3ea1ef79e27b5bf726d7f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e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lib/exe/fetch.php?media=en:solutions:aminvoicingmenu:us_eaf-pub-aminvoicing-201807_001_plaq.pdf" text:style-name="Internet_20_link" text:visited-style-name="Visited_20_Internet_20_Link">AMInvoicing Overview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aminvoicingmenu</dc:title>
  </office:meta>
</office:document-meta>
</file>